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pup:public:journaux:radiocanada"/><text:bookmark-start text:name="__RefHeading___radio_canada_1"/><text:bookmark-start text:name="radio_canada"/>Radio Canada<text:bookmark-end text:name="__RefHeading___radio_canada_1"/><text:bookmark-end text:name="radio_canad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opup:public:journaux:radiocanada</dc:title>
  </office:meta>
</office:document-meta>
</file>