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presscitron"/><text:bookmark-start text:name="__RefHeading___presscitron_1020_1"/><text:bookmark-start text:name="presscitron_1020"/>PressCitron (10/20)<text:bookmark-end text:name="__RefHeading___presscitron_1020_1"/><text:bookmark-end text:name="presscitron_1020"/></text:h>
      <text:p text:style-name="Text_20_body"><text:span text:style-name="">Couleurs</text:span><text:span text:style-name="">Politiques</text:span></text:p>
      <text:p text:style-name="Horizontal_20_Line"/>
      <text:list text:style-name="List_20_1" text:continue-numbering="false">
        <text:list-item>
          <text:p text:style-name="List_20_1_Content_First"><text:a xlink:type="simple" xlink:href="https://www.presse-citron.net/nouvelle-crise-imminente-situation-detroit-ormuz-cours-petrole-va-exploser/" text:style-name="Internet_20_link" text:visited-style-name="Visited_20_Internet_20_Link">Une nouvelle crise imminente : la situation dans le détroit d’Ormuz s’enlise, le cours du pétrole va exploser</text:a> (%11/%08/%2026/19%CEST)</text:p>
        </text:list-item>
        <text:list-item>
          <text:p text:style-name="List_20_1_Content"><text:a xlink:type="simple" xlink:href="https://www.presse-citron.net/superintelligence-pour-tous-pourquoi-vision-ia-mark-zuckerberg-vraiment-pas-rassurante/" text:style-name="Internet_20_link" text:visited-style-name="Visited_20_Internet_20_Link">La superintelligence pour tous : pourquoi la vision de l’IA de Mark Zuckerberg n’est vraiment pas rassurante</text:a> (%11/%08/%2026/18%CEST)</text:p>
        </text:list-item>
        <text:list-item>
          <text:p text:style-name="List_20_1_Content"><text:a xlink:type="simple" xlink:href="https://www.presse-citron.net/razer-naga-v3-pro-test/" text:style-name="Internet_20_link" text:visited-style-name="Visited_20_Internet_20_Link">Mais pourquoi cette souris a-t-elle 12 boutons ? J’ai testé la Razer Naga V3 Pro</text:a> (%11/%08/%2026/17%CEST)</text:p>
        </text:list-item>
        <text:list-item>
          <text:p text:style-name="List_20_1_Content"><text:a xlink:type="simple" xlink:href="https://www.presse-citron.net/acheter-iphone-18-pro-rumeur-attendre-nouveaute-2027/" text:style-name="Internet_20_link" text:visited-style-name="Visited_20_Internet_20_Link">Le vendeur vous dira d’acheter l’iPhone 18 Pro, cette rumeur vous dit d’attendre : voici la grosse nouveauté qu’Apple prépare pour 2027</text:a> (%11/%08/%2026/16%CEST)</text:p>
        </text:list-item>
        <text:list-item>
          <text:p text:style-name="List_20_1_Content"><text:a xlink:type="simple" xlink:href="https://www.presse-citron.net/claude-adopte-un-marqueur-invisible-pour-identifier-les-textes-generes-par-lia/" text:style-name="Internet_20_link" text:visited-style-name="Visited_20_Internet_20_Link">“Vous ne le verrez pas”, mais il peut vous trahir : Claude adopte un marqueur invisible pour identifier les textes générés par l’IA</text:a> (%11/%08/%2026/15%CEST)</text:p>
        </text:list-item>
        <text:list-item>
          <text:p text:style-name="List_20_1_Content"><text:a xlink:type="simple" xlink:href="https://www.presse-citron.net/scientifiques-insurgent-futurs-satellites-miroirs-pourraient-nous-causer-lesions-oculaires-incurables/" text:style-name="Internet_20_link" text:visited-style-name="Visited_20_Internet_20_Link">Les scientifiques s’insurgent : les futurs satellites miroirs pourraient nous causer des lésions oculaires incurables</text:a> (%11/%08/%2026/14%CEST)</text:p>
        </text:list-item>
        <text:list-item>
          <text:p text:style-name="List_20_1_Content"><text:a xlink:type="simple" xlink:href="https://www.presse-citron.net/francais-qui-draguent-avec-ia-revele/" text:style-name="Internet_20_link" text:visited-style-name="Visited_20_Internet_20_Link">Le pourcentage de Français qui draguent avec l’IA vient d’être révélé : ils sont bien plus nombreux que vous le pensez</text:a> (%11/%08/%2026/13%CEST)</text:p>
        </text:list-item>
        <text:list-item>
          <text:p text:style-name="List_20_1_Content"><text:a xlink:type="simple" xlink:href="https://www.presse-citron.net/eclipse-solaire-ce-fabricant-vend-jusqua-10-paires-de-lunettes-par-minute-en-france/" text:style-name="Internet_20_link" text:visited-style-name="Visited_20_Internet_20_Link">Éclipse solaire : ce fabricant vend jusqu’à 10 paires de lunettes par minute en France</text:a> (%11/%08/%2026/12%CEST)</text:p>
        </text:list-item>
        <text:list-item>
          <text:p text:style-name="List_20_1_Content"><text:a xlink:type="simple" xlink:href="https://www.presse-citron.net/seisme-football-jeff-bezos-entrer-capital-club-mythique/" text:style-name="Internet_20_link" text:visited-style-name="Visited_20_Internet_20_Link">Séisme dans le football ! Jeff Bezos va entrer au capital de ce club mythique</text:a> (%11/%08/%2026/12%CEST)</text:p>
        </text:list-item>
        <text:list-item>
          <text:p text:style-name="List_20_1_Content"><text:a xlink:type="simple" xlink:href="https://www.presse-citron.net/apres-les-1-329-e-de-liphone-17-pro-voici-ce-qui-vous-attend-en-septembre/" text:style-name="Internet_20_link" text:visited-style-name="Visited_20_Internet_20_Link">Après les 1 329 € de l’iPhone 17 Pro, voici ce qui vous attend en septembre</text:a> (%11/%08/%2026/11%CEST)</text:p>
        </text:list-item>
        <text:list-item>
          <text:p text:style-name="List_20_1_Content"><text:a xlink:type="simple" xlink:href="https://www.presse-citron.net/cyberattaque-steam-etes-vous-concerne-par-la-fuite-de-donnees/" text:style-name="Internet_20_link" text:visited-style-name="Visited_20_Internet_20_Link">Cyberattaque Steam : êtes-vous concerné par la fuite de données ?</text:a> (%11/%08/%2026/11%CEST)</text:p>
        </text:list-item>
        <text:list-item>
          <text:p text:style-name="List_20_1_Content"><text:a xlink:type="simple" xlink:href="https://www.presse-citron.net/nouveau-smartphone-pliant-de-samsung-bat-un-record-et-se-vend-mieux-que-prevu/" text:style-name="Internet_20_link" text:visited-style-name="Visited_20_Internet_20_Link">Il coûte 2 000 € mais on se l’arrache quand même : le nouveau smartphone pliant de Samsung bat un record et se vend mieux que prévu. Voici les 2 détails qui font toute la différence</text:a> (%11/%08/%2026/10%CEST)</text:p>
        </text:list-item>
        <text:list-item>
          <text:p text:style-name="List_20_1_Content"><text:a xlink:type="simple" xlink:href="https://www.presse-citron.net/adieu-les-amendes-pour-exces-de-vitesse-voici-le-tableau-des-marges-derreur-de-radar-cet-ete-2026/" text:style-name="Internet_20_link" text:visited-style-name="Visited_20_Internet_20_Link">Adieu les amendes pour excès de vitesse : voici le tableau des marges d’erreur de radar pour le mois d’août 2026</text:a> (%11/%08/%2026/09%CEST)</text:p>
        </text:list-item>
        <text:list-item>
          <text:p text:style-name="List_20_1_Content"><text:a xlink:type="simple" xlink:href="https://www.presse-citron.net/lancer-fusees-nimporte-ou-nimporte-quand-sans-compromis-entreprise-devoile-ghost-port-spatial-portable/" text:style-name="Internet_20_link" text:visited-style-name="Visited_20_Internet_20_Link">« Lancer des fusées n’importe où, n’importe quand, sans compromis » : Rocket Lab dévoile GHOST, un port spatial… portable !</text:a> (%11/%08/%2026/09%CEST)</text:p>
        </text:list-item>
        <text:list-item>
          <text:p text:style-name="List_20_1_Content"><text:a xlink:type="simple" xlink:href="https://www.presse-citron.net/un-gros-coup-dur-pour-les-proprietaires-cest-quoi-le-pppt-cette-nouvelle-obligation-dans-les-coproprietes/" text:style-name="Internet_20_link" text:visited-style-name="Visited_20_Internet_20_Link">Les propriétaires en copropriété ne vont pas du tout aimer : c’est quoi le PPPT, cette nouvelle obligation qui peut faire mal au porte-monnaie ?</text:a> (%11/%08/%2026/09%CEST)</text:p>
        </text:list-item>
        <text:list-item>
          <text:p text:style-name="List_20_1_Content"><text:a xlink:type="simple" xlink:href="https://www.presse-citron.net/astuce-gratuite-pour-decoder-les-pannes-de-vos-appareils/" text:style-name="Internet_20_link" text:visited-style-name="Visited_20_Internet_20_Link">Le lave-vaisselle affichait E24, j’ai failli appeler quelqu’un : voici l’astuce gratuite pour décoder les pannes de vos appareils</text:a> (%11/%08/%2026/09%CEST)</text:p>
        </text:list-item>
        <text:list-item>
          <text:p text:style-name="List_20_1_Content"><text:a xlink:type="simple" xlink:href="https://www.presse-citron.net/iphone-pourquoi-apple-ne-veut-pas-deployer-cette-fonctionnalite-tres-pratique/" text:style-name="Internet_20_link" text:visited-style-name="Visited_20_Internet_20_Link">iPhone : pourquoi Apple ne veut pas déployer cette fonctionnalité très pratique</text:a> (%11/%08/%2026/08%CEST)</text:p>
        </text:list-item>
        <text:list-item>
          <text:p text:style-name="List_20_1_Content"><text:a xlink:type="simple" xlink:href="https://www.presse-citron.net/mercedes-bmw-tesla-ces-marques-de-voitures-sont-les-championnes-du-mauvais-stationnement-en-europe/" text:style-name="Internet_20_link" text:visited-style-name="Visited_20_Internet_20_Link">Mercedes, BMW, Tesla… Ces marques de voitures sont les championnes du mauvais stationnement en Europe</text:a> (%11/%08/%2026/07%CEST)</text:p>
        </text:list-item>
        <text:list-item>
          <text:p text:style-name="List_20_1_Content"><text:a xlink:type="simple" xlink:href="https://www.presse-citron.net/respectais-pourtant-limite-vitesse-radar-flasher-deux-voitures-meme-temps/" text:style-name="Internet_20_link" text:visited-style-name="Visited_20_Internet_20_Link">“Je respectais pourtant la limite de vitesse” : un radar peut-il flasher deux voitures en même temps ?</text:a> (%11/%08/%2026/07%CEST)</text:p>
        </text:list-item>
        <text:list-item>
          <text:p text:style-name="List_20_1_Content"><text:a xlink:type="simple" xlink:href="https://www.presse-citron.net/quelle-blague-demarchage-telephonique-interdit-11-aout-pourquoi-continuer-recevoir-appels-incessants/" text:style-name="Internet_20_link" text:visited-style-name="Visited_20_Internet_20_Link">« Quelle blague ! » : le démarchage téléphonique interdit dès ce 11 août ? Pourquoi vous allez continuer à recevoir des appels incessants</text:a> (%11/%08/%2026/06%CEST)</text:p>
        </text:list-item>
        <text:list-item>
          <text:p text:style-name="List_20_1_Content"><text:a xlink:type="simple" xlink:href="https://www.presse-citron.net/seisme-terrible-colombie-magnitude-bilan-repliques-vols-tout-savoir/" text:style-name="Internet_20_link" text:visited-style-name="Visited_20_Internet_20_Link">Séisme terrible en Colombie : magnitude, bilan, répliques, vols… le point sur la situation</text:a> (%10/%08/%2026/23%CEST)</text:p>
        </text:list-item>
        <text:list-item>
          <text:p text:style-name="List_20_1_Content"><text:a xlink:type="simple" xlink:href="https://www.presse-citron.net/leurope-va-defier-starlink-en-utilisant-des-satellites-vleo-qui-respirent/" text:style-name="Internet_20_link" text:visited-style-name="Visited_20_Internet_20_Link">L’Europe va défier Starlink en utilisant des satellites “VLEO” qui “respirent”</text:a> (%10/%08/%2026/18%CEST)</text:p>
        </text:list-item>
        <text:list-item>
          <text:p text:style-name="List_20_1_Content"><text:a xlink:type="simple" xlink:href="https://www.presse-citron.net/airbus-boeing-effacent-crise-livraisons-avions-envolent-nouveau/" text:style-name="Internet_20_link" text:visited-style-name="Visited_20_Internet_20_Link">Airbus et Boeing effacent la crise : les livraisons d’avions s’envolent à nouveau</text:a> (%10/%08/%2026/18%CEST)</text:p>
        </text:list-item>
        <text:list-item>
          <text:p text:style-name="List_20_1_Content"><text:a xlink:type="simple" xlink:href="https://www.presse-citron.net/telephone-au-volant-la-police-sort-une-arme-inattendue-pour-pieger-les-conducteurs/" text:style-name="Internet_20_link" text:visited-style-name="Visited_20_Internet_20_Link">Téléphone au volant : la police sort une arme inattendue pour piéger les conducteurs</text:a> (%10/%08/%2026/16%CEST)</text:p>
        </text:list-item>
        <text:list-item>
          <text:p text:style-name="List_20_1_Content"><text:a xlink:type="simple" xlink:href="https://www.presse-citron.net/ultra-populaire-a-lepoque-de-skyblog-msn-messenger-et-caramail-ce-reseau-social-prepare-son-come-back/" text:style-name="Internet_20_link" text:visited-style-name="Visited_20_Internet_20_Link">Ultra populaire à l’époque de Skyblog, MSN Messenger et Caramail : ce réseau social prépare son come-back</text:a> (%10/%08/%2026/15%CEST)</text:p>
        </text:list-item>
        <text:list-item>
          <text:p text:style-name="List_20_1_Content"><text:a xlink:type="simple" xlink:href="https://www.presse-citron.net/le-premier-gadget-de-chatgpt-arrive-voici-combien-vous-devriez-debourser-pour-en-profiter/" text:style-name="Internet_20_link" text:visited-style-name="Visited_20_Internet_20_Link">Le premier gadget de ChatGPT arrive : voici combien vous devriez débourser pour en profiter</text:a> (%10/%08/%2026/15%CEST)</text:p>
        </text:list-item>
        <text:list-item>
          <text:p text:style-name="List_20_1_Content"><text:a xlink:type="simple" xlink:href="https://www.presse-citron.net/le-premier-qui-reagit-a-perdu-cest-quoi-cette-nouvelle-tendance-tiktok-ultra-violente/" text:style-name="Internet_20_link" text:visited-style-name="Visited_20_Internet_20_Link">“Le premier qui réagit a perdu” : c’est quoi cette nouvelle tendance TikTok ultra violente ?</text:a> (%10/%08/%2026/14%CEST)</text:p>
        </text:list-item>
        <text:list-item>
          <text:p text:style-name="List_20_1_Content"><text:a xlink:type="simple" xlink:href="https://www.presse-citron.net/un-debris-spacex-de-4-tonnes-secrase-a-8-690-km-h-sur-la-lune-voici-les-photos-du-cratere-cree-par-limpact/" text:style-name="Internet_20_link" text:visited-style-name="Visited_20_Internet_20_Link">Un débris SpaceX de 4 tonnes s’écrase à 8 690 km/h sur la Lune : voici les photos du cratère créé par l’impact</text:a> (%10/%08/%2026/13%CEST)</text:p>
        </text:list-item>
        <text:list-item>
          <text:p text:style-name="List_20_1_Content"><text:a xlink:type="simple" xlink:href="https://www.presse-citron.net/quand-caprice-bambin-force-avion-ligne-annuler-decollage-voyage-tourne-cauchemar/" text:style-name="Internet_20_link" text:visited-style-name="Visited_20_Internet_20_Link">Quand le caprice d’un bambin force un avion de ligne à annuler son décollage : leur voyage tourne au cauchemar</text:a> (%10/%08/%2026/12%CEST)</text:p>
        </text:list-item>
        <text:list-item>
          <text:p text:style-name="List_20_1_Content_Last"><text:a xlink:type="simple" xlink:href="https://www.presse-citron.net/arrivera-plus-2081-comment-voir-eclipse-solaire-totale-12-aout-selon-localisation-france/" text:style-name="Internet_20_link" text:visited-style-name="Visited_20_Internet_20_Link">“Ça n’arrivera plus avant 2081” : comment voir l’éclipse solaire totale de ce 12 août selon votre localisation en France ?</text:a> (%10/%08/%2026/10%CEST)</text:p>
        </text:list-item>
      </text:list>
      <text:p text:style-name="Text_20_body"><text:a xlink:type="simple" xlink:href="http://atlasflux.saynete.net/atlas_des_flux_rss_fra_dedie_pressecitron.htm" text:style-name="Internet_20_link" text:visited-style-name="Visited_20_Internet_20_Link">Flux RSS de PressCitron</text:a>
<text:a xlink:type="simple" xlink:href="https://www.presse-citron.net/" text:style-name="Internet_20_link" text:visited-style-name="Visited_20_Internet_20_Link">https://www.presse-citron.ne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presscitron</dc:title>
  </office:meta>
</office:document-meta>
</file>