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pup:public:journaux:newyorktimes"/><text:bookmark-start text:name="__RefHeading___new_york_times_1"/><text:bookmark-start text:name="new_york_times"/>New York Times<text:bookmark-end text:name="__RefHeading___new_york_times_1"/><text:bookmark-end text:name="new_york_tim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opup:public:journaux:newyorktimes</dc:title>
  </office:meta>
</office:document-meta>
</file>