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pup:public:journaux:liberation"/><text:bookmark-start text:name="__RefHeading___liberation_1220_1"/><text:bookmark-start text:name="liberation_1220"/>Libération (12/20)<text:bookmark-end text:name="__RefHeading___liberation_1220_1"/><text:bookmark-end text:name="liberation_1220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opup:public:journaux:liberation</dc:title>
  </office:meta>
</office:document-meta>
</file>