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leparisien"/><text:bookmark-start text:name="__RefHeading___le_parisien_1420_1"/><text:bookmark-start text:name="le_parisien_1420"/>Le Parisien (14/20)<text:bookmark-end text:name="__RefHeading___le_parisien_1420_1"/><text:bookmark-end text:name="le_parisien_1420"/></text:h>
      <text:p text:style-name="Text_20_body"><text:span text:style-name="">Couleurs</text:span><text:span text:style-name="">Politiques</text:span>
Faits Divers</text:p>
      <text:list text:style-name="List_20_1" text:continue-numbering="false">
        <text:list-item>
          <text:p text:style-name="List_20_1_Content_First"><text:a xlink:type="simple" xlink:href="https://www.leparisien.fr/faits-divers/vise-parce-quil-portait-la-kippa-un-touriste-francais-victime-dune-attaque-antisemite-a-rome-11-08-2026-UYCMLV2KBVDQBI4PLLDIAOFLYQ.php" text:style-name="Internet_20_link" text:visited-style-name="Visited_20_Internet_20_Link">Visé « parce qu’il portait la kippa » : un touriste français victime d’une attaque antisémite à Rome</text:a></text:p>
        </text:list-item>
        <text:list-item>
          <text:p text:style-name="List_20_1_Content"><text:a xlink:type="simple" xlink:href="https://www.leparisien.fr/faits-divers/le-corps-retrouve-dans-une-valise-en-australie-etait-en-fait-une-poupee-plus-vraie-que-nature-10-08-2026-NJUS7EAKAVADFOYDXMXK2BUZTU.php" text:style-name="Internet_20_link" text:visited-style-name="Visited_20_Internet_20_Link">Le « corps » retrouvé dans une valise en Australie était en fait une poupée plus vraie que nature</text:a></text:p>
        </text:list-item>
        <text:list-item>
          <text:p text:style-name="List_20_1_Content"><text:a xlink:type="simple" xlink:href="https://www.leparisien.fr/faits-divers/perpignan-cinq-policiers-blesses-dans-un-carambolage-apres-un-refus-dobtemperer-10-08-2026-FINTGUODLBCQJKNEFF2W3EUVV4.php" text:style-name="Internet_20_link" text:visited-style-name="Visited_20_Internet_20_Link">Perpignan : cinq policiers blessés dans un carambolage après un refus d’obtempérer, un suspect en fuite</text:a></text:p>
        </text:list-item>
        <text:list-item>
          <text:p text:style-name="List_20_1_Content"><text:a xlink:type="simple" xlink:href="https://www.leparisien.fr/faits-divers/on-sest-retrouves-a-la-rue-plus-de-120-familles-pensent-reserver-une-location-de-vacances-en-italie-qui-nexiste-pas-10-08-2026-2LIOF2X5DJF3BL2L7SXJDBRSIQ.php" text:style-name="Internet_20_link" text:visited-style-name="Visited_20_Internet_20_Link">« On s’est retrouvés à la rue » : plus de 120 familles pensent réserver une location de vacances en Italie… qui n’existe pas</text:a></text:p>
        </text:list-item>
        <text:list-item>
          <text:p text:style-name="List_20_1_Content"><text:a xlink:type="simple" xlink:href="https://www.leparisien.fr/faits-divers/en-avance-au-restaurant-des-habitants-de-dordogne-jouent-au-loto-pour-patienter-et-gagnent-10-millions-deuros-10-08-2026-GFPYX346YZAGVFSEEGCJLB34Y4.php" text:style-name="Internet_20_link" text:visited-style-name="Visited_20_Internet_20_Link">En avance au restaurant, des habitants de Dordogne jouent au Loto pour patienter et gagnent 10 millions d’euros</text:a></text:p>
        </text:list-item>
        <text:list-item>
          <text:p text:style-name="List_20_1_Content"><text:a xlink:type="simple" xlink:href="https://www.leparisien.fr/faits-divers/incendie-de-crans-montana-une-nouvelle-video-devoilee-par-la-presse-italienne-montre-la-boule-de-feu-decrite-par-les-survivants-10-08-2026-D4U36NMSQNHBTKBRHQC64OCYEA.php" text:style-name="Internet_20_link" text:visited-style-name="Visited_20_Internet_20_Link">Incendie de Crans-Montana : une nouvelle vidéo dévoilée par la presse italienne montre la « boule de feu » décrite par les survivants</text:a></text:p>
        </text:list-item>
        <text:list-item>
          <text:p text:style-name="List_20_1_Content"><text:a xlink:type="simple" xlink:href="https://www.leparisien.fr/faits-divers/armes-a-feu-drogues-et-migrants-un-vaste-reseau-criminel-operant-entre-lespagne-et-lalgerie-demantele-par-europol-10-08-2026-DZ6P4HMZARHDRLNRFPTYG24EIM.php" text:style-name="Internet_20_link" text:visited-style-name="Visited_20_Internet_20_Link">Armes à feu, drogues et migrants : un vaste réseau criminel opérant entre l’Espagne et l’Algérie démantelé par Europol</text:a></text:p>
        </text:list-item>
        <text:list-item>
          <text:p text:style-name="List_20_1_Content"><text:a xlink:type="simple" xlink:href="https://www.leparisien.fr/faits-divers/un-feu-dartifice-vire-au-drame-en-espagne-un-engin-pyrotechnique-retombe-sur-les-spectateurs-pres-dalicante-27-personnes-blessees-10-08-2026-LGOV4BMCANBP7AJA55B5T3IKOI.php" text:style-name="Internet_20_link" text:visited-style-name="Visited_20_Internet_20_Link">Un feu d’artifice vire au drame en Espagne : un engin pyrotechnique retombe sur les spectateurs près d’Alicante, 27 personnes blessées</text:a></text:p>
        </text:list-item>
        <text:list-item>
          <text:p text:style-name="List_20_1_Content"><text:a xlink:type="simple" xlink:href="https://www.leparisien.fr/faits-divers/dans-le-manoir-new-yorkais-de-jeffrey-epstein-2600-metres-carres-sous-haute-surveillance-10-08-2026-SMTJWM7A7RBFZHTFWOZURK7ZSM.php" text:style-name="Internet_20_link" text:visited-style-name="Visited_20_Internet_20_Link">Dans le manoir new-yorkais de Jeffrey Epstein, 2600 mètres carrés sous haute surveillance</text:a></text:p>
        </text:list-item>
        <text:list-item>
          <text:p text:style-name="List_20_1_Content"><text:a xlink:type="simple" xlink:href="https://www.leparisien.fr/faits-divers/montpellier-un-adolescent-de-16-ans-poignarde-a-mort-a-la-suite-dune-rixe-10-08-2026-FNJUPOIH6BEYXHYGTQ4GCDMJDQ.php" text:style-name="Internet_20_link" text:visited-style-name="Visited_20_Internet_20_Link">Montpellier : un adolescent de 16 ans poignardé à mort à la suite d’une rixe, un mineur placé en garde à vue</text:a></text:p>
        </text:list-item>
        <text:list-item>
          <text:p text:style-name="List_20_1_Content"><text:a xlink:type="simple" xlink:href="https://www.leparisien.fr/faits-divers/thailande-ladolescent-qui-a-ouvert-le-feu-dans-un-etablissement-scolaire-aurait-appris-a-manier-une-arme-grace-aux-reseaux-sociaux-10-08-2026-EFFV753KZNBQ5JFU35ELBCCHIY.php" text:style-name="Internet_20_link" text:visited-style-name="Visited_20_Internet_20_Link">Thaïlande : l’adolescent qui a ouvert le feu dans un établissement scolaire aurait appris à manier une arme grâce aux réseaux sociaux</text:a></text:p>
        </text:list-item>
        <text:list-item>
          <text:p text:style-name="List_20_1_Content"><text:a xlink:type="simple" xlink:href="https://www.leparisien.fr/faits-divers/etats-unis-un-bateau-chavire-pres-de-la-statue-de-la-liberte-une-mere-et-sa-fillette-meurent-10-08-2026-5UQJFNPUOJHELK5ZMD6O3VGOJ4.php" text:style-name="Internet_20_link" text:visited-style-name="Visited_20_Internet_20_Link">États-Unis : un bateau chavire près de la Statue de la Liberté, une mère et sa fillette meurent</text:a></text:p>
        </text:list-item>
        <text:list-item>
          <text:p text:style-name="List_20_1_Content"><text:a xlink:type="simple" xlink:href="https://www.leparisien.fr/faits-divers/elle-tentait-de-quitter-son-domicile-une-octogenaire-meurt-en-fuyant-un-incendie-dans-louest-du-canada-10-08-2026-EJXQ6D4VJNFFVGCLPOUCYSY3KY.php" text:style-name="Internet_20_link" text:visited-style-name="Visited_20_Internet_20_Link">Elle « tentait de quitter son domicile » : une octogénaire meurt en fuyant un incendie dans l’ouest du Canada</text:a></text:p>
        </text:list-item>
        <text:list-item>
          <text:p text:style-name="List_20_1_Content"><text:a xlink:type="simple" xlink:href="https://www.leparisien.fr/faits-divers/mayotte-une-case-en-tole-prend-feu-une-femme-enceinte-et-ses-deux-enfants-meurent-dans-lincendie-10-08-2026-TAFLJQUPVJEMHN3ZKBNEFQSOZU.php" text:style-name="Internet_20_link" text:visited-style-name="Visited_20_Internet_20_Link">Mayotte : une case en tôle prend feu, une femme enceinte et ses deux enfants meurent dans l’incendie</text:a></text:p>
        </text:list-item>
        <text:list-item>
          <text:p text:style-name="List_20_1_Content"><text:a xlink:type="simple" xlink:href="https://www.leparisien.fr/faits-divers/qui-est-daniel-kinahan-le-chef-presume-du-puissant-cartel-irlandais-kocg-extrade-de-dubai-10-08-2026-XVD6XC7PFNEWZFDWKNT2GJPIPQ.php" text:style-name="Internet_20_link" text:visited-style-name="Visited_20_Internet_20_Link">Qui est Daniel Kinahan, le chef présumé du puissant cartel irlandais KOCG, extradé de Dubaï ?</text:a></text:p>
        </text:list-item>
        <text:list-item>
          <text:p text:style-name="List_20_1_Content"><text:a xlink:type="simple" xlink:href="https://www.leparisien.fr/seine-et-marne-77/coupvray-77700/seine-et-marne-les-ossements-retrouves-pres-de-disneyland-paris-sont-ceux-de-christine-disparue-depuis-deux-ans-10-08-2026-ISWHHCPJDZDRFA2VSKQDJQAZJM.php" text:style-name="Internet_20_link" text:visited-style-name="Visited_20_Internet_20_Link">Seine-et-Marne : les ossements retrouvés près de Disneyland Paris sont ceux de Christine, disparue depuis deux ans</text:a></text:p>
        </text:list-item>
        <text:list-item>
          <text:p text:style-name="List_20_1_Content"><text:a xlink:type="simple" xlink:href="https://www.leparisien.fr/faits-divers/un-coup-de-poing-sur-la-poitrine-lancien-ministre-jean-michel-baylet-porte-plainte-pour-agression-10-08-2026-77XA2ZEYHZHI3H6ROEZGWEAPYQ.php" text:style-name="Internet_20_link" text:visited-style-name="Visited_20_Internet_20_Link">« Un coup de poing sur la poitrine » : l’ancien ministre Jean-Michel Baylet porte plainte pour agression, un couple sera jugé en février</text:a></text:p>
        </text:list-item>
        <text:list-item>
          <text:p text:style-name="List_20_1_Content"><text:a xlink:type="simple" xlink:href="https://www.leparisien.fr/faits-divers/objectifs-prioritaires-les-deux-cadres-de-la-dz-mafia-interpelles-en-algerie-ont-ete-incarceres-sur-place-annonce-gerald-darmanin-10-08-2026-XLXZWD34SVGHBAUWP62KDMNA2Q.php" text:style-name="Internet_20_link" text:visited-style-name="Visited_20_Internet_20_Link">« Objectifs prioritaires » : les deux narcotrafiquants interpellés en Algérie ont été incarcérés sur place, annonce Gérald Darmanin</text:a></text:p>
        </text:list-item>
        <text:list-item>
          <text:p text:style-name="List_20_1_Content"><text:a xlink:type="simple" xlink:href="https://www.leparisien.fr/politique/notre-commune-brulee-ne-doit-pas-devenir-un-laboratoire-le-maire-de-saumos-interpelle-macron-apres-le-megafeu-de-juillet-en-gironde-10-08-2026-NOMJ65GCBVCEZFRSGJFYMAUHW4.php" text:style-name="Internet_20_link" text:visited-style-name="Visited_20_Internet_20_Link">« Notre commune brûlée ne doit pas devenir un laboratoire » : le maire de Saumos interpelle Emmanuel Macron après le mégafeu en Gironde</text:a></text:p>
        </text:list-item>
        <text:list-item>
          <text:p text:style-name="List_20_1_Content"><text:a xlink:type="simple" xlink:href="https://www.leparisien.fr/faits-divers/porsche-jaguar-type-e-renaut-5-rs-turbo-le-gang-ecumait-les-parkings-pour-voler-des-voitures-de-collection-10-08-2026-CKT7ACGEGFBHZB4RHFSMFTDTRI.php" text:style-name="Internet_20_link" text:visited-style-name="Visited_20_Internet_20_Link">Porsche, Jaguar type E, Renaut 5 RS Turbo… Le gang écumait les parkings pour voler des voitures de collection</text:a></text:p>
        </text:list-item>
        <text:list-item>
          <text:p text:style-name="List_20_1_Content"><text:a xlink:type="simple" xlink:href="https://www.leparisien.fr/faits-divers/il-glissait-toujours-la-main-sur-moi-lagression-sexuelle-filmee-de-la-chanteuse-de-cumbia-naldy-saldana-indigne-le-perou-10-08-2026-GAGPQHNT7JGANEBCHO2SM36IPI.php" text:style-name="Internet_20_link" text:visited-style-name="Visited_20_Internet_20_Link">« Il glissait toujours la main sur moi » : l’agression sexuelle filmée de la chanteuse de cumbia Naldy Saldaña indigne le Pérou</text:a></text:p>
        </text:list-item>
        <text:list-item>
          <text:p text:style-name="List_20_1_Content"><text:a xlink:type="simple" xlink:href="https://www.leparisien.fr/faits-divers/on-leur-avait-promis-un-voyage-gratuit-deux-francais-detenus-en-thailande-et-a-hongkong-pour-avoir-transporte-de-la-drogue-10-08-2026-NHXS7UFVANDTZMV4HLC6JXGDEQ.php" text:style-name="Internet_20_link" text:visited-style-name="Visited_20_Internet_20_Link">On leur avait promis un « voyage gratuit » : deux Français détenus en Thaïlande et à Hongkong pour avoir transporté de la drogue</text:a></text:p>
        </text:list-item>
        <text:list-item>
          <text:p text:style-name="List_20_1_Content"><text:a xlink:type="simple" xlink:href="https://www.leparisien.fr/faits-divers/gironde-la-candidate-lfi-aux-senatoriales-denonce-une-attaque-raciste-et-annonce-porter-plainte-10-08-2026-W3HTDG7U3RHVBAI4PKWRNFQDTY.php" text:style-name="Internet_20_link" text:visited-style-name="Visited_20_Internet_20_Link">Gironde : la candidate LFI aux sénatoriales dénonce une attaque raciste et annonce porter plainte</text:a></text:p>
        </text:list-item>
        <text:list-item>
          <text:p text:style-name="List_20_1_Content"><text:a xlink:type="simple" xlink:href="https://www.leparisien.fr/international/etats-unis/meurtre-de-tupac-shakur-pourquoi-un-ex-chef-de-gang-est-juge-30-ans-apres-la-mort-du-rappeur-10-08-2026-MJSQUPEMUBHZPHQ6MB2A5Z6WP4.php" text:style-name="Internet_20_link" text:visited-style-name="Visited_20_Internet_20_Link">Meurtre de Tupac Shakur : pourquoi un ex-chef de gang est jugé 30 ans après la mort du rappeur</text:a></text:p>
        </text:list-item>
        <text:list-item>
          <text:p text:style-name="List_20_1_Content"><text:a xlink:type="simple" xlink:href="https://www.leparisien.fr/val-d-oise-95/sarcelles-la-fete-se-termine-par-des-coups-de-couteau-trois-blesses-10-08-2026-GB6LQUVZSRBENFZYP3R5KEPUOU.php" text:style-name="Internet_20_link" text:visited-style-name="Visited_20_Internet_20_Link">Sarcelles : la fête se termine par des coups de couteau, trois blessés</text:a></text:p>
        </text:list-item>
        <text:list-item>
          <text:p text:style-name="List_20_1_Content"><text:a xlink:type="simple" xlink:href="https://www.leparisien.fr/faits-divers/feminicide-a-bollene-katerina-lukesova-mere-de-famille-prise-au-piege-dun-engrenage-mortel-10-08-2026-KJRC3PSNARCJLC3UKICIESLZTQ.php" text:style-name="Internet_20_link" text:visited-style-name="Visited_20_Internet_20_Link">Féminicide à Bollène : Katerina Lukesova, mère de famille prise au piège d’un engrenage mortel</text:a></text:p>
        </text:list-item>
        <text:list-item>
          <text:p text:style-name="List_20_1_Content"><text:a xlink:type="simple" xlink:href="https://www.leparisien.fr/faits-divers/il-refusait-dattacher-sa-ceinture-de-securite-un-enfant-fait-annuler-un-vol-au-canada-09-08-2026-BAJXJEH2YVEAZMXQGBL4NB3KAU.php" text:style-name="Internet_20_link" text:visited-style-name="Visited_20_Internet_20_Link">« Il refusait d’attacher sa ceinture de sécurité » : un enfant fait annuler un vol au Canada</text:a></text:p>
        </text:list-item>
        <text:list-item>
          <text:p text:style-name="List_20_1_Content"><text:a xlink:type="simple" xlink:href="https://www.leparisien.fr/faits-divers/scelle-depuis-20-ans-en-essonne-un-mysterieux-coffre-de-banque-renfermait-des-pistolets-mitrailleurs-08-08-2026-P3WUI7IJUREYHF6QJ52DY3OTXU.php" text:style-name="Internet_20_link" text:visited-style-name="Visited_20_Internet_20_Link">« Scellé depuis 20 ans » : en Essonne, un mystérieux coffre de banque renfermait des pistolets-mitrailleurs</text:a></text:p>
        </text:list-item>
        <text:list-item>
          <text:p text:style-name="List_20_1_Content"><text:a xlink:type="simple" xlink:href="https://www.leparisien.fr/faits-divers/le-mec-est-descendu-et-a-tire-dans-le-tas-a-valence-apres-la-fusillade-le-calme-en-trompe-loeil-du-quartier-du-polygone-08-08-2026-EFWFQ4CR5FC3ZEYLW7T6OREK4A.php" text:style-name="Internet_20_link" text:visited-style-name="Visited_20_Internet_20_Link">« Le mec est descendu et a tiré dans le tas » : à Valence après la fusillade, le calme en trompe-l’œil du quartier du Polygone</text:a></text:p>
        </text:list-item>
        <text:list-item>
          <text:p text:style-name="List_20_1_Content_Last"><text:a xlink:type="simple" xlink:href="https://www.leparisien.fr/vaucluse-84/vaucluse-un-homme-arrete-pour-le-meurtre-de-son-ex-compagne-detentrice-dun-telephone-grave-danger-08-08-2026-PCXRLRFSOBFCFFGGGPCHGIG45Q.php" text:style-name="Internet_20_link" text:visited-style-name="Visited_20_Internet_20_Link">Vaucluse : un homme arrêté pour le meurtre de son ex-compagne, détentrice d’un téléphone grave danger</text:a></text:p>
        </text:list-item>
      </text:list>
      <text:p text:style-name="Text_20_body">Politique</text:p>
      <text:list text:style-name="List_20_1" text:continue-numbering="false">
        <text:list-item>
          <text:p text:style-name="List_20_1_Content_First"><text:a xlink:type="simple" xlink:href="https://www.leparisien.fr/politique/la-boisserie-est-menacee-par-des-interets-politiques-a-colombey-la-vente-de-la-maison-du-general-de-gaulle-compromise-11-08-2026-HYH2GWB6ENHFTIB7UKOJCFPM6A.php" text:style-name="Internet_20_link" text:visited-style-name="Visited_20_Internet_20_Link">« La Boisserie est menacée par des intérêts politiques » : à Colombey, la vente de la maison du général de Gaulle compromise</text:a></text:p>
        </text:list-item>
        <text:list-item>
          <text:p text:style-name="List_20_1_Content"><text:a xlink:type="simple" xlink:href="https://www.leparisien.fr/politique/senatoriales-dans-les-bouches-du-rhone-la-guerre-des-droites-aura-bien-lieu-03-08-2026-YX6MLFEBCJBSRCPNFFMIB36NIM.php" text:style-name="Internet_20_link" text:visited-style-name="Visited_20_Internet_20_Link">Sénatoriales : dans les Bouches-du-Rhône, la guerre des droites aura bien lieu</text:a></text:p>
        </text:list-item>
        <text:list-item>
          <text:p text:style-name="List_20_1_Content"><text:a xlink:type="simple" xlink:href="https://www.leparisien.fr/elections/presidentielle/marre-des-memes-personnes-issues-de-la-meme-caste-ces-candidats-citoyens-qui-se-revent-a-lelysee-02-08-2026-B23GI7ZE6NDNZKA3DUSZ2KOLGQ.php" text:style-name="Internet_20_link" text:visited-style-name="Visited_20_Internet_20_Link">« Marre des mêmes personnes issues de la même caste » : ces candidats citoyens qui se rêvent à l’Élysée</text:a></text:p>
        </text:list-item>
        <text:list-item>
          <text:p text:style-name="List_20_1_Content"><text:a xlink:type="simple" xlink:href="https://www.leparisien.fr/elections/presidentielle/presidentielle-2027-15-euros-pour-voter-a-la-primaire-du-parti-socialiste-cest-trop-cher-deplore-segolene-royal-03-08-2026-3X77I6EN4RHIZFRDVHD3VG6SKQ.php" text:style-name="Internet_20_link" text:visited-style-name="Visited_20_Internet_20_Link">Présidentielle 2027 : 15 euros pour voter à la primaire du Parti socialiste ? « C’est trop cher », déplore Ségolène Royal</text:a></text:p>
        </text:list-item>
        <text:list-item>
          <text:p text:style-name="List_20_1_Content"><text:a xlink:type="simple" xlink:href="https://www.leparisien.fr/international/on-ne-peut-pas-empecher-daller-dans-les-endroits-dangereux-ils-veillent-sur-les-touristes-francais-dans-le-monde-03-08-2026-GO3MBWVJJZEOXIOKJ7MVU7FUGI.php" text:style-name="Internet_20_link" text:visited-style-name="Visited_20_Internet_20_Link">« On ne peut pas empêcher d’aller dans les endroits dangereux » : ils veillent sur les touristes français dans le monde</text:a></text:p>
        </text:list-item>
        <text:list-item>
          <text:p text:style-name="List_20_1_Content"><text:a xlink:type="simple" xlink:href="https://www.leparisien.fr/politique/expulsion-de-xenia-fedorova-la-justice-administrative-rejette-le-recours-de-la-chroniqueuse-russe-03-08-2026-S52LBM577ZC73KXQ2VOEVFHUSU.php" text:style-name="Internet_20_link" text:visited-style-name="Visited_20_Internet_20_Link">Expulsion de Xenia Fedorova : la justice administrative rejette le recours de la chroniqueuse russe</text:a></text:p>
        </text:list-item>
        <text:list-item>
          <text:p text:style-name="List_20_1_Content"><text:a xlink:type="simple" xlink:href="https://www.leparisien.fr/faits-divers/suicides-et-tentatives-de-suicide-dans-les-services-du-premier-ministre-un-signalement-fait-a-la-justice-03-08-2026-ULECDBBBSNFHXKG5RD6VQOLG5E.php" text:style-name="Internet_20_link" text:visited-style-name="Visited_20_Internet_20_Link">Suicides et tentatives de suicide dans les services du Premier ministre : un signalement fait à la justice</text:a></text:p>
        </text:list-item>
        <text:list-item>
          <text:p text:style-name="List_20_1_Content"><text:a xlink:type="simple" xlink:href="https://www.leparisien.fr/elections/presidentielle/farniente-famille-boulot-la-sainte-trinite-de-marine-le-pen-03-08-2026-RODOWYOQGRDY3PMTM4ECCCZTWE.php" text:style-name="Internet_20_link" text:visited-style-name="Visited_20_Internet_20_Link">Farniente, famille, boulot : la Sainte Trinité de Marine Le Pen</text:a></text:p>
        </text:list-item>
        <text:list-item>
          <text:p text:style-name="List_20_1_Content"><text:a xlink:type="simple" xlink:href="https://www.leparisien.fr/elections/presidentielle/presidentielle-2027-david-lisnard-accuse-gabriel-attal-davoir-repris-ses-idees-et-lui-adresse-une-facture-de-droits-dauteur-03-08-2026-TD3DG2A4K5EINIOQZ4VKFBZ4PA.php" text:style-name="Internet_20_link" text:visited-style-name="Visited_20_Internet_20_Link">Présidentielle 2027 : David Lisnard accuse Gabriel Attal d’avoir repris ses idées et lui adresse une « facture de droits d’auteur »</text:a></text:p>
        </text:list-item>
        <text:list-item>
          <text:p text:style-name="List_20_1_Content"><text:a xlink:type="simple" xlink:href="https://www.leparisien.fr/faits-divers/jean-vincent-place-ancien-secretaire-detat-ecologiste-sera-juge-fin-octobre-pour-agressions-sexuelles-03-08-2026-TY7HYMPUHFED7K35U5FQ7HWEWU.php" text:style-name="Internet_20_link" text:visited-style-name="Visited_20_Internet_20_Link">Jean-Vincent Placé, ancien secrétaire d’État écologiste, sera jugé fin octobre pour agressions sexuelles</text:a></text:p>
        </text:list-item>
        <text:list-item>
          <text:p text:style-name="List_20_1_Content"><text:a xlink:type="simple" xlink:href="https://www.leparisien.fr/politique/commande-en-ligne-chiots-dans-larriere-boutique-ces-animaleries-qui-contournent-linterdiction-de-vendre-chiens-et-chats-03-08-2026-TNDT5L3WVJF2ZHVOENM2N6QQGM.php" text:style-name="Internet_20_link" text:visited-style-name="Visited_20_Internet_20_Link">Commande en ligne, chiots dans l’arrière-boutique… Ces animaleries qui contournent l’interdiction de vendre chiens et chats</text:a></text:p>
        </text:list-item>
        <text:list-item>
          <text:p text:style-name="List_20_1_Content"><text:a xlink:type="simple" xlink:href="https://www.leparisien.fr/elections/presidentielle/lea-salame-edwy-plenel-et-faux-media-raphael-glucksmann-victime-dune-operation-russe-de-destabilisation-a-lapproche-de-la-presidentielle-04-08-2026-44CPZJ6OQ5BEDAE3VLONQ4GBFE.php" text:style-name="Internet_20_link" text:visited-style-name="Visited_20_Internet_20_Link">Léa Salamé, Edwy Plenel et faux média : Raphaël Glucksmann victime d’une « opération russe de déstabilisation » à l’approche de la présidentielle</text:a></text:p>
        </text:list-item>
        <text:list-item>
          <text:p text:style-name="List_20_1_Content"><text:a xlink:type="simple" xlink:href="https://www.leparisien.fr/politique/la-lutte-contre-le-rechauffement-climatique-doit-etre-apolitique-les-ecologistes-vont-ils-tirer-parti-des-canicules-et-des-incendies-02-08-2026-TWLXFD7BA5FNTHUWTHQGTMMRMI.php" text:style-name="Internet_20_link" text:visited-style-name="Visited_20_Internet_20_Link">« La lutte contre le réchauffement climatique doit être apolitique » : les Écologistes vont-ils tirer parti des canicules et des incendies ?</text:a></text:p>
        </text:list-item>
        <text:list-item>
          <text:p text:style-name="List_20_1_Content"><text:a xlink:type="simple" xlink:href="https://www.leparisien.fr/politique/on-a-une-place-importante-les-mouvements-de-jeunesse-chevilles-ouvrieres-de-la-campagne-pour-2027-04-08-2026-CIF4CESEMZFVXA6VZ3ZI3UZMX4.php" text:style-name="Internet_20_link" text:visited-style-name="Visited_20_Internet_20_Link">« On a une place importante » : les mouvements de jeunesse, chevilles ouvrières de la campagne pour 2027</text:a></text:p>
        </text:list-item>
        <text:list-item>
          <text:p text:style-name="List_20_1_Content"><text:a xlink:type="simple" xlink:href="https://www.leparisien.fr/politique/crise-migratoire-a-ceuta-barrage-flottant-controles-renforces-aux-frontieres-75-morts-ce-quil-faut-retenir-des-annonces-du-ministre-de-linterieur-04-08-2026-UGUKA3LMTBASLFKQB6764HCVKQ.php" text:style-name="Internet_20_link" text:visited-style-name="Visited_20_Internet_20_Link">Crise migratoire à Ceuta : barrage flottant, contrôles renforcés aux frontières… Ce qu’il faut retenir de l’intervention du ministre de l’Intérieur</text:a></text:p>
        </text:list-item>
        <text:list-item>
          <text:p text:style-name="List_20_1_Content"><text:a xlink:type="simple" xlink:href="https://www.leparisien.fr/elections/presidentielle/lidee-cest-vraiment-de-faire-campagne-gabriel-attal-un-ete-pied-au-plancher-04-08-2026-KAYU5P6UU5HLLAGEYPTTP3TOSI.php" text:style-name="Internet_20_link" text:visited-style-name="Visited_20_Internet_20_Link">« L’idée, c’est vraiment de faire campagne » : Gabriel Attal, un été pied au plancher</text:a></text:p>
        </text:list-item>
        <text:list-item>
          <text:p text:style-name="List_20_1_Content"><text:a xlink:type="simple" xlink:href="https://www.leparisien.fr/elections/presidentielle/souverainete-populaire-permanente-republique-federative-la-strategie-de-jean-luc-melenchon-pour-reformer-letat-04-08-2026-S5DTNYYY5RDN7GJMJQG3XS2FFY.php" text:style-name="Internet_20_link" text:visited-style-name="Visited_20_Internet_20_Link">« Souveraineté populaire permanente », République « fédérative »… La stratégie de Jean-Luc Mélenchon pour réformer l’État</text:a></text:p>
        </text:list-item>
        <text:list-item>
          <text:p text:style-name="List_20_1_Content"><text:a xlink:type="simple" xlink:href="https://www.leparisien.fr/elections/presidentielle/presidentielle-2027-le-regne-des-influvoteurs-05-08-2026-UX2YDSN45FAKZPZ3JM7RXSBQBU.php" text:style-name="Internet_20_link" text:visited-style-name="Visited_20_Internet_20_Link">Présidentielle 2027 : le règne des « influvoteurs » ?</text:a></text:p>
        </text:list-item>
        <text:list-item>
          <text:p text:style-name="List_20_1_Content"><text:a xlink:type="simple" xlink:href="https://www.leparisien.fr/elections/presidentielle/ils-peuvent-faire-revenir-certains-electeurs-aux-urnes-quel-poids-ont-les-influenceurs-en-politique-05-08-2026-SN4EKN43CREQRHFWHKGGBWSOSI.php" text:style-name="Internet_20_link" text:visited-style-name="Visited_20_Internet_20_Link">« Ils peuvent faire revenir certains électeurs aux urnes » : quel poids ont les influenceurs en politique ?</text:a></text:p>
        </text:list-item>
        <text:list-item>
          <text:p text:style-name="List_20_1_Content"><text:a xlink:type="simple" xlink:href="https://www.leparisien.fr/politique/la-presidentielle-a-lheure-des-influenceurs-pour-lintervieweur-sam-zirah-lintime-cest-politique-05-08-2026-2QKDXQZ45VF55D4UGXNRZCPDCQ.php" text:style-name="Internet_20_link" text:visited-style-name="Visited_20_Internet_20_Link">La présidentielle à l’heure des influenceurs : pour l’intervieweur Sam Zirah, « l’intime, c’est politique »</text:a></text:p>
        </text:list-item>
        <text:list-item>
          <text:p text:style-name="List_20_1_Content"><text:a xlink:type="simple" xlink:href="https://www.leparisien.fr/elections/presidentielle/on-fait-evoluer-les-codes-pourquoi-les-influenceurs-politiques-embarrassent-les-candidats-a-la-presidentielle-05-08-2026-JZ6L74LMENCX3C6KFYZSYQIMSI.php" text:style-name="Internet_20_link" text:visited-style-name="Visited_20_Internet_20_Link">« On fait évoluer les codes » : pourquoi les influenceurs politiques embarrassent les candidats à la présidentielle</text:a></text:p>
        </text:list-item>
        <text:list-item>
          <text:p text:style-name="List_20_1_Content"><text:a xlink:type="simple" xlink:href="https://www.leparisien.fr/elections/presidentielle/il-ne-fera-pas-la-tournee-des-plages-francois-hollande-un-ete-studieux-pour-creer-la-surprise-05-08-2026-6MSZADSEK5HXZBYTKCKIBKVTTQ.php" text:style-name="Internet_20_link" text:visited-style-name="Visited_20_Internet_20_Link">« Il ne fera pas la tournée des plages » : François Hollande, un été studieux pour créer la surprise</text:a></text:p>
        </text:list-item>
        <text:list-item>
          <text:p text:style-name="List_20_1_Content"><text:a xlink:type="simple" xlink:href="https://www.leparisien.fr/politique/comment-gabriel-attal-veut-sattaquer-aux-installations-illegales-des-gens-du-voyage-et-pourquoi-les-associations-sindignent-05-08-2026-ZAAZMX6LOBDF5PQ62NJJDIQG4A.php" text:style-name="Internet_20_link" text:visited-style-name="Visited_20_Internet_20_Link">Comment Gabriel Attal veut s’attaquer aux installations illégales des gens du voyage et pourquoi les associations s’indignent</text:a></text:p>
        </text:list-item>
        <text:list-item>
          <text:p text:style-name="List_20_1_Content"><text:a xlink:type="simple" xlink:href="https://www.leparisien.fr/elections/presidentielle/karim-bouamrane-jerome-guedj-philippe-brun-lete-en-campagne-des-socialistes-deja-candidats-a-la-presidentielle-02-08-2026-5M3ATFIP75DOJKEFVDNLXLTKYQ.php" text:style-name="Internet_20_link" text:visited-style-name="Visited_20_Internet_20_Link">Karim Bouamrane, Jérôme Guedj, Philippe Brun... L’été en campagne des socialistes déjà candidats à la présidentielle</text:a></text:p>
        </text:list-item>
        <text:list-item>
          <text:p text:style-name="List_20_1_Content"><text:a xlink:type="simple" xlink:href="https://www.leparisien.fr/politique/incendies-les-feux-sont-globalement-sous-controle-en-france-indique-lecornu-qui-denonce-des-idees-complotistes-sur-le-porge-01-08-2026-AWVLDDGYH5G2BDKOPYZVOVZPNE.php" text:style-name="Internet_20_link" text:visited-style-name="Visited_20_Internet_20_Link">Incendies : les feux sont globalement « sous contrôle » en France, indique Lecornu qui dénonce des idées « complotistes » sur Le Porge</text:a></text:p>
        </text:list-item>
        <text:list-item>
          <text:p text:style-name="List_20_1_Content"><text:a xlink:type="simple" xlink:href="https://www.leparisien.fr/politique/ingerences-russes-comment-agit-storm-1516-le-reseau-de-desinformation-qui-simmisce-dans-la-campagne-presidentielle-francaise-05-08-2026-OWOFAJSUZVGJ7MR76NZOUQT5MI.php" text:style-name="Internet_20_link" text:visited-style-name="Visited_20_Internet_20_Link">Ingérences russes : Storm-1516, Matriochka… comment des réseaux de désinformation s’immiscent dans la présidentielle 2027</text:a></text:p>
        </text:list-item>
        <text:list-item>
          <text:p text:style-name="List_20_1_Content"><text:a xlink:type="simple" xlink:href="https://www.leparisien.fr/politique/lfi-matthieu-pigasse-anna-mouglalis-pierre-lemaitre-qui-sont-les-invites-des-camps-dete-du-parti-30-07-2026-R4LG5VO5H5G6VOZRJCZARWLG3I.php" text:style-name="Internet_20_link" text:visited-style-name="Visited_20_Internet_20_Link">LFI : Matthieu Pigasse, Anna Mouglalis, Pierre Lemaître… qui sont les invités des camps d’été du parti ?</text:a></text:p>
        </text:list-item>
        <text:list-item>
          <text:p text:style-name="List_20_1_Content"><text:a xlink:type="simple" xlink:href="https://www.leparisien.fr/politique/il-aime-habiter-les-lieux-ou-sont-passes-les-grands-noms-de-lhistoire-le-dernier-ete-demmanuel-macron-a-bregancon-29-07-2026-TT5IADMJEVFS7GRQARU6UKBNLI.php" text:style-name="Internet_20_link" text:visited-style-name="Visited_20_Internet_20_Link">« Il aime habiter les lieux où sont passés les grands noms de l’Histoire » : le dernier été d’Emmanuel Macron à Brégançon</text:a></text:p>
        </text:list-item>
        <text:list-item>
          <text:p text:style-name="List_20_1_Content"><text:a xlink:type="simple" xlink:href="https://www.leparisien.fr/seine-saint-denis-93/30-millions-deuros-a-recolter-aupres-des-maires-de-france-comment-lile-de-france-veut-aider-la-france-qui-brule-29-07-2026-ZZJYCSMQAJAHHH5Q43VPXQYZ7E.php" text:style-name="Internet_20_link" text:visited-style-name="Visited_20_Internet_20_Link">30 millions d’euros à récolter auprès des maires de France : comment l’Île-de-France veut aider la France qui brûle</text:a></text:p>
        </text:list-item>
        <text:list-item>
          <text:p text:style-name="List_20_1_Content_Last"><text:a xlink:type="simple" xlink:href="https://www.leparisien.fr/culture-loisirs/tv/larcom-inflige-une-amende-de-200-000-euros-a-cnews-pour-une-sequence-impliquant-eric-zemmour-et-erik-tegner-29-07-2026-FAIB7FV3D5AEHF6BA5MBNU62FY.php" text:style-name="Internet_20_link" text:visited-style-name="Visited_20_Internet_20_Link">L’Arcom inflige une amende de 200 000 euros à CNews pour une séquence impliquant Éric Zemmour et Erik Tegnér</text:a></text:p>
        </text:list-item>
      </text:list>
      <text:p text:style-name="Text_20_body">Economie</text:p>
      <text:list text:style-name="List_20_1" text:continue-numbering="false">
        <text:list-item>
          <text:p text:style-name="List_20_1_Content_First"><text:a xlink:type="simple" xlink:href="https://www.leparisien.fr/economie/eclipse-solaire-du-12-aout-des-files-dattente-sallongent-devant-certaines-boutiques-pour-denicher-des-lunettes-a-la-derniere-minute-11-08-2026-TGCMT7AG5VAOBHP5YQ375IQA4U.php" text:style-name="Internet_20_link" text:visited-style-name="Visited_20_Internet_20_Link">Éclipse solaire du 12 août : des files d’attente s’allongent devant certaines boutiques pour dénicher des lunettes à la dernière minute</text:a></text:p>
        </text:list-item>
        <text:list-item>
          <text:p text:style-name="List_20_1_Content"><text:a xlink:type="simple" xlink:href="https://www.leparisien.fr/paris-75/les-temps-ont-change-yves-rocher-quitte-les-champs-elysees-pour-se-recentrer-sur-sa-clientele-parisienne-03-08-2026-7PZOOF73DVFUXPKRSPMWE3WYOU.php" text:style-name="Internet_20_link" text:visited-style-name="Visited_20_Internet_20_Link">« Les temps ont changé » : Yves Rocher quitte les Champs-Élysées pour se recentrer sur sa clientèle parisienne</text:a></text:p>
        </text:list-item>
        <text:list-item>
          <text:p text:style-name="List_20_1_Content"><text:a xlink:type="simple" xlink:href="https://www.leparisien.fr/environnement/incendies-guillaume-canet-jeremy-frerot-des-celebrites-appellent-a-se-mobiliser-pour-la-reconstruction-et-le-tourisme-02-08-2026-YRQV345SEVB5LJ5CFS3GZHMKEI.php" text:style-name="Internet_20_link" text:visited-style-name="Visited_20_Internet_20_Link">Incendies en Gironde : Guillaume Canet, Laura Smet, Jérémy Frerot… Les appels au soutien des célébrités</text:a></text:p>
        </text:list-item>
        <text:list-item>
          <text:p text:style-name="List_20_1_Content"><text:a xlink:type="simple" xlink:href="https://www.leparisien.fr/economie/consommation/de-la-legerete-03-08-2026-4BWYWRHSO5BHRO6NYJVBUC4H2M.php" text:style-name="Internet_20_link" text:visited-style-name="Visited_20_Internet_20_Link">De la légèreté !</text:a></text:p>
        </text:list-item>
        <text:list-item>
          <text:p text:style-name="List_20_1_Content"><text:a xlink:type="simple" xlink:href="https://www.leparisien.fr/societe/vacances-en-juillet-plus-pres-moins-cher-et-le-plus-loin-possible-des-canicules-03-08-2026-NPEHAUXQP5BLHF6X64HST3VOKU.php" text:style-name="Internet_20_link" text:visited-style-name="Visited_20_Internet_20_Link">Vacances en juillet : plus près, moins cher… et le plus loin possible des canicules !</text:a></text:p>
        </text:list-item>
        <text:list-item>
          <text:p text:style-name="List_20_1_Content"><text:a xlink:type="simple" xlink:href="https://www.leparisien.fr/immobilier/il-y-a-ceux-qui-adorent-et-ceux-qui-detestent-acheter-dans-une-marina-en-ile-de-france-est-ce-vraiment-un-bon-plan-03-08-2026-7ABADQJSKJD25M2JLPIBMFYFCM.php" text:style-name="Internet_20_link" text:visited-style-name="Visited_20_Internet_20_Link">« Il y a ceux qui adorent et ceux qui détestent » : acheter dans une marina en Île-de-France, est-ce vraiment un bon plan ?</text:a></text:p>
        </text:list-item>
        <text:list-item>
          <text:p text:style-name="List_20_1_Content"><text:a xlink:type="simple" xlink:href="https://www.leparisien.fr/economie/entreprise/copytop-50-ans-de-photocopies-et-ce-nest-pas-fini-03-08-2026-YL7R53NPERCUHFRJCYSRF5WEVA.php" text:style-name="Internet_20_link" text:visited-style-name="Visited_20_Internet_20_Link">Copytop, 50 ans de photocopies, et ce n’est pas fini !</text:a></text:p>
        </text:list-item>
        <text:list-item>
          <text:p text:style-name="List_20_1_Content"><text:a xlink:type="simple" xlink:href="https://www.leparisien.fr/charente-maritime-17/tout-le-monde-peut-le-faire-chez-soi-apprenez-a-faire-du-beurre-avec-un-eleveur-laitier-en-charente-maritime-03-08-2026-3EXFRRQKCVDDTM5IWZBMGIDXEA.php" text:style-name="Internet_20_link" text:visited-style-name="Visited_20_Internet_20_Link">« Tout le monde peut le faire chez soi ! » : apprenez à faire du beurre avec un éleveur laitier en Charente-Maritime</text:a></text:p>
        </text:list-item>
        <text:list-item>
          <text:p text:style-name="List_20_1_Content"><text:a xlink:type="simple" xlink:href="https://www.leparisien.fr/international/etats-unis/nous-sommes-toujours-la-pour-le-japon-comment-trump-et-tokyo-ont-uni-leurs-forces-pour-sauver-le-yen-03-08-2026-AFQ4VCH7PFF3FCLQ62HVJ7TYNY.php" text:style-name="Internet_20_link" text:visited-style-name="Visited_20_Internet_20_Link">« Nous sommes toujours là pour le Japon » : comment Trump et Tokyo ont uni leurs forces pour sauver le yen</text:a></text:p>
        </text:list-item>
        <text:list-item>
          <text:p text:style-name="List_20_1_Content"><text:a xlink:type="simple" xlink:href="https://www.leparisien.fr/high-tech/fuite-de-donnees-intermarche-drive-touche-par-une-cyberattaque-2-millions-de-clients-concernes-03-08-2026-XS6ZY2H5JJCTDNLXNVRMJ4RZ6U.php" text:style-name="Internet_20_link" text:visited-style-name="Visited_20_Internet_20_Link">Fuite de données : Intermarché Drive touché par une cyberattaque, près de 300 000 clients touchés</text:a></text:p>
        </text:list-item>
        <text:list-item>
          <text:p text:style-name="List_20_1_Content"><text:a xlink:type="simple" xlink:href="https://www.leparisien.fr/economie/on-a-un-probleme-sur-le-gazole-les-prix-des-carburants-toujours-au-plus-haut-03-08-2026-XWZN33437BEW3GJG7XPLTXLDR4.php" text:style-name="Internet_20_link" text:visited-style-name="Visited_20_Internet_20_Link">« On a un problème sur le gazole… » : les prix des carburants toujours au plus haut</text:a></text:p>
        </text:list-item>
        <text:list-item>
          <text:p text:style-name="List_20_1_Content"><text:a xlink:type="simple" xlink:href="https://www.leparisien.fr/economie/la-perte-est-de-100-la-ou-il-ny-a-pas-dirrigation-pourquoi-cet-ete-hors-norme-provoque-une-penurie-de-salades-03-08-2026-SBKXLZWL2ZBINOIXENNJK4DPWE.php" text:style-name="Internet_20_link" text:visited-style-name="Visited_20_Internet_20_Link">« La perte est de 100 % là où il n’y a pas d’irrigation » : pourquoi cet été hors norme provoque une pénurie de salades</text:a></text:p>
        </text:list-item>
        <text:list-item>
          <text:p text:style-name="List_20_1_Content"><text:a xlink:type="simple" xlink:href="https://www.leparisien.fr/economie/consommation/bon-pour-le-summer-body-du-frais-des-fruits-et-moins-dalcool-a-cause-des-canicules-nos-courses-sont-plus-sages-02-08-2026-4FNEXGGXGRGEPBKAVYOKVJ6IEA.php" text:style-name="Internet_20_link" text:visited-style-name="Visited_20_Internet_20_Link">« Bon pour le summer body » : du frais, des fruits et moins d’alcool, à cause des canicules nos courses sont plus… sages</text:a></text:p>
        </text:list-item>
        <text:list-item>
          <text:p text:style-name="List_20_1_Content"><text:a xlink:type="simple" xlink:href="https://www.leparisien.fr/yvelines-78/jessaie-de-tout-faire-a-pied-face-au-carburant-a-2-euros-le-litre-ces-franciliens-ont-change-de-vie-04-08-2026-CVZKESZLRFGNPC4UO7NKYFFI74.php" text:style-name="Internet_20_link" text:visited-style-name="Visited_20_Internet_20_Link">« J’essaie de tout faire à pied » : face au carburant à 2 euros le litre, ces Franciliens ont changé de vie</text:a></text:p>
        </text:list-item>
        <text:list-item>
          <text:p text:style-name="List_20_1_Content"><text:a xlink:type="simple" xlink:href="https://www.leparisien.fr/aube-10/cest-un-sacre-challenge-recrutee-dans-une-librairie-comme-apprentie-elle-rachete-la-boutique-comme-sa-patronne-lui-avait-predit-04-08-2026-5MZOXQBVJVEORPY3UEFVDF3Q3Y.php" text:style-name="Internet_20_link" text:visited-style-name="Visited_20_Internet_20_Link">« C’est un sacré challenge » : recrutée dans une librairie comme apprentie, elle rachète la boutique comme sa patronne lui avait prédit</text:a></text:p>
        </text:list-item>
        <text:list-item>
          <text:p text:style-name="List_20_1_Content"><text:a xlink:type="simple" xlink:href="https://www.leparisien.fr/eure-27/dans-leure-une-base-de-donnees-va-aider-les-futurs-agriculteurs-a-trouver-le-bon-terrain-ou-sinstaller-04-08-2026-OEPGQBVL6FAJ5NJP7PRXSU2A5Q.php" text:style-name="Internet_20_link" text:visited-style-name="Visited_20_Internet_20_Link">Dans l’Eure, une base de données va aider les futurs agriculteurs à trouver le bon terrain où s’installer</text:a></text:p>
        </text:list-item>
        <text:list-item>
          <text:p text:style-name="List_20_1_Content"><text:a xlink:type="simple" xlink:href="https://www.leparisien.fr/economie/moins-650-milliards-de-dollars-en-moins-deux-mois-comment-la-fortune-delon-musk-a-fondu-en-quelques-semaines-04-08-2026-WFZMDABQWBFQRADHZF3FV2BQZU.php" text:style-name="Internet_20_link" text:visited-style-name="Visited_20_Internet_20_Link">650 milliards de dollars en moins en deux mois : comment la fortune d’Elon Musk a fondu en quelques semaines</text:a></text:p>
        </text:list-item>
        <text:list-item>
          <text:p text:style-name="List_20_1_Content"><text:a xlink:type="simple" xlink:href="https://www.leparisien.fr/economie/consommation/huile-dolive-pourquoi-les-prix-risquent-de-grimper-sous-leffet-de-la-chaleur-en-europe-04-08-2026-YQIF4Z2MXZAX5PZSZNFDXZ67GI.php" text:style-name="Internet_20_link" text:visited-style-name="Visited_20_Internet_20_Link">Huile d’olive : pourquoi les prix risquent de grimper sous l’effet de la chaleur en Europe</text:a></text:p>
        </text:list-item>
        <text:list-item>
          <text:p text:style-name="List_20_1_Content"><text:a xlink:type="simple" xlink:href="https://www.leparisien.fr/economie/consommation/du-verre-dans-la-confiture-bonne-maman-rappelle-en-urgence-des-pots-vendus-en-france-04-08-2026-C4VUBUCOGFGKTFPW5Q2GC3FXCE.php" text:style-name="Internet_20_link" text:visited-style-name="Visited_20_Internet_20_Link">Risque de bris de verre dans les mini-pots de confiture : Bonne Maman rappelle en urgence des produits vendus en France</text:a></text:p>
        </text:list-item>
        <text:list-item>
          <text:p text:style-name="List_20_1_Content"><text:a xlink:type="simple" xlink:href="https://www.leparisien.fr/economie/consommation/des-preservatifs-vendus-par-amazon-et-monoprix-rappeles-a-cause-de-risques-de-transmission-dist-ou-de-grossesse-non-desiree-04-08-2026-VCX3L3MN6NC7XHMGHFDEN3ONE4.php" text:style-name="Internet_20_link" text:visited-style-name="Visited_20_Internet_20_Link">Des préservatifs vendus par Amazon et Monoprix rappelés à cause de « risques de transmission d’IST ou de grossesse non désirée »</text:a></text:p>
        </text:list-item>
        <text:list-item>
          <text:p text:style-name="List_20_1_Content"><text:a xlink:type="simple" xlink:href="https://www.leparisien.fr/economie/ingerences-etrangeres-la-france-durcit-le-controle-des-investissements-dans-ses-entreprises-strategiques-04-08-2026-IHZTNC4RPFDBBDVUZYB7N5TNRI.php" text:style-name="Internet_20_link" text:visited-style-name="Visited_20_Internet_20_Link">Ingérences étrangères : la France durcit le contrôle des investissements dans ses entreprises stratégiques</text:a></text:p>
        </text:list-item>
        <text:list-item>
          <text:p text:style-name="List_20_1_Content"><text:a xlink:type="simple" xlink:href="https://www.leparisien.fr/culture-loisirs/netflix-le-geant-du-streaming-victime-dune-panne-mondiale-des-milliers-dutilisateurs-impactes-04-08-2026-U3GUVYXDTJHALLEU4CSCK6GHPA.php" text:style-name="Internet_20_link" text:visited-style-name="Visited_20_Internet_20_Link">Netflix : le géant du streaming victime d’une panne mondiale, des milliers d’utilisateurs impactés</text:a></text:p>
        </text:list-item>
        <text:list-item>
          <text:p text:style-name="List_20_1_Content"><text:a xlink:type="simple" xlink:href="https://www.leparisien.fr/loiret-45/ces-deux-resistants-de-lorleanais-ressuscitent-le-vin-des-rois-de-france-05-08-2026-F5IA45LOANEITASM7UNXY65CUI.php" text:style-name="Internet_20_link" text:visited-style-name="Visited_20_Internet_20_Link">Ces deux résistants de l’Orléanais ressuscitent « le vin des rois de France »</text:a></text:p>
        </text:list-item>
        <text:list-item>
          <text:p text:style-name="List_20_1_Content"><text:a xlink:type="simple" xlink:href="https://www.leparisien.fr/economie/consommation/fringues-couleurs-a-la-mode-objets-qui-cartonnent-quelles-sont-les-vraies-tendances-de-lete-2026-02-08-2026-22PGEUURDRH45KATHFBQAA6SEY.php" text:style-name="Internet_20_link" text:visited-style-name="Visited_20_Internet_20_Link">Fringues, couleurs à la mode, objets qui cartonnent… Quelles sont les vraies tendances de l’été 2026 ?</text:a></text:p>
        </text:list-item>
        <text:list-item>
          <text:p text:style-name="List_20_1_Content"><text:a xlink:type="simple" xlink:href="https://www.leparisien.fr/culture-loisirs/la-valise-a-roulettes-leclair-de-genie-dune-americaine-a-la-portee-de-tous-02-08-2026-RJROBCW7FZCNJGYHFNR6L4K5EA.php" text:style-name="Internet_20_link" text:visited-style-name="Visited_20_Internet_20_Link">La valise à roulettes, l’éclair de génie d’une Américaine à la portée de tous</text:a></text:p>
        </text:list-item>
        <text:list-item>
          <text:p text:style-name="List_20_1_Content"><text:a xlink:type="simple" xlink:href="https://www.leparisien.fr/seine-saint-denis-93/saint-ouen-93400/vous-avez-oublie-les-fleurs-plagie-a-londres-master-poulet-repond-dans-une-video-et-glisse-un-clin-doeil-a-karim-bouamrane-05-08-2026-RBDQOLID7RFBZPHXDEB6NCADRU.php" text:style-name="Internet_20_link" text:visited-style-name="Visited_20_Internet_20_Link">« Vous avez oublié les fleurs » : plagié à Londres, Master Poulet répond dans une vidéo et glisse un clin d’œil à Karim Bouamrane</text:a></text:p>
        </text:list-item>
        <text:list-item>
          <text:p text:style-name="List_20_1_Content"><text:a xlink:type="simple" xlink:href="https://www.leparisien.fr/environnement/mes-prairies-ressemblent-a-un-paillasson-les-eleveurs-confrontes-au-manque-de-fourrage-01-08-2026-G4GGK2YN3BANZIZ7NBB7R5TKJU.php" text:style-name="Internet_20_link" text:visited-style-name="Visited_20_Internet_20_Link">« Mes prairies ressemblent à un paillasson » : les éleveurs confrontés au manque de fourrage</text:a></text:p>
        </text:list-item>
        <text:list-item>
          <text:p text:style-name="List_20_1_Content"><text:a xlink:type="simple" xlink:href="https://www.leparisien.fr/economie/entreprise/terres-daventure-a-reinvente-le-voyage-a-pied-de-la-france-au-bout-du-monde-31-07-2026-GTKO5KGL5VE7BLJNSENGA6B25I.php" text:style-name="Internet_20_link" text:visited-style-name="Visited_20_Internet_20_Link">Terres d’Aventure a réinventé le voyage à pied, de la France au bout du monde</text:a></text:p>
        </text:list-item>
        <text:list-item>
          <text:p text:style-name="List_20_1_Content"><text:a xlink:type="simple" xlink:href="https://www.leparisien.fr/automobile/les-enfants-se-retournent-comme-sils-avaient-vu-un-jouet-la-mehari-une-ode-boheme-et-coloree-a-la-liberte-31-07-2026-XZHQUHPPWZCRVIOKYROSN3AVJU.php" text:style-name="Internet_20_link" text:visited-style-name="Visited_20_Internet_20_Link">« Les enfants se retournent comme s’ils avaient vu un jouet ! » : la Méhari, une ode bohème et colorée à la liberté</text:a></text:p>
        </text:list-item>
        <text:list-item>
          <text:p text:style-name="List_20_1_Content_Last"><text:a xlink:type="simple" xlink:href="https://www.leparisien.fr/economie/consommation/vieillie-en-fut-de-chene-100-agave-bleue-au-mexique-la-tequila-se-bonifie-pour-conquerir-le-marche-francais-31-07-2026-KJAOXFLY5VAP5KB3H2RAYW7I6A.php" text:style-name="Internet_20_link" text:visited-style-name="Visited_20_Internet_20_Link">Vieillie en fût de chêne, 100 % agave bleue… Au Mexique, la tequila se bonifie pour conquérir le marché français</text:a></text:p>
        </text:list-item>
      </text:list>
      <text:p text:style-name="Text_20_body">International</text:p>
      <text:list text:style-name="List_20_1" text:continue-numbering="false">
        <text:list-item>
          <text:p text:style-name="List_20_1_Content_First"><text:a xlink:type="simple" xlink:href="https://www.leparisien.fr/international/iran/larmee-americaine-dit-avoir-tire-sur-un-navire-battant-pavillon-du-panama-qui-violait-son-blocus-des-ports-iraniens-11-08-2026-2CGQ6BJWXRC4ZB7F7LQNWQEJBQ.php" text:style-name="Internet_20_link" text:visited-style-name="Visited_20_Internet_20_Link">L’armée américaine dit avoir tiré sur un navire battant pavillon du Panama qui violait son blocus des ports iraniens</text:a></text:p>
        </text:list-item>
        <text:list-item>
          <text:p text:style-name="List_20_1_Content"><text:a xlink:type="simple" xlink:href="https://www.leparisien.fr/international/etats-unis/au-groenland-une-compagnie-proche-de-donald-trump-debarque-en-catimini-avec-lespoir-de-trouver-1-000-milliards-de-dollars-de-petrole-08-08-2026-ZTDIYOYKW5GIPIJTLV3ZGBEQR4.php" text:style-name="Internet_20_link" text:visited-style-name="Visited_20_Internet_20_Link">Au Groenland, une compagnie proche de Donald Trump débarque en catimini avec l’espoir de trouver 1 000 milliards de dollars de pétrole</text:a></text:p>
        </text:list-item>
        <text:list-item>
          <text:p text:style-name="List_20_1_Content"><text:a xlink:type="simple" xlink:href="https://www.leparisien.fr/international/etats-unis/todd-blanche-lancien-avocat-personnel-de-trump-officiellement-nomme-ministre-de-la-justice-08-08-2026-JPTCL42MUND4PPNLUBCOO7MIXY.php" text:style-name="Internet_20_link" text:visited-style-name="Visited_20_Internet_20_Link">Todd Blanche, l’ancien avocat personnel de Trump, officiellement nommé ministre de la Justice</text:a></text:p>
        </text:list-item>
        <text:list-item>
          <text:p text:style-name="List_20_1_Content"><text:a xlink:type="simple" xlink:href="https://www.leparisien.fr/international/etats-unis/amazon-construit-au-texas-la-future-centrale-a-gaz-la-plus-puissante-des-etats-unis-pour-alimenter-ses-data-centers-08-08-2026-6I6YU4WJQBBLXDO7UPDELEBPGY.php" text:style-name="Internet_20_link" text:visited-style-name="Visited_20_Internet_20_Link">Amazon construit au Texas la future centrale à gaz la plus puissante des États-Unis pour alimenter ses data centers</text:a></text:p>
        </text:list-item>
        <text:list-item>
          <text:p text:style-name="List_20_1_Content"><text:a xlink:type="simple" xlink:href="https://www.leparisien.fr/international/allemagne/allemagne-apres-la-decouverte-dun-drone-explosif-a-leipzig-de-nouveaux-survols-suspects-au-dessus-dune-base-de-larmee-08-08-2026-DSWP2WPSEBEV7E7LGITNZ4YLWE.php" text:style-name="Internet_20_link" text:visited-style-name="Visited_20_Internet_20_Link">Allemagne : après la découverte d’un drone explosif à Leipzig, de nouveaux survols suspects au-dessus d’une base de l’armée</text:a></text:p>
        </text:list-item>
        <text:list-item>
          <text:p text:style-name="List_20_1_Content"><text:a xlink:type="simple" xlink:href="https://www.leparisien.fr/international/italie/apres-une-nouvelle-eruption-de-letna-le-trafic-aerien-perturbe-a-laeroport-de-catane-en-sicile-08-08-2026-2HVFN65YFBAIBOY5DB2T74CDQU.php" text:style-name="Internet_20_link" text:visited-style-name="Visited_20_Internet_20_Link">Après une nouvelle éruption de l’Etna, le trafic aérien perturbé à l’aéroport de Catane, en Sicile</text:a></text:p>
        </text:list-item>
        <text:list-item>
          <text:p text:style-name="List_20_1_Content"><text:a xlink:type="simple" xlink:href="https://www.leparisien.fr/international/un-drone-explose-pres-dun-gazoduc-a-proximite-de-la-frontiere-entre-la-bulgarie-et-la-roumanie-08-08-2026-GWE7BPP7YZDXPOKW42TIZXK4EM.php" text:style-name="Internet_20_link" text:visited-style-name="Visited_20_Internet_20_Link">Un drone possiblement ukrainien explose près d’un gazoduc en Bulgarie, Kiev promet de « clarifier les circonstances » de l’incursion</text:a></text:p>
        </text:list-item>
        <text:list-item>
          <text:p text:style-name="List_20_1_Content"><text:a xlink:type="simple" xlink:href="https://www.leparisien.fr/international/ukraine/guerre-en-ukraine-kiev-na-quasiment-aucune-centrale-thermique-intacte-alerte-volodymyr-zelensky-08-08-2026-FYULGJT4IRCPHJ4LL7KZKUE2J4.php" text:style-name="Internet_20_link" text:visited-style-name="Visited_20_Internet_20_Link">Guerre en Ukraine : Kiev n’a « quasiment aucune centrale thermique intacte », alerte Volodymyr Zelensky</text:a></text:p>
        </text:list-item>
        <text:list-item>
          <text:p text:style-name="List_20_1_Content"><text:a xlink:type="simple" xlink:href="https://www.leparisien.fr/politique/cliches-racistes-et-paternalisme-la-video-sur-les-visas-de-lambassade-de-france-au-congo-fait-polemique-08-08-2026-22I6XYKAFJAO3OQWQFWZKQ4LIQ.php" text:style-name="Internet_20_link" text:visited-style-name="Visited_20_Internet_20_Link">Clichés racistes, paternalisme et colonialisme : la vidéo sur les visas de l’ambassade de France au Congo fait polémique</text:a></text:p>
        </text:list-item>
        <text:list-item>
          <text:p text:style-name="List_20_1_Content"><text:a xlink:type="simple" xlink:href="https://www.leparisien.fr/international/honte-a-vous-une-deputee-bombarde-doeufs-le-premier-ministre-kosovar-albin-kurti-en-plein-parlement-08-08-2026-WFUJJNI7ZZA4XOVZXU2BXQCJBI.php" text:style-name="Internet_20_link" text:visited-style-name="Visited_20_Internet_20_Link">« Honte à vous ! » : une députée bombarde d’œufs le Premier ministre kosovar Albin Kurti en plein Parlement</text:a></text:p>
        </text:list-item>
        <text:list-item>
          <text:p text:style-name="List_20_1_Content"><text:a xlink:type="simple" xlink:href="https://www.leparisien.fr/international/migrants-plusieurs-pays-europeens-seraient-en-discussion-avec-le-rwanda-pour-y-envoyer-les-personnes-expulsees-08-08-2026-HCPZJXW4RBBTTKFBR53VPIU7ZE.php" text:style-name="Internet_20_link" text:visited-style-name="Visited_20_Internet_20_Link">Migrants : plusieurs pays européens seraient en discussion avec le Rwanda pour y envoyer les personnes expulsées</text:a></text:p>
        </text:list-item>
        <text:list-item>
          <text:p text:style-name="List_20_1_Content"><text:a xlink:type="simple" xlink:href="https://www.leparisien.fr/international/iran/pacte-de-defense-entre-ryad-ankara-et-islamabad-entre-emancipation-du-geant-americain-et-coup-de-pression-pour-les-voisins-08-08-2026-PH2LGQOJDNBNTDLBM5LA2E27LU.php" text:style-name="Internet_20_link" text:visited-style-name="Visited_20_Internet_20_Link">Pacte de défense entre Ryad, Ankara et Islamabad : entre émancipation du géant américain et coup de pression pour les voisins</text:a></text:p>
        </text:list-item>
        <text:list-item>
          <text:p text:style-name="List_20_1_Content"><text:a xlink:type="simple" xlink:href="https://www.leparisien.fr/international/le-nouveau-president-de-colombie-promet-de-combattre-sans-repit-le-narcotrafic-les-etats-unis-annoncent-une-aide-dun-milliard-de-dollars-08-08-2026-EM7HRDVLZVAT3DZYTTEHWVWIIE.php" text:style-name="Internet_20_link" text:visited-style-name="Visited_20_Internet_20_Link">Le nouveau président de Colombie promet de combattre « sans répit » le narcotrafic, les États-Unis annoncent une aide d’un milliard de dollars</text:a></text:p>
        </text:list-item>
        <text:list-item>
          <text:p text:style-name="List_20_1_Content"><text:a xlink:type="simple" xlink:href="https://www.leparisien.fr/international/etats-unis/il-sest-propage-le-cancer-de-joe-biden-tres-douloureux-et-invalidant-selon-son-fils-hunter-08-08-2026-VYLWX4EUQNDRDNA4XS6GWQLOXM.php" text:style-name="Internet_20_link" text:visited-style-name="Visited_20_Internet_20_Link">« Il s’est propagé » : le cancer de Joe Biden « très douloureux et invalidant », selon son fils Hunter</text:a></text:p>
        </text:list-item>
        <text:list-item>
          <text:p text:style-name="List_20_1_Content"><text:a xlink:type="simple" xlink:href="https://www.leparisien.fr/international/ukraine/guerre-en-ukraine-nous-avons-un-accord-les-etats-unis-vont-livrer-des-missiles-intercepteurs-patriot-tous-les-mois-a-kiev-09-08-2026-VN4PMEBBWFH6XPLD4AWGOJHWR4.php" text:style-name="Internet_20_link" text:visited-style-name="Visited_20_Internet_20_Link">Guerre en Ukraine : « Nous avons un accord », les États-Unis vont livrer des missiles intercepteurs Patriot tous les mois à Kiev</text:a></text:p>
        </text:list-item>
        <text:list-item>
          <text:p text:style-name="List_20_1_Content"><text:a xlink:type="simple" xlink:href="https://www.leparisien.fr/international/destabilisations-09-08-2026-KVTVLKTITBGQLJDUJAN5YWFTGA.php" text:style-name="Internet_20_link" text:visited-style-name="Visited_20_Internet_20_Link">Déstabilisations</text:a></text:p>
        </text:list-item>
        <text:list-item>
          <text:p text:style-name="List_20_1_Content"><text:a xlink:type="simple" xlink:href="https://www.leparisien.fr/international/il-a-objectivement-des-raisons-davoir-peur-accule-menace-meme-en-russie-poutine-cree-sa-forteresse-09-08-2026-WOXYQ3RWEFCYPMCCY4SMBPDTBA.php" text:style-name="Internet_20_link" text:visited-style-name="Visited_20_Internet_20_Link">« Il a objectivement des raisons d’avoir peur » : acculé, menacé même en Russie, Poutine crée sa forteresse</text:a></text:p>
        </text:list-item>
        <text:list-item>
          <text:p text:style-name="List_20_1_Content"><text:a xlink:type="simple" xlink:href="https://www.leparisien.fr/international/personne-ne-fait-confiance-a-personne-la-forteresse-securitaire-de-poutine-decryptee-par-un-expert-du-kgb-09-08-2026-B7JN5KLI6ZHWPMMVFMT3POGBEY.php" text:style-name="Internet_20_link" text:visited-style-name="Visited_20_Internet_20_Link">« Personne ne fait confiance à personne » : la forteresse sécuritaire de Poutine décryptée par un expert du KGB</text:a></text:p>
        </text:list-item>
        <text:list-item>
          <text:p text:style-name="List_20_1_Content"><text:a xlink:type="simple" xlink:href="https://www.leparisien.fr/international/un-autre-appareil-est-apparu-tres-pres-une-collision-evitee-de-justesse-entre-deux-avions-de-ligne-en-australie-un-membre-dequipage-blesse-09-08-2026-CA2XSLGBNJDFFBS4WQVQIWZDCM.php" text:style-name="Internet_20_link" text:visited-style-name="Visited_20_Internet_20_Link">« Un autre appareil est apparu très près » : une collision évitée de justesse entre deux avions de ligne en Australie, un membre d’équipage blessé</text:a></text:p>
        </text:list-item>
        <text:list-item>
          <text:p text:style-name="List_20_1_Content"><text:a xlink:type="simple" xlink:href="https://www.leparisien.fr/international/iran/guerre-au-moyen-orient-teheran-pose-des-conditions-drastiques-a-washington-pour-rouvrir-le-detroit-dormuz-09-08-2026-6T6YXXDJ75CCRJFQ2R3MKPTL2U.php" text:style-name="Internet_20_link" text:visited-style-name="Visited_20_Internet_20_Link">Guerre au Moyen-Orient : Téhéran pose des conditions drastiques à Washington pour rouvrir le détroit d’Ormuz</text:a></text:p>
        </text:list-item>
        <text:list-item>
          <text:p text:style-name="List_20_1_Content"><text:a xlink:type="simple" xlink:href="https://www.leparisien.fr/international/1-500-vols-annules-ferrys-a-larret-evacuations-massives-la-chine-se-prepare-a-larrivee-du-typhon-dolphin-09-08-2026-MSAA5HPP6ZFRZJPK56JP7AMZNY.php" text:style-name="Internet_20_link" text:visited-style-name="Visited_20_Internet_20_Link">1 500 vols annulés, ferrys à l’arrêt, évacuations massives : le typhon Dolphin a touché terre dans l’est de la Chine</text:a></text:p>
        </text:list-item>
        <text:list-item>
          <text:p text:style-name="List_20_1_Content"><text:a xlink:type="simple" xlink:href="https://www.leparisien.fr/international/etat-durgence-declare-au-canada-un-feu-de-foret-ravage-10-000-hectares-20-000-personnes-evacuees-en-deux-jours-09-08-2026-JLHPCHCHJJDAFBAUGAHOFJAME4.php" text:style-name="Internet_20_link" text:visited-style-name="Visited_20_Internet_20_Link">État d’urgence déclaré au Canada : un feu de forêt ravage 10 000 hectares, 20 000 personnes évacuées en deux jours</text:a></text:p>
        </text:list-item>
        <text:list-item>
          <text:p text:style-name="List_20_1_Content"><text:a xlink:type="simple" xlink:href="https://www.leparisien.fr/international/italie/jen-ai-eu-le-souffle-coupe-une-epave-romaine-chargee-de-centaines-damphores-decouverte-au-large-de-la-sicile-09-08-2026-X2FWLQL7I5DVPG6ALILMGFZ2WU.php" text:style-name="Internet_20_link" text:visited-style-name="Visited_20_Internet_20_Link">« J’en ai eu le souffle coupé » : une épave romaine chargée de centaines d’amphores découverte au large de la Sicile</text:a></text:p>
        </text:list-item>
        <text:list-item>
          <text:p text:style-name="List_20_1_Content"><text:a xlink:type="simple" xlink:href="https://www.leparisien.fr/international/espagne/ceuta-pourquoi-les-autorites-espagnoles-craignent-une-nouvelle-vague-migratoire-venue-du-maroc-le-15-aout-08-08-2026-6UJZ7KCPUJCZDLN3TU7VSCFWXE.php" text:style-name="Internet_20_link" text:visited-style-name="Visited_20_Internet_20_Link">Ceuta : pourquoi les autorités espagnoles craignent une nouvelle vague migratoire venue du Maroc le 15 août ?</text:a></text:p>
        </text:list-item>
        <text:list-item>
          <text:p text:style-name="List_20_1_Content"><text:a xlink:type="simple" xlink:href="https://www.leparisien.fr/international/ukraine/detacher-la-serbie-du-camp-de-la-russie-zelensky-a-belgrade-pour-sa-premiere-visite-chez-cet-allie-de-moscou-08-08-2026-CU3TVK2Z35H6DGRGYLHUUHQ4MM.php" text:style-name="Internet_20_link" text:visited-style-name="Visited_20_Internet_20_Link">« Détacher la Serbie du camp de la Russie » : Zelensky à Belgrade pour sa première visite chez cet allié de Moscou</text:a></text:p>
        </text:list-item>
        <text:list-item>
          <text:p text:style-name="List_20_1_Content"><text:a xlink:type="simple" xlink:href="https://www.leparisien.fr/international/iran/les-houthis-du-yemen-revendiquent-une-frappe-contre-une-raffinerie-saoudienne-sur-la-cote-de-la-mer-rouge-09-08-2026-V7HZITUCOJE23D4CSTFXY6YJNQ.php" text:style-name="Internet_20_link" text:visited-style-name="Visited_20_Internet_20_Link">Les houthis du Yémen revendiquent une frappe contre une raffinerie saoudienne sur la côte de la mer Rouge</text:a></text:p>
        </text:list-item>
        <text:list-item>
          <text:p text:style-name="List_20_1_Content"><text:a xlink:type="simple" xlink:href="https://www.leparisien.fr/faits-divers/etats-unis-deguise-en-clown-un-adolescent-poignarde-a-mort-un-homme-de-78-ans-a-un-arret-de-bus-07-08-2026-LQFLD54AQNF65IBPWUSRP3EXPU.php" text:style-name="Internet_20_link" text:visited-style-name="Visited_20_Internet_20_Link">États-Unis : déguisé en clown, un adolescent poignarde à mort un homme de 78 ans à un arrêt de bus</text:a></text:p>
        </text:list-item>
        <text:list-item>
          <text:p text:style-name="List_20_1_Content"><text:a xlink:type="simple" xlink:href="https://www.leparisien.fr/international/allemagne/allemagne-lextreme-droite-en-tete-des-sondages-le-bloc-conservateur-se-rapproche-de-son-pire-score-06-08-2026-EF773YNC7VH33IKY6PIOPDVMWY.php" text:style-name="Internet_20_link" text:visited-style-name="Visited_20_Internet_20_Link">Allemagne : l’extrême droite en tête des sondages, le bloc conservateur se rapproche de son pire score</text:a></text:p>
        </text:list-item>
        <text:list-item>
          <text:p text:style-name="List_20_1_Content"><text:a xlink:type="simple" xlink:href="https://www.leparisien.fr/international/etats-unis/droit-du-sol-trump-prend-un-decret-cense-empecher-le-tourisme-des-naissances-06-08-2026-7XAA3X2UP5GATO5CU3EYWHTEHA.php" text:style-name="Internet_20_link" text:visited-style-name="Visited_20_Internet_20_Link">Droit du sol : Trump prend un décret censé empêcher le « tourisme des naissances »</text:a></text:p>
        </text:list-item>
        <text:list-item>
          <text:p text:style-name="List_20_1_Content_Last"><text:a xlink:type="simple" xlink:href="https://www.leparisien.fr/international/ukraine/guerre-en-ukraine-la-russie-transforme-des-drones-fpv-en-bombardiers-capables-de-larguer-des-charges-explosives-de-10-kg-07-08-2026-XDSX52Z2PZC4VFBSKIPFPECQ2E.php" text:style-name="Internet_20_link" text:visited-style-name="Visited_20_Internet_20_Link">Guerre en Ukraine : la Russie transforme des drones FPV en bombardiers capables de larguer des charges explosives de 10 kg</text:a></text:p>
        </text:list-item>
      </text:list>
      <text:p text:style-name="Text_20_body">Société</text:p>
      <text:list text:style-name="List_20_1" text:continue-numbering="false">
        <text:list-item>
          <text:p text:style-name="List_20_1_Content_First"><text:a xlink:type="simple" xlink:href="https://www.leparisien.fr/environnement/climat/il-ny-a-pas-dequivalent-a-celui-ci-les-six-chiffres-fous-des-canicules-de-lete-2026-11-08-2026-BKVV7HZ53NER7AWC5RSVPG5GOA.php" text:style-name="Internet_20_link" text:visited-style-name="Visited_20_Internet_20_Link">« Il n’y a pas d’équivalent à celui-ci… » : les six chiffres fous des canicules de l’été 2026</text:a></text:p>
        </text:list-item>
        <text:list-item>
          <text:p text:style-name="List_20_1_Content"><text:a xlink:type="simple" xlink:href="https://www.leparisien.fr/societe/sante/avant-leclipse-solaire-du-12-aout-ou-peut-on-encore-trouver-des-lunettes-homologuees-indispensables-pour-lobserver-07-08-2026-SLIOBDC6XNGRVDUCTWIYAKBSWM.php" text:style-name="Internet_20_link" text:visited-style-name="Visited_20_Internet_20_Link">Avant l’éclipse solaire du 12 août, où peut-on encore trouver des lunettes homologuées, indispensables pour l’observer ?</text:a></text:p>
        </text:list-item>
        <text:list-item>
          <text:p text:style-name="List_20_1_Content"><text:a xlink:type="simple" xlink:href="https://www.leparisien.fr/societe/sante/hantavirus-un-touriste-ayant-transite-en-france-teste-positif-et-place-a-lisolement-en-espagne-06-08-2026-BYPTZYD6D5B4TN2T2VXRVD7GUA.php" text:style-name="Internet_20_link" text:visited-style-name="Visited_20_Internet_20_Link">Hantavirus : la Française contaminée sur le MV Hondius sortie de réanimation, un touriste passé par la France testé positif et placé à l’isolement en Espagne</text:a></text:p>
        </text:list-item>
        <text:list-item>
          <text:p text:style-name="List_20_1_Content"><text:a xlink:type="simple" xlink:href="https://www.leparisien.fr/meteo/nouvelle-vague-de-chaleur-six-questions-autour-dune-cinquieme-canicule-attendue-en-france-en-debut-de-semaine-06-08-2026-OSGPCA3X2JDPTGBQSGC4WX4LUE.php" text:style-name="Internet_20_link" text:visited-style-name="Visited_20_Internet_20_Link">Une cinquième canicule ? Six questions autour de la cinquième vague de chaleur à venir en France</text:a></text:p>
        </text:list-item>
        <text:list-item>
          <text:p text:style-name="List_20_1_Content"><text:a xlink:type="simple" xlink:href="https://www.leparisien.fr/finistere-29/cest-du-nettoyage-social-cette-plage-du-finistere-nest-plus-desservie-par-le-bus-la-polemique-enfle-06-08-2026-RZ5WKBIWVJC5FKLV62LACJN3X4.php" text:style-name="Internet_20_link" text:visited-style-name="Visited_20_Internet_20_Link">« C’est du nettoyage social ! » : cette plage du Finistère n’est plus desservie par le bus, la polémique enfle</text:a></text:p>
        </text:list-item>
        <text:list-item>
          <text:p text:style-name="List_20_1_Content"><text:a xlink:type="simple" xlink:href="https://www.leparisien.fr/societe/sante/un-scandale-absolu-une-femme-de-85-ans-passe-six-jours-sur-un-brancard-aux-urgences-de-lhopital-dorleans-06-08-2026-QZSP3ZOL45EOZMHK5LPNHSQ6CQ.php" text:style-name="Internet_20_link" text:visited-style-name="Visited_20_Internet_20_Link">« Un scandale absolu » : une femme de 85 ans passe six jours sur un brancard aux urgences de l’hôpital d’Orléans</text:a></text:p>
        </text:list-item>
        <text:list-item>
          <text:p text:style-name="List_20_1_Content"><text:a xlink:type="simple" xlink:href="https://www.leparisien.fr/societe/chasse-croise-des-vacances-dete-une-circulation-particulierement-difficile-les-axes-a-eviter-selon-bison-fute-07-08-2026-BGFKK7UKYNDPXBGU7WIFCRXPXQ.php" text:style-name="Internet_20_link" text:visited-style-name="Visited_20_Internet_20_Link">Chassé-croisé des vacances d’été : « Une circulation particulièrement difficile », les axes à éviter selon Bison futé</text:a></text:p>
        </text:list-item>
        <text:list-item>
          <text:p text:style-name="List_20_1_Content"><text:a xlink:type="simple" xlink:href="https://www.leparisien.fr/oise-60/humiliations-isolement-emprise-danciennes-soeurs-de-linstitut-du-christ-roi-brisent-le-silence-07-08-2026-XAMSMPM7A5C2FKUUJGKGDQHWXQ.php" text:style-name="Internet_20_link" text:visited-style-name="Visited_20_Internet_20_Link">Humiliations, isolement, emprise… D’anciennes sœurs de l’Institut du Christ Roi brisent le silence</text:a></text:p>
        </text:list-item>
        <text:list-item>
          <text:p text:style-name="List_20_1_Content"><text:a xlink:type="simple" xlink:href="https://www.leparisien.fr/societe/maman-viens-tu-nes-jamais-sur-les-photos-pourquoi-une-telle-inegalite-femmes-hommes-dans-les-albums-souvenirs-07-08-2026-ONJZEZ5YONBANEZQETYBV54Z64.php" text:style-name="Internet_20_link" text:visited-style-name="Visited_20_Internet_20_Link">« Maman, viens, tu n’es jamais sur les photos » : pourquoi une telle inégalité femmes-hommes dans les albums souvenirs ?</text:a></text:p>
        </text:list-item>
        <text:list-item>
          <text:p text:style-name="List_20_1_Content"><text:a xlink:type="simple" xlink:href="https://www.leparisien.fr/societe/sante/passe-par-la-france-en-juillet-isole-en-espagne-avec-sa-famille-ce-que-lon-sait-du-nouveau-cas-dhantavirus-detecte-par-les-autorites-07-08-2026-VW6KB7ZWDJA3FEGFYNXC76DIKQ.php" text:style-name="Internet_20_link" text:visited-style-name="Visited_20_Internet_20_Link">Passé par la France en juillet, isolé en Espagne avec sa famille : ce que l’on sait du nouveau cas d’hantavirus détecté par les autorités</text:a></text:p>
        </text:list-item>
        <text:list-item>
          <text:p text:style-name="List_20_1_Content"><text:a xlink:type="simple" xlink:href="https://www.leparisien.fr/eure-et-loir-28/on-a-des-clients-jusquen-thailande-avec-son-tirflem-ce-laureat-du-concours-lepine-revolutionne-le-monde-de-la-petanque-07-08-2026-O4OTREM5TJEC3B2DZQDHM4C3TI.php" text:style-name="Internet_20_link" text:visited-style-name="Visited_20_Internet_20_Link">« On a des clients jusqu’en Thaïlande ! » : avec son « Tirflem », ce lauréat du concours Lépine révolutionne le monde de la pétanque</text:a></text:p>
        </text:list-item>
        <text:list-item>
          <text:p text:style-name="List_20_1_Content"><text:a xlink:type="simple" xlink:href="https://www.leparisien.fr/en-region/a-nice-eric-ciotti-met-fin-aux-fournitures-scolaires-gratuites-a-la-rentree-un-an-apres-sa-mise-en-place-07-08-2026-WDM4JLWBJND5DAC5VXMVGAEDOM.php" text:style-name="Internet_20_link" text:visited-style-name="Visited_20_Internet_20_Link">À Nice, Éric Ciotti met fin aux fournitures scolaires gratuites à la rentrée… un an après sa mise en place</text:a></text:p>
        </text:list-item>
        <text:list-item>
          <text:p text:style-name="List_20_1_Content"><text:a xlink:type="simple" xlink:href="https://www.leparisien.fr/societe/le-crif-demande-linterdiction-dune-marque-de-vetements-en-laccusant-de-faire-lapologie-des-attentats-du-7-octobre-06-08-2026-RGSRWTD3TRHDLNDCXEXU7CZTTU.php" text:style-name="Internet_20_link" text:visited-style-name="Visited_20_Internet_20_Link">Le Crif demande l’interdiction d’une marque de vêtements en l’accusant de faire l’apologie des attentats du 7-Octobre</text:a></text:p>
        </text:list-item>
        <text:list-item>
          <text:p text:style-name="List_20_1_Content"><text:a xlink:type="simple" xlink:href="https://www.leparisien.fr/societe/une-belle-reaction-citoyenne-apres-les-megafeux-de-lete-des-milliers-de-francais-se-portent-candidats-pour-devenir-pompiers-volontaires-07-08-2026-ACLOMYBNMVEHTLYBAPG3Y5GOKM.php" text:style-name="Internet_20_link" text:visited-style-name="Visited_20_Internet_20_Link">« Une belle réaction citoyenne » : après les mégafeux de l’été, des milliers de Français se portent candidats pour devenir pompiers volontaires</text:a></text:p>
        </text:list-item>
        <text:list-item>
          <text:p text:style-name="List_20_1_Content"><text:a xlink:type="simple" xlink:href="https://www.leparisien.fr/societe/incendies-nouveau-cas-dhantavirus-et-chomage-en-hausse-les-infos-a-retenir-ce-midi-07-08-2026-EPT7IDRJH5CM3DO3O5CDZC6VMI.php" text:style-name="Internet_20_link" text:visited-style-name="Visited_20_Internet_20_Link">Incendies, nouveau cas d’hantavirus et chômage en hausse : les infos à retenir ce midi</text:a></text:p>
        </text:list-item>
        <text:list-item>
          <text:p text:style-name="List_20_1_Content"><text:a xlink:type="simple" xlink:href="https://www.leparisien.fr/cantal-15/a-la-fin-on-est-epuises-comment-ce-village-du-cantal-est-devenu-la-mecque-du-boogie-woogie-07-08-2026-H5DUFNUPPVGSBKGADFNHTRQQWY.php" text:style-name="Internet_20_link" text:visited-style-name="Visited_20_Internet_20_Link">« À la fin, on est épuisés ! » : comment ce village du Cantal est devenu la Mecque du boogie-woogie</text:a></text:p>
        </text:list-item>
        <text:list-item>
          <text:p text:style-name="List_20_1_Content"><text:a xlink:type="simple" xlink:href="https://www.leparisien.fr/societe/religions/ne-tardez-pas-la-demande-sera-superieure-a-loffre-comment-sinscrire-pour-voir-le-pape-leon-xiv-a-paris-lourdes-et-metz-07-08-2026-CQVHKT53YBETXK7FWKQFRRYDHU.php" text:style-name="Internet_20_link" text:visited-style-name="Visited_20_Internet_20_Link">« Ne tardez pas, la demande sera supérieure à l’offre » : comment s’inscrire pour voir le pape Léon XIV à Paris, Lourdes et Metz</text:a></text:p>
        </text:list-item>
        <text:list-item>
          <text:p text:style-name="List_20_1_Content"><text:a xlink:type="simple" xlink:href="https://www.leparisien.fr/val-de-marne-94/aucune-commune-ne-sest-emparee-du-sujet-pourquoi-la-baignade-dans-la-seine-reste-impossible-dans-le-val-de-marne-07-08-2026-3RMGZ33VNBAF7NZPFYXDEHSCZE.php" text:style-name="Internet_20_link" text:visited-style-name="Visited_20_Internet_20_Link">Val-de-Marne : pourquoi la baignade est impossible dans la Seine alors qu’elle l’est dans la Marne</text:a></text:p>
        </text:list-item>
        <text:list-item>
          <text:p text:style-name="List_20_1_Content"><text:a xlink:type="simple" xlink:href="https://www.leparisien.fr/societe/pays-basque-120-personnes-piquees-par-des-physalies-en-une-journee-sur-les-plages-de-san-sebastian-envahies-par-ces-siphonophores-07-08-2026-SRKM637YNBHYFJWNQITWIK7G2A.php" text:style-name="Internet_20_link" text:visited-style-name="Visited_20_Internet_20_Link">Pays basque : alerte aux physalies, 120 personnes piquées sur les plages de San Sebastián</text:a></text:p>
        </text:list-item>
        <text:list-item>
          <text:p text:style-name="List_20_1_Content"><text:a xlink:type="simple" xlink:href="https://www.leparisien.fr/politique/il-y-a-un-arriere-fond-raciste-qui-est-assez-clair-generee-par-ia-une-affiche-de-la-mairie-rn-dagde-fait-polemique-07-08-2026-7ZBJWP73W5CGPEHPR5W3H4YBA4.php" text:style-name="Internet_20_link" text:visited-style-name="Visited_20_Internet_20_Link">« Un arrière-fond raciste assez clair » : générée par IA, une affiche de la mairie RN d’Agde fait polémique</text:a></text:p>
        </text:list-item>
        <text:list-item>
          <text:p text:style-name="List_20_1_Content"><text:a xlink:type="simple" xlink:href="https://www.leparisien.fr/societe/un-deni-de-realite-bisbilles-entre-les-pompiers-lintersyndicale-exige-la-demission-du-president-du-cnsis-07-08-2026-K4OWUEOIUBESJFCOY3654BJRQM.php" text:style-name="Internet_20_link" text:visited-style-name="Visited_20_Internet_20_Link">« Un déni de réalité » : bisbilles entre les pompiers, l’intersyndicale exige la démission du président du CNSIS</text:a></text:p>
        </text:list-item>
        <text:list-item>
          <text:p text:style-name="List_20_1_Content"><text:a xlink:type="simple" xlink:href="https://www.leparisien.fr/bien-manger/espresso-martini-paloma-russe-blanc-notre-selection-de-cocktails-revisites-par-les-plus-grands-bars-parisiens-07-08-2026-DWLXQUPHZRHAHLZVU3ALQDW3HA.php" text:style-name="Internet_20_link" text:visited-style-name="Visited_20_Internet_20_Link">Espresso martini, paloma, russe blanc… Notre sélection de cocktails revisités par les plus grands bars parisiens</text:a></text:p>
        </text:list-item>
        <text:list-item>
          <text:p text:style-name="List_20_1_Content"><text:a xlink:type="simple" xlink:href="https://www.leparisien.fr/societe/sante/precarite-menstruelle-le-gouvernement-fixe-le-cahier-des-charges-pour-le-remboursement-des-protections-reutilisables-07-08-2026-QK6XOOWATRDCRGSSU3AHZO4RMM.php" text:style-name="Internet_20_link" text:visited-style-name="Visited_20_Internet_20_Link">Précarité menstruelle : le gouvernement fixe le cahier des charges pour le remboursement des protections réutilisables</text:a></text:p>
        </text:list-item>
        <text:list-item>
          <text:p text:style-name="List_20_1_Content"><text:a xlink:type="simple" xlink:href="https://www.leparisien.fr/societe/sante/il-y-a-quelque-chose-qui-cloche-jill-biden-revele-que-joe-biden-a-pu-etre-diagnostique-dun-cancer-de-la-prostate-grace-a-elle-06-08-2026-YQRL2E5V2JGGFBH4PIT7YRDQCY.php" text:style-name="Internet_20_link" text:visited-style-name="Visited_20_Internet_20_Link">« Il y a quelque chose qui cloche » : Jill Biden révèle que Joe Biden a pu être diagnostiqué d’un cancer de la prostate grâce à elle</text:a></text:p>
        </text:list-item>
        <text:list-item>
          <text:p text:style-name="List_20_1_Content"><text:a xlink:type="simple" xlink:href="https://www.leparisien.fr/societe/sante/ces-bonnes-habitudes-a-prendre-a-partir-de-45-ans-pour-retarder-la-demence-de-13-ans-selon-une-etude-06-08-2026-FHY4ZYJQPFBS7HBHHRJ7ZMYCRY.php" text:style-name="Internet_20_link" text:visited-style-name="Visited_20_Internet_20_Link">Ces bonnes habitudes à prendre à partir de 45 ans pour retarder la démence de 13 ans</text:a></text:p>
        </text:list-item>
        <text:list-item>
          <text:p text:style-name="List_20_1_Content"><text:a xlink:type="simple" xlink:href="https://www.leparisien.fr/essonne-91/il-ne-faut-pas-laisser-les-proprietaires-malfaisants-se-faire-du-fric-a-grigny-2-la-ville-veut-plafonner-les-loyers-08-08-2026-NPUV64GINFAELA36VVP6XUO2AA.php" text:style-name="Internet_20_link" text:visited-style-name="Visited_20_Internet_20_Link">« Il ne faut pas laisser les propriétaires malfaisants se faire du fric » : à Grigny 2, la ville veut plafonner les loyers</text:a></text:p>
        </text:list-item>
        <text:list-item>
          <text:p text:style-name="List_20_1_Content"><text:a xlink:type="simple" xlink:href="https://www.leparisien.fr/etudiant/vie-etudiante/sante/medecine-10-260-postes-dinternes-ouverts-pour-la-promotion-2026-en-hausse-de-15-par-rapport-a-2025-236P2QOJIZCQJADA64XM5VPCUY.php" text:style-name="Internet_20_link" text:visited-style-name="Visited_20_Internet_20_Link">Médecine : 10 260 postes d’internes ouverts pour la promotion 2026, en hausse de 15 % par rapport à 2025</text:a></text:p>
        </text:list-item>
        <text:list-item>
          <text:p text:style-name="List_20_1_Content"><text:a xlink:type="simple" xlink:href="https://www.leparisien.fr/societe/sante/le-conseil-detat-impose-a-la-prefecture-de-police-de-paris-un-delai-de-48-heures-a-linfirmerie-psychiatrique-05-08-2026-LHXBVWXCT5DSHL6NX74WSLPO44.php" text:style-name="Internet_20_link" text:visited-style-name="Visited_20_Internet_20_Link">Le Conseil d’État impose à la préfecture de police de Paris un délai de 48 heures à l’infirmerie psychiatrique</text:a></text:p>
        </text:list-item>
        <text:list-item>
          <text:p text:style-name="List_20_1_Content"><text:a xlink:type="simple" xlink:href="https://www.leparisien.fr/societe/direct-incendies-la-nuit-a-ete-calme-dans-le-var-10-departements-maintenus-en-vigilance-orange-canicule-05-08-2026-H43LPCM6OBHYHCBCL4HTSTBKJY.php" text:style-name="Internet_20_link" text:visited-style-name="Visited_20_Internet_20_Link">Incendies : dans la Drôme, un feu « pas encore fixé », 369 pompiers toujours mobilisés pour la nuit</text:a></text:p>
        </text:list-item>
        <text:list-item>
          <text:p text:style-name="List_20_1_Content_Last"><text:a xlink:type="simple" xlink:href="https://www.leparisien.fr/societe/interpellation-de-mehdi-laribi-disparition-dune-femme-en-haute-savoie-attaque-mortelle-sur-kiev-les-infos-a-retenir-ce-midi-05-08-2026-3KAJZOJBSNEADJ4NS4M277PJLY.php" text:style-name="Internet_20_link" text:visited-style-name="Visited_20_Internet_20_Link">Interpellation de Mehdi Laribi, disparition d’une femme en Haute-Savoie, attaque mortelle sur Kiev : les infos à retenir ce mid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leparisien</dc:title>
  </office:meta>
</office:document-meta>
</file>