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emondeinformatique"/><text:bookmark-start text:name="__RefHeading___le_monde_informatique_1220_1"/><text:bookmark-start text:name="le_monde_informatique_1220"/>Le Monde Informatique (12/20)<text:bookmark-end text:name="__RefHeading___le_monde_informatique_1220_1"/><text:bookmark-end text:name="le_monde_informatique_1220"/></text:h>
      <text:p text:style-name="Text_20_body"><text:span text:style-name="">Couleurs</text:span><text:span text:style-name="">Politiques</text:span></text:p>
      <text:list text:style-name="List_20_1" text:continue-numbering="false">
        <text:list-item>
          <text:p text:style-name="LastListParagraph_List_20_1_Content_First"><text:span text:style-name="Emphasis">Une erreur s'est produite en récupérant ce flux : </text:span><text:a xlink:type="simple" xlink:href="https://www.lemondeinformatique.fr/flux-rss/thematique/toutes-les-actualites/rss.xml" text:style-name="Internet_20_link" text:visited-style-name="Visited_20_Internet_20_Link">https://www.lemondeinformatique.fr/flux-rss/thematique/toutes-les-actualites/rss.xml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span text:style-name="Emphasis">Une erreur s'est produite en récupérant ce flux : </text:span><text:a xlink:type="simple" xlink:href="https://www.lemondeinformatique.fr/flux-rss/thematique/business/rss.xml" text:style-name="Internet_20_link" text:visited-style-name="Visited_20_Internet_20_Link">https://www.lemondeinformatique.fr/flux-rss/thematique/business/rss.xml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span text:style-name="Emphasis">Une erreur s'est produite en récupérant ce flux : </text:span><text:a xlink:type="simple" xlink:href="https://www.lemondeinformatique.fr/flux-rss/thematique/juridique/rss.xml" text:style-name="Internet_20_link" text:visited-style-name="Visited_20_Internet_20_Link">https://www.lemondeinformatique.fr/flux-rss/thematique/juridique/rss.x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emondeinformatique</dc:title>
  </office:meta>
</office:document-meta>
</file>