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le-temps"/><text:bookmark-start text:name="__RefHeading___le_temps_1220_1"/><text:bookmark-start text:name="le_temps_1220"/>Le Temps (12/20)<text:bookmark-end text:name="__RefHeading___le_temps_1220_1"/><text:bookmark-end text:name="le_temps_1220"/></text:h>
      <text:p text:style-name="Text_20_body"><text:span text:style-name="">Couleurs</text:span><text:span text:style-name="">Politiques</text:span><text:a xlink:type="simple" xlink:href="https://www.letemps.ch/rss?srsltid=AfmBOoq88rpoiMoTtyoiFFABW9RXpGOPfzG325kaIe2Dz5DPOkenOQUG" text:style-name="Internet_20_link" text:visited-style-name="Visited_20_Internet_20_Link">https://www.letemps.ch/rss?srsltid=AfmBOoq88rpoiMoTtyoiFFABW9RXpGOPfzG325kaIe2Dz5DPOkenOQUG</text:a></text:p>
      <text:p text:style-name="Text_20_body">Tous les Articles</text:p>
      <text:list text:style-name="List_20_1" text:continue-numbering="false">
        <text:list-item>
          <text:p text:style-name="List_20_1_Content_First"><text:a xlink:type="simple" xlink:href="https://www.letemps.ch/articles/paramount-menace-de-quitter-hollywood-la-californie-crie-au-chantage" text:style-name="Internet_20_link" text:visited-style-name="Visited_20_Internet_20_Link">Paramount menace de quitter Hollywood: la Californie crie au chantage</text:a> de Le Temps (%12/%08/%2026/00%CEST)</text:p>
        </text:list-item>
        <text:list-item>
          <text:p text:style-name="List_20_1_Content"><text:a xlink:type="simple" xlink:href="https://www.letemps.ch/articles/valerie-dittli-candidate-en-2027-le-centre-vaudois-reste-sans-reponse-et-en-pleine-tourmente" text:style-name="Internet_20_link" text:visited-style-name="Visited_20_Internet_20_Link">Valérie Dittli candidate en 2027? Le Centre vaudois reste sans réponse, et en pleine tourmente</text:a> de Raphaël Jotterand (%11/%08/%2026/23%CEST)</text:p>
        </text:list-item>
        <text:list-item>
          <text:p text:style-name="List_20_1_Content"><text:a xlink:type="simple" xlink:href="https://www.letemps.ch/articles/le-port" text:style-name="Internet_20_link" text:visited-style-name="Visited_20_Internet_20_Link">Le port</text:a> de Alessandra (%11/%08/%2026/21%CEST)</text:p>
        </text:list-item>
        <text:list-item>
          <text:p text:style-name="List_20_1_Content"><text:a xlink:type="simple" xlink:href="https://www.letemps.ch/articles/la-suisse-evalue-comment-aider-la-colombie-apres-le-tremblement-de-terre-qui-a-fait-au-moins-240-morts" text:style-name="Internet_20_link" text:visited-style-name="Visited_20_Internet_20_Link">La Suisse évalue comment aider la Colombie après le tremblement de terre qui a fait au moins 240 morts</text:a> de Le Temps avec l’ATS (%11/%08/%2026/21%CEST)</text:p>
        </text:list-item>
        <text:list-item>
          <text:p text:style-name="List_20_1_Content"><text:a xlink:type="simple" xlink:href="https://www.letemps.ch/articles/virginie-efira-a-propos-de-soudain-de-ryusuke-hamaguchi-s-il-reste-un-peu-de-croyance-dans-l-humanite-ce-film-la-ravive-de-la-plus-belle-des-manieres" text:style-name="Internet_20_link" text:visited-style-name="Visited_20_Internet_20_Link">Virginie Efira à propos de «Soudain», de Ryūsuke Hamaguchi: «S’il reste un peu de croyance dans l’humanité, ce film la ravive de la plus belle des manières»</text:a> de Stéphane Gobbo (%11/%08/%2026/20%CEST)</text:p>
        </text:list-item>
        <text:list-item>
          <text:p text:style-name="List_20_1_Content"><text:a xlink:type="simple" xlink:href="https://www.letemps.ch/articles/soudain-un-film-lumineux-qui-imagine-un-ems-sortant-du-capitalisme-par-humanitude" text:style-name="Internet_20_link" text:visited-style-name="Visited_20_Internet_20_Link">«Soudain», un film lumineux qui imagine un EMS sortant du capitalisme par «humanitude»</text:a> de Norbert Creutz (%11/%08/%2026/20%CEST)</text:p>
        </text:list-item>
        <text:list-item>
          <text:p text:style-name="List_20_1_Content"><text:a xlink:type="simple" xlink:href="https://www.letemps.ch/articles/comment-devenir-golfeur-professionnel-le-passage-par-les-universites-americaines-voie-royale-mais-semee-d-embuches" text:style-name="Internet_20_link" text:visited-style-name="Visited_20_Internet_20_Link">Comment devenir golfeur professionnel: le passage par les universités américaines, voie royale mais semée d’embûches</text:a> de Sébastien Ruche (%11/%08/%2026/20%CEST)</text:p>
        </text:list-item>
        <text:list-item>
          <text:p text:style-name="List_20_1_Content"><text:a xlink:type="simple" xlink:href="https://www.letemps.ch/articles/on-a-roule-sur-mars-de-sojourner-a-perseverance-l-invasion-des-rovers" text:style-name="Internet_20_link" text:visited-style-name="Visited_20_Internet_20_Link">On a roulé sur Mars: de Sojourner à Perseverance, l’invasion des rovers</text:a> de Pierre Barthélémy (%11/%08/%2026/19%CEST)</text:p>
        </text:list-item>
        <text:list-item>
          <text:p text:style-name="List_20_1_Content"><text:a xlink:type="simple" xlink:href="https://www.letemps.ch/articles/la-commission-concernee-du-national-accepte-394-millions-de-francs-de-plus-pour-les-f-35" text:style-name="Internet_20_link" text:visited-style-name="Visited_20_Internet_20_Link">La commission concernée du National accepte 394 millions de francs de plus pour les F-35</text:a> de Le Temps avec l’ATS (%11/%08/%2026/19%CEST)</text:p>
        </text:list-item>
        <text:list-item>
          <text:p text:style-name="List_20_1_Content"><text:a xlink:type="simple" xlink:href="https://www.letemps.ch/articles/ubs-pourquoi-le-compromis-sur-les-fonds-propres-est-necessaire-mais-ne-suffit-pas" text:style-name="Internet_20_link" text:visited-style-name="Visited_20_Internet_20_Link">UBS: pourquoi le compromis sur les fonds propres est nécessaire mais ne suffit pas</text:a> de Aline Bassin (%11/%08/%2026/19%CEST)</text:p>
        </text:list-item>
        <text:list-item>
          <text:p text:style-name="List_20_1_Content"><text:a xlink:type="simple" xlink:href="https://www.letemps.ch/articles/en-images-les-lunettes-se-font-desirer-a-l-approche-de-l-eclipse-solaire" text:style-name="Internet_20_link" text:visited-style-name="Visited_20_Internet_20_Link">En images – Les lunettes se font désirer à l’approche de l’éclipse solaire</text:a> de Coline Grasset (%11/%08/%2026/19%CEST)</text:p>
        </text:list-item>
        <text:list-item>
          <text:p text:style-name="List_20_1_Content"><text:a xlink:type="simple" xlink:href="https://www.letemps.ch/articles/proces-en-appel-raiffeisen-mene-une-campagne-contre-moi-dans-le-but-de-me-detruire-declare-l-ex-patron-de-la-banque" text:style-name="Internet_20_link" text:visited-style-name="Visited_20_Internet_20_Link">Procès en appel: «Raiffeisen mène une campagne contre moi pour me détruire», affirme son ex-patron Pierin Vincenz</text:a> de Lassila Karuta (%11/%08/%2026/19%CEST)</text:p>
        </text:list-item>
        <text:list-item>
          <text:p text:style-name="List_20_1_Content"><text:a xlink:type="simple" xlink:href="https://www.letemps.ch/articles/un-livre-pour-raconter-l-histoire-des-300-livres-de-bernard-plossu-ecrivain-qui-ecrit-en-photographiant" text:style-name="Internet_20_link" text:visited-style-name="Visited_20_Internet_20_Link">Un livre pour raconter l'histoire des 300 livres de Bernard Plossu, écrivain qui écrit en photographiant</text:a> de Samuel Brussell (%11/%08/%2026/19%CEST)</text:p>
        </text:list-item>
        <text:list-item>
          <text:p text:style-name="List_20_1_Content"><text:a xlink:type="simple" xlink:href="https://www.letemps.ch/articles/en-1968-une-femme-de-chambre-fribourgeoise-commet-un-meurtre-a-montpellier-dans-son-premier-roman-olivier-vonlanthen-ecrivain-fribourgeois-remonte-le-temps-et-creuse-son-histoire" text:style-name="Internet_20_link" text:visited-style-name="Visited_20_Internet_20_Link">En 1968, une femme de chambre fribourgeoise commet un meurtre à Montpellier. Dans son premier roman, Olivier Vonlanthen, écrivain fribourgeois, remonte le temps et creuse son histoire</text:a> de Lisbeth Koutchoumoff Arman (%11/%08/%2026/19%CEST)</text:p>
        </text:list-item>
        <text:list-item>
          <text:p text:style-name="List_20_1_Content"><text:a xlink:type="simple" xlink:href="https://www.letemps.ch/articles/le-duo-poggia-maillard-reprend-les-renes-de-l-association-suisse-des-assures" text:style-name="Internet_20_link" text:visited-style-name="Visited_20_Internet_20_Link">Le duo Poggia-Maillard reprend les rênes de l’Association suisse des assurés</text:a> de Théo Allegrezza (%11/%08/%2026/19%CEST)</text:p>
        </text:list-item>
        <text:list-item>
          <text:p text:style-name="List_20_1_Content"><text:a xlink:type="simple" xlink:href="https://www.letemps.ch/articles/l-union-des-arts-et-metiers-se-bat-pour-remettre-la-croix-suisse-au-milieu-du-swiss-made" text:style-name="Internet_20_link" text:visited-style-name="Visited_20_Internet_20_Link">L’Union des arts et métiers se bat pour remettre la croix suisse au milieu du «Swiss made»</text:a> de Stéphane Gachet (%11/%08/%2026/18%CEST)</text:p>
        </text:list-item>
        <text:list-item>
          <text:p text:style-name="List_20_1_Content"><text:a xlink:type="simple" xlink:href="https://www.letemps.ch/articles/une-commission-des-etats-refuse-une-protection-des-salaires-prevue-dans-les-accords-avec-l-ue" text:style-name="Internet_20_link" text:visited-style-name="Visited_20_Internet_20_Link">Une commission des Etats refuse une forme de protection des salaires prévue dans les accords avec l’UE</text:a> de Le Temps avec l’ATS (%11/%08/%2026/18%CEST)</text:p>
        </text:list-item>
        <text:list-item>
          <text:p text:style-name="List_20_1_Content"><text:a xlink:type="simple" xlink:href="https://www.letemps.ch/articles/la-rebellion-nait-beaucoup-des-amities-a-saint-luc-le-festival-du-touno-fait-vibrer-parole-des-auteurs-et-elans-des-compositeurs" text:style-name="Internet_20_link" text:visited-style-name="Visited_20_Internet_20_Link">«La rébellion naît beaucoup des amitiés»: A Saint-Luc, le Festival du Toûno fait vibrer paroles des auteurs et élans des compositeurs</text:a> de Marie-Pierre Genecand (%11/%08/%2026/18%CEST)</text:p>
        </text:list-item>
        <text:list-item>
          <text:p text:style-name="List_20_1_Content"><text:a xlink:type="simple" xlink:href="https://www.letemps.ch/articles/un-tabou-a-ete-brise-en-turquie-les-kurdes-saluent-une-loi-cadre-qu-ils-jugent-pourtant-dangereuse" text:style-name="Internet_20_link" text:visited-style-name="Visited_20_Internet_20_Link">«Un tabou a été brisé»: en Turquie, les Kurdes saluent une loi-cadre qu’ils jugent pourtant dangereuse</text:a> de Céline Pierre-Magnani (%11/%08/%2026/17%CEST)</text:p>
        </text:list-item>
        <text:list-item>
          <text:p text:style-name="List_20_1_Content"><text:a xlink:type="simple" xlink:href="https://www.letemps.ch/articles/initiative-sur-la-neutralite-le-premier-test-d-ignazio-cassis-devant-le-peuple" text:style-name="Internet_20_link" text:visited-style-name="Visited_20_Internet_20_Link">Initiative sur la neutralité: le premier test d’Ignazio Cassis devant le peuple</text:a> de Yan Pauchard (%11/%08/%2026/17%CEST)</text:p>
        </text:list-item>
        <text:list-item>
          <text:p text:style-name="List_20_1_Content_Last"><text:a xlink:type="simple" xlink:href="https://www.letemps.ch/articles/en-video-la-colombie-frappee-par-son-plus-puissant-seisme-du-xxie-siecle" text:style-name="Internet_20_link" text:visited-style-name="Visited_20_Internet_20_Link">En vidéo – La Colombie frappée par son plus puissant séisme du XXIe siècle</text:a> de Isabelle Aeschlimann (%11/%08/%2026/17%CEST)</text:p>
        </text:list-item>
      </text:list>
      <text:p text:style-name="Text_20_body">Tous Images</text:p>
      <text:p text:style-name="Text_20_body">La Suisse Images</text:p>
      <text:p text:style-name="Text_20_body">Opinions</text:p>
      <text:list text:style-name="List_20_1" text:continue-numbering="false">
        <text:list-item>
          <text:p text:style-name="List_20_1_Content_First"><text:a xlink:type="simple" xlink:href="https://www.letemps.ch/articles/ubs-pourquoi-le-compromis-sur-les-fonds-propres-est-necessaire-mais-ne-suffit-pas" text:style-name="Internet_20_link" text:visited-style-name="Visited_20_Internet_20_Link">UBS: pourquoi le compromis sur les fonds propres est nécessaire mais ne suffit pas</text:a> de Aline Bassin (%11/%08/%2026/19%CEST)</text:p>
        </text:list-item>
        <text:list-item>
          <text:p text:style-name="List_20_1_Content"><text:a xlink:type="simple" xlink:href="https://www.letemps.ch/articles/gaza-la-necessite-du-plus-jamais-ca-pour-personne-une-reponse-a-la-critique-d-omer-bartov-par-jacques-ehrenfreund" text:style-name="Internet_20_link" text:visited-style-name="Visited_20_Internet_20_Link">Gaza, la nécessité du «Plus jamais ça pour personne!» – Une réponse à la critique d’Omer Bartov par Jacques Ehrenfreund</text:a> de Joseph Daher (%11/%08/%2026/16%CEST)</text:p>
        </text:list-item>
        <text:list-item>
          <text:p text:style-name="List_20_1_Content"><text:a xlink:type="simple" xlink:href="https://www.letemps.ch/articles/coups-de-chance-ep-6-a-la-decouverte-de-la-zemblanite-ou-l-art-d-enfoncer-des-portes-ouvertes" text:style-name="Internet_20_link" text:visited-style-name="Visited_20_Internet_20_Link">A la découverte de la «zemblanité», ou l’art d’enfoncer des portes ouvertes</text:a> de Philippe Simon (%11/%08/%2026/11%CEST)</text:p>
        </text:list-item>
        <text:list-item>
          <text:p text:style-name="List_20_1_Content"><text:a xlink:type="simple" xlink:href="https://www.letemps.ch/articles/la-litterature-jeunesse-dans-l-oeil-des-censeurs" text:style-name="Internet_20_link" text:visited-style-name="Visited_20_Internet_20_Link">La littérature jeunesse dans l’œil des censeurs</text:a> de Daniel Delbrassine (%11/%08/%2026/08%CEST)</text:p>
        </text:list-item>
        <text:list-item>
          <text:p text:style-name="List_20_1_Content"><text:a xlink:type="simple" xlink:href="https://www.letemps.ch/articles/l-indispensable-vigilance-de-la-suisse-face-a-une-drogue-des-morts-qui-gagne-du-terrain" text:style-name="Internet_20_link" text:visited-style-name="Visited_20_Internet_20_Link">L’indispensable vigilance de la Suisse face à une «drogue des morts» qui gagne du terrain</text:a> de Aline Jaccottet (%11/%08/%2026/07%CEST)</text:p>
        </text:list-item>
        <text:list-item>
          <text:p text:style-name="List_20_1_Content"><text:a xlink:type="simple" xlink:href="https://www.letemps.ch/articles/une-femme-n-a-jamais-ete-si-pres-de-diriger-l-onu" text:style-name="Internet_20_link" text:visited-style-name="Visited_20_Internet_20_Link">Une femme n’a jamais été si près de diriger l’ONU</text:a> de Daniel Safran-Hon (%10/%08/%2026/18%CEST)</text:p>
        </text:list-item>
        <text:list-item>
          <text:p text:style-name="List_20_1_Content"><text:a xlink:type="simple" xlink:href="https://www.letemps.ch/articles/pas-seulement-une-entrave-la-censure-l-exemple-de-l-edition-genevoise-aux-xvie-et-xviie-siecles" text:style-name="Internet_20_link" text:visited-style-name="Visited_20_Internet_20_Link">Pas (seulement) une entrave, la censure? L’exemple de l’édition genevoise aux XVIe et XVIIe siècles</text:a> de Hadrien Dami (%10/%08/%2026/12%CEST)</text:p>
        </text:list-item>
        <text:list-item>
          <text:p text:style-name="List_20_1_Content"><text:a xlink:type="simple" xlink:href="https://www.letemps.ch/articles/a-quel-mysterieux-club-appartient-donc-le-club-sandwich-ce-roi-du-room-service" text:style-name="Internet_20_link" text:visited-style-name="Visited_20_Internet_20_Link">A quel mystérieux club appartient donc le club sandwich, ce roi du «room service»?</text:a> de Virginie Nussbaum (%10/%08/%2026/11%CEST)</text:p>
        </text:list-item>
        <text:list-item>
          <text:p text:style-name="List_20_1_Content"><text:a xlink:type="simple" xlink:href="https://www.letemps.ch/articles/gaz-russe-le-grand-paradoxe-europeen" text:style-name="Internet_20_link" text:visited-style-name="Visited_20_Internet_20_Link">Gaz russe, le grand paradoxe européen</text:a> de Valérie de Graffenried (%10/%08/%2026/04%CEST)</text:p>
        </text:list-item>
        <text:list-item>
          <text:p text:style-name="List_20_1_Content"><text:a xlink:type="simple" xlink:href="https://www.letemps.ch/articles/face-aux-ravages-des-reseaux-sociaux-les-etats-unis-tentent-le-couvre-feu-numerique" text:style-name="Internet_20_link" text:visited-style-name="Visited_20_Internet_20_Link">Face aux ravages des réseaux sociaux, un Etat américain tente le couvre-feu numérique</text:a> de Anouch Seydtaghia (%09/%08/%2026/17%CEST)</text:p>
        </text:list-item>
        <text:list-item>
          <text:p text:style-name="List_20_1_Content"><text:a xlink:type="simple" xlink:href="https://www.letemps.ch/articles/phyllis-scholl-maire-plr-de-kilchberg-pour-bruxelles-la-suisse-est-une-provocation" text:style-name="Internet_20_link" text:visited-style-name="Visited_20_Internet_20_Link">Phyllis Scholl, maire PLR de Kilchberg: «Pour Bruxelles, la Suisse est une provocation»</text:a> de Vincent Nicolet (%09/%08/%2026/10%CEST)</text:p>
        </text:list-item>
        <text:list-item>
          <text:p text:style-name="List_20_1_Content"><text:a xlink:type="simple" xlink:href="https://www.letemps.ch/articles/l-art-et-la-fascination-du-vide-volee-la-joconde-est-devenue-celebre-cambriolee-la-galerie-d-apollon-attire-tous-les-regards" text:style-name="Internet_20_link" text:visited-style-name="Visited_20_Internet_20_Link">L’art et la fascination du vide. Volée, «La Joconde» est devenue célèbre. Cambriolée, la galerie d’Apollon attire tous les regards</text:a> de Eléonore Sulser (%08/%08/%2026/20%CEST)</text:p>
        </text:list-item>
        <text:list-item>
          <text:p text:style-name="List_20_1_Content"><text:a xlink:type="simple" xlink:href="https://www.letemps.ch/articles/le-politicien-suisse-gagne-rarement-mais-ne-perd-jamais-par-frederic-recrosio" text:style-name="Internet_20_link" text:visited-style-name="Visited_20_Internet_20_Link">Le politicien suisse gagne rarement mais ne perd jamais, par Frédéric Recrosio</text:a> de Frédéric Recrosio (%08/%08/%2026/08%CEST)</text:p>
        </text:list-item>
        <text:list-item>
          <text:p text:style-name="List_20_1_Content"><text:a xlink:type="simple" xlink:href="https://www.letemps.ch/articles/ceuta-la-guerre-informationnelle-ou-comment-trier-entre-les-bons-et-les-mauvais-genies" text:style-name="Internet_20_link" text:visited-style-name="Visited_20_Internet_20_Link">Ceuta et la guerre informationnelle: comment distinguer les bons des mauvais génies</text:a> de Madeleine von Holzen (%07/%08/%2026/19%CEST)</text:p>
        </text:list-item>
        <text:list-item>
          <text:p text:style-name="List_20_1_Content"><text:a xlink:type="simple" xlink:href="https://www.letemps.ch/articles/la-suisse-pauvre-en-dettes" text:style-name="Internet_20_link" text:visited-style-name="Visited_20_Internet_20_Link">La Suisse, pauvre en dettes, par Frédéric Recrosio</text:a> de Frédéric Recrosio (%07/%08/%2026/13%CEST)</text:p>
        </text:list-item>
        <text:list-item>
          <text:p text:style-name="List_20_1_Content"><text:a xlink:type="simple" xlink:href="https://www.letemps.ch/articles/le-mouvement-ce-mecanisme-dont-la-premiere-fonction-est-de-ne-jamais-s-arreter" text:style-name="Internet_20_link" text:visited-style-name="Visited_20_Internet_20_Link">Le mouvement, ce mécanisme dont la première fonction est de ne jamais s’arrêter</text:a> de Stéphane Gachet (%07/%08/%2026/11%CEST)</text:p>
        </text:list-item>
        <text:list-item>
          <text:p text:style-name="List_20_1_Content"><text:a xlink:type="simple" xlink:href="https://www.letemps.ch/articles/edmond-isoz-l-explosion-des-droits-tv-a-genere-un-probleme-de-competitivite-entre-les-ligues-europeennes" text:style-name="Internet_20_link" text:visited-style-name="Visited_20_Internet_20_Link">Edmond Isoz: «L’explosion des droits TV a généré un problème de compétitivité entre les ligues européennes»</text:a> de Etienne Di Lello (%07/%08/%2026/09%CEST)</text:p>
        </text:list-item>
        <text:list-item>
          <text:p text:style-name="List_20_1_Content"><text:a xlink:type="simple" xlink:href="https://www.letemps.ch/articles/chers-elus-vous-a-t-on-dit-merci" text:style-name="Internet_20_link" text:visited-style-name="Visited_20_Internet_20_Link">Chers élus, vous a-t-on dit merci?</text:a> de Romaine Morard (%06/%08/%2026/19%CEST)</text:p>
        </text:list-item>
        <text:list-item>
          <text:p text:style-name="List_20_1_Content"><text:a xlink:type="simple" xlink:href="https://www.letemps.ch/articles/le-carry-trade-sur-le-yen-menace-de-faire-derailler-les-marches-financiers-mondiaux" text:style-name="Internet_20_link" text:visited-style-name="Visited_20_Internet_20_Link">Le carry trade sur le yen menace de faire dérailler les marchés financiers mondiaux</text:a> de Sébastien Ruche (%06/%08/%2026/16%CEST)</text:p>
        </text:list-item>
        <text:list-item>
          <text:p text:style-name="List_20_1_Content"><text:a xlink:type="simple" xlink:href="https://www.letemps.ch/articles/honore-par-tous-compris-par-personne-le-paysan-par-frederic-recrosio" text:style-name="Internet_20_link" text:visited-style-name="Visited_20_Internet_20_Link">Honoré par tous, compris par personne: le paysan, par Frédéric Recrosio</text:a> de Frédéric Recrosio (%06/%08/%2026/12%CEST)</text:p>
        </text:list-item>
        <text:list-item>
          <text:p text:style-name="List_20_1_Content_Last"><text:a xlink:type="simple" xlink:href="https://www.letemps.ch/articles/les-expositions-de-cadavres-humains-une-longue-histoire-qui-n-a-jamais-laisse-froid" text:style-name="Internet_20_link" text:visited-style-name="Visited_20_Internet_20_Link">Les expositions de cadavres humains, une longue histoire qui n’a jamais laissé froid</text:a> de Philippe Simon (%06/%08/%2026/10%CEST)</text:p>
        </text:list-item>
      </text:list>
      <text:p text:style-name="Text_20_body">Opinions Images</text:p>
      <text:p text:style-name="Text_20_body">Sciences</text:p>
      <text:list text:style-name="List_20_1" text:continue-numbering="false">
        <text:list-item>
          <text:p text:style-name="List_20_1_Content_First"><text:a xlink:type="simple" xlink:href="https://www.letemps.ch/articles/on-a-roule-sur-mars-de-sojourner-a-perseverance-l-invasion-des-rovers" text:style-name="Internet_20_link" text:visited-style-name="Visited_20_Internet_20_Link">On a roulé sur Mars: de Sojourner à Perseverance, l’invasion des rovers</text:a> de Pierre Barthélémy (%11/%08/%2026/19%CEST)</text:p>
        </text:list-item>
        <text:list-item>
          <text:p text:style-name="List_20_1_Content"><text:a xlink:type="simple" xlink:href="https://www.letemps.ch/articles/en-images-les-lunettes-se-font-desirer-a-l-approche-de-l-eclipse-solaire" text:style-name="Internet_20_link" text:visited-style-name="Visited_20_Internet_20_Link">En images – Les lunettes se font désirer à l’approche de l’éclipse solaire</text:a> de Coline Grasset (%11/%08/%2026/19%CEST)</text:p>
        </text:list-item>
        <text:list-item>
          <text:p text:style-name="List_20_1_Content"><text:a xlink:type="simple" xlink:href="https://www.letemps.ch/articles/des-miroirs-dans-l-espace-pour-eclairer-les-centrales-solaires-la-nuit-une-idee-peu-lumineuse" text:style-name="Internet_20_link" text:visited-style-name="Visited_20_Internet_20_Link">Des miroirs dans l’espace pour éclairer les centrales solaires la nuit, une idée peu lumineuse</text:a> de Denis Delbecq (%11/%08/%2026/12%CEST)</text:p>
        </text:list-item>
        <text:list-item>
          <text:p text:style-name="List_20_1_Content"><text:a xlink:type="simple" xlink:href="https://www.letemps.ch/articles/la-derniere-mega-secheresse-comparable-a-2026-remonte-a-1540-mais-elle-survient-aujourd-hui-dans-un-climat-radicalement-different" text:style-name="Internet_20_link" text:visited-style-name="Visited_20_Internet_20_Link">La dernière méga-sécheresse comparable à 2026 remonte à 1540, mais elle survient aujourd’hui dans un climat radicalement différent</text:a> de Frédéric Koller (%11/%08/%2026/10%CEST)</text:p>
        </text:list-item>
        <text:list-item>
          <text:p text:style-name="List_20_1_Content"><text:a xlink:type="simple" xlink:href="https://www.letemps.ch/articles/allo-c-est-thanatos-ep-2-konstantins-raudive-ou-comment-faire-apparaitre-le-spectre-d-hitler-sur-bande-magnetique" text:style-name="Internet_20_link" text:visited-style-name="Visited_20_Internet_20_Link">Konstantīns Raudive, ou comment faire apparaître le spectre d’Hitler sur bande magnétique</text:a> de Philippe Simon (%11/%08/%2026/08%CEST)</text:p>
        </text:list-item>
        <text:list-item>
          <text:p text:style-name="List_20_1_Content"><text:a xlink:type="simple" xlink:href="https://www.letemps.ch/articles/donald-trump-poursuit-son-offensive-contre-les-vaccins" text:style-name="Internet_20_link" text:visited-style-name="Visited_20_Internet_20_Link">Donald Trump poursuit son offensive contre les vaccins</text:a> de Le Temps avec l’AFP (%11/%08/%2026/04%CEST)</text:p>
        </text:list-item>
        <text:list-item>
          <text:p text:style-name="List_20_1_Content"><text:a xlink:type="simple" xlink:href="https://www.letemps.ch/articles/juillet-1976-viking-debarque-sur-mars-le-jour-ou-la-planete-rouge-est-devenue-un-lieu-bien-reel" text:style-name="Internet_20_link" text:visited-style-name="Visited_20_Internet_20_Link">Juillet 1976, Viking débarque sur Mars: le jour où la planète rouge est devenue «un lieu bien réel»</text:a> de Pierre Barthélémy (%10/%08/%2026/20%CEST)</text:p>
        </text:list-item>
        <text:list-item>
          <text:p text:style-name="List_20_1_Content"><text:a xlink:type="simple" xlink:href="https://www.letemps.ch/articles/le-rhin-menace-de-se-couper-en-deux-en-allemagne-la-navigation-fluviale-en-sursis" text:style-name="Internet_20_link" text:visited-style-name="Visited_20_Internet_20_Link">Le Rhin menace de se couper en deux en Allemagne, la navigation fluviale en sursis</text:a> de Le Temps avec l’AFP (%10/%08/%2026/13%CEST)</text:p>
        </text:list-item>
        <text:list-item>
          <text:p text:style-name="List_20_1_Content"><text:a xlink:type="simple" xlink:href="https://www.letemps.ch/articles/thomas-edison-nous-promettait-de-pouvoir-parler-aux-morts-fallait-il-le-croire" text:style-name="Internet_20_link" text:visited-style-name="Visited_20_Internet_20_Link">Grâce au «nécrophone», Thomas Edison nous promettait de pouvoir parler aux morts: fallait-il le croire?</text:a> de Philippe Simon (%10/%08/%2026/12%CEST)</text:p>
        </text:list-item>
        <text:list-item>
          <text:p text:style-name="List_20_1_Content"><text:a xlink:type="simple" xlink:href="https://www.letemps.ch/articles/une-chaleur-record-relevee-en-europe-de-l-ouest-pour-le-debut-de-l-ete-2026" text:style-name="Internet_20_link" text:visited-style-name="Visited_20_Internet_20_Link">Une chaleur record relevée en Europe de l'Ouest pour le début de l'été 2026</text:a> de Le Temps avec l’AFP (%10/%08/%2026/04%CEST)</text:p>
        </text:list-item>
        <text:list-item>
          <text:p text:style-name="List_20_1_Content"><text:a xlink:type="simple" xlink:href="https://www.letemps.ch/articles/une-quatrieme-vague-de-chaleur-s-abat-sur-la-suisse" text:style-name="Internet_20_link" text:visited-style-name="Visited_20_Internet_20_Link">Une quatrième vague de chaleur s’abat sur la Suisse</text:a> de Coline Grasset (%09/%08/%2026/16%CEST)</text:p>
        </text:list-item>
        <text:list-item>
          <text:p text:style-name="List_20_1_Content"><text:a xlink:type="simple" xlink:href="https://www.letemps.ch/articles/incendie-dans-l-ouest-du-canada-20-000-personnes-ont-ete-evacuees-et-l-etat-d-urgence-a-ete-declare" text:style-name="Internet_20_link" text:visited-style-name="Visited_20_Internet_20_Link">Incendie dans l'ouest du Canada: 20 000 personnes ont été évacuées et l'état d'urgence a été déclaré</text:a> de Le Temps avec l’ATS (%09/%08/%2026/12%CEST)</text:p>
        </text:list-item>
        <text:list-item>
          <text:p text:style-name="List_20_1_Content"><text:a xlink:type="simple" xlink:href="https://www.letemps.ch/articles/tests-adn-et-secrets-de-famille-jusqu-ou-peut-on-aller-pour-connaitre-ses-origines" text:style-name="Internet_20_link" text:visited-style-name="Visited_20_Internet_20_Link">Tests ADN et secrets de famille: jusqu’où peut-on aller pour connaître ses origines?</text:a> de Nidal Taibi (%08/%08/%2026/20%CEST)</text:p>
        </text:list-item>
        <text:list-item>
          <text:p text:style-name="List_20_1_Content"><text:a xlink:type="simple" xlink:href="https://www.letemps.ch/articles/apres-les-flammes-la-fumee-cette-facette-mortelle-mais-sous-estimee-des-feux-de-forets" text:style-name="Internet_20_link" text:visited-style-name="Visited_20_Internet_20_Link">Après les flammes, la fumée: cette facette mortelle, mais sous-estimée, des feux de forêts</text:a> de Virginie Nussbaum (%08/%08/%2026/13%CEST)</text:p>
        </text:list-item>
        <text:list-item>
          <text:p text:style-name="List_20_1_Content"><text:a xlink:type="simple" xlink:href="https://www.letemps.ch/articles/amazon-fait-construire-au-texas-une-immense-centrale-a-gaz-pour-ses-centres-de-donnees" text:style-name="Internet_20_link" text:visited-style-name="Visited_20_Internet_20_Link">Amazon fait construire au Texas une immense centrale à gaz pour ses centres de données</text:a> de Le Temps avec l’AFP (%08/%08/%2026/09%CEST)</text:p>
        </text:list-item>
        <text:list-item>
          <text:p text:style-name="List_20_1_Content"><text:a xlink:type="simple" xlink:href="https://www.letemps.ch/articles/sos-dans-l-espace-la-depanneuse-d-un-telescope-de-la-nasa-est-en-panne" text:style-name="Internet_20_link" text:visited-style-name="Visited_20_Internet_20_Link">SOS dans l’espace: la dépanneuse d’un télescope de la NASA est en panne</text:a> de Denis Delbecq (%07/%08/%2026/12%CEST)</text:p>
        </text:list-item>
        <text:list-item>
          <text:p text:style-name="List_20_1_Content"><text:a xlink:type="simple" xlink:href="https://www.letemps.ch/articles/une-image-inedite-de-la-surface-du-soleil-permet-de-mieux-comprendre-l-activite-explosive-de-notre-etoile" text:style-name="Internet_20_link" text:visited-style-name="Visited_20_Internet_20_Link">Une image inédite de la surface du Soleil permet de mieux comprendre l’activité explosive de notre étoile</text:a> de Aurélie Coulon (%06/%08/%2026/19%CEST)</text:p>
        </text:list-item>
        <text:list-item>
          <text:p text:style-name="List_20_1_Content"><text:a xlink:type="simple" xlink:href="https://www.letemps.ch/articles/drogues-et-street-parade-a-zurich-ignorer-ce-que-l-on-consomme-est-dangereux-alertent-les-milieux-de-la-prevention" text:style-name="Internet_20_link" text:visited-style-name="Visited_20_Internet_20_Link">Drogues et Street Parade à Zurich: ignorer ce que l’on consomme est dangereux, alertent les milieux de la prévention</text:a> de Marion Police (%06/%08/%2026/12%CEST)</text:p>
        </text:list-item>
        <text:list-item>
          <text:p text:style-name="List_20_1_Content"><text:a xlink:type="simple" xlink:href="https://www.letemps.ch/articles/pour-la-philosophe-joelle-zask-il-faut-une-education-au-feu-des-l-ecole" text:style-name="Internet_20_link" text:visited-style-name="Visited_20_Internet_20_Link">Pour la philosophe Joëlle Zask, «il faut une éducation au feu dès l’école»</text:a> de Julie Rambal (%06/%08/%2026/07%CEST)</text:p>
        </text:list-item>
        <text:list-item>
          <text:p text:style-name="List_20_1_Content"><text:a xlink:type="simple" xlink:href="https://www.letemps.ch/articles/l-exode-des-touristes-vers-les-montagnes-suisses-des-promesses-et-des-ecueils" text:style-name="Internet_20_link" text:visited-style-name="Visited_20_Internet_20_Link">L'«exode» des touristes vers les montagnes suisses, des promesses et des écueils</text:a> de Julie Eigenmann (%06/%08/%2026/04%CEST)</text:p>
        </text:list-item>
        <text:list-item>
          <text:p text:style-name="List_20_1_Content_Last"><text:a xlink:type="simple" xlink:href="https://www.letemps.ch/articles/l-etage-superieur-d-une-fusee-spacex-s-est-bien-ecrase-sur-la-lune" text:style-name="Internet_20_link" text:visited-style-name="Visited_20_Internet_20_Link">L’étage supérieur d’une fusée SpaceX s’est bien écrasé sur la Lune</text:a> de Le Temps avec l’ATS (%06/%08/%2026/04%CEST)</text:p>
        </text:list-item>
      </text:list>
      <text:p text:style-name="Text_20_body">Sciences Imag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le-temps</dc:title>
  </office:meta>
</office:document-meta>
</file>