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korben"/><text:bookmark-start text:name="__RefHeading___korben_info_920_1"/><text:bookmark-start text:name="korben_info_920"/>Korben Info (9/20)<text:bookmark-end text:name="__RefHeading___korben_info_920_1"/><text:bookmark-end text:name="korben_info_920"/></text:h>
      <text:p text:style-name="Text_20_body">

<text:a xlink:type="simple" xlink:href="https://korben.info/" text:style-name="Internet_20_link" text:visited-style-name="Visited_20_Internet_20_Link">https://korben.info/</text:a></text:p>
      <text:p text:style-name="Text_20_body"><text:span text:style-name="">Couleurs</text:span><text:span text:style-name="">Politiques</text:span></text:p>
      <text:p text:style-name="Horizontal_20_Line"/>
      <text:list text:style-name="List_20_1" text:continue-numbering="false">
        <text:list-item>
          <text:p text:style-name="List_20_1_Content_First"><text:a xlink:type="simple" xlink:href="https://korben.info/test-puzzle-bobble-everybubble-avis.html?utm_source=rss&amp;amp;utm_medium=feed&amp;amp;utm_campaign=flux-principal" text:style-name="Internet_20_link" text:visited-style-name="Visited_20_Internet_20_Link">Des puzzles à en perdre la bulle</text:a> (%11/%08/%2026/18%CEST)</text:p>
        </text:list-item>
        <text:list-item>
          <text:p text:style-name="List_20_1_Content"><text:a xlink:type="simple" xlink:href="https://korben.info/meilleure-distribution-linux.html?utm_source=rss&amp;amp;utm_medium=feed&amp;amp;utm_campaign=flux-principal" text:style-name="Internet_20_link" text:visited-style-name="Visited_20_Internet_20_Link">La meilleure distribution Linux n'existe pas - Voici la vôtre</text:a> (%11/%08/%2026/17%CEST)</text:p>
        </text:list-item>
        <text:list-item>
          <text:p text:style-name="List_20_1_Content"><text:a xlink:type="simple" xlink:href="https://korben.info/qui-possede-proprietaire-medias-extension.html?utm_source=rss&amp;amp;utm_medium=feed&amp;amp;utm_campaign=flux-principal" text:style-name="Internet_20_link" text:visited-style-name="Visited_20_Internet_20_Link">Qui possède vos médias préférés ?</text:a> (%11/%08/%2026/16%CEST)</text:p>
        </text:list-item>
        <text:list-item>
          <text:p text:style-name="List_20_1_Content"><text:a xlink:type="simple" xlink:href="https://korben.info/ia-clone-projet-open-source.html?utm_source=rss&amp;amp;utm_medium=feed&amp;amp;utm_campaign=flux-principal" text:style-name="Internet_20_link" text:visited-style-name="Visited_20_Internet_20_Link">Coder avec l'IA sans pomper le projet d'un autre ?</text:a> (%11/%08/%2026/09%CEST)</text:p>
        </text:list-item>
        <text:list-item>
          <text:p text:style-name="List_20_1_Content"><text:a xlink:type="simple" xlink:href="https://korben.info/amazon-installe-une-centrale-a-gaz-de-765-gigawatts-pour-ses-data-centers.html?utm_source=rss&amp;amp;utm_medium=feed&amp;amp;utm_campaign=flux-principal" text:style-name="Internet_20_link" text:visited-style-name="Visited_20_Internet_20_Link">Amazon installe une centrale à gaz de 7,65 gigawatts pour ses data centers</text:a> (%10/%08/%2026/14%CEST)</text:p>
        </text:list-item>
        <text:list-item>
          <text:p text:style-name="List_20_1_Content"><text:a xlink:type="simple" xlink:href="https://korben.info/fire-tv-stick-jellyfin-kodi.html?utm_source=rss&amp;amp;utm_medium=feed&amp;amp;utm_campaign=flux-principal" text:style-name="Internet_20_link" text:visited-style-name="Visited_20_Internet_20_Link">Votre média center maison banni des nouveaux Fire TV Stick</text:a> (%10/%08/%2026/11%CEST)</text:p>
        </text:list-item>
        <text:list-item>
          <text:p text:style-name="List_20_1_Content"><text:a xlink:type="simple" xlink:href="https://korben.info/linux-7-2-torvalds-code-ia.html?utm_source=rss&amp;amp;utm_medium=feed&amp;amp;utm_campaign=flux-principal" text:style-name="Internet_20_link" text:visited-style-name="Visited_20_Internet_20_Link">Linux 7.2 - L'IA relit le code du noyau et Torvalds trouve la note salée</text:a> (%10/%08/%2026/11%CEST)</text:p>
        </text:list-item>
        <text:list-item>
          <text:p text:style-name="List_20_1_Content"><text:a xlink:type="simple" xlink:href="https://korben.info/geforce-now-acces-bureau-windows.html?utm_source=rss&amp;amp;utm_medium=feed&amp;amp;utm_campaign=flux-principal" text:style-name="Internet_20_link" text:visited-style-name="Visited_20_Internet_20_Link">GeForce NOW planque un vrai Windows derrière vos jeux</text:a> (%10/%08/%2026/10%CEST)</text:p>
        </text:list-item>
        <text:list-item>
          <text:p text:style-name="List_20_1_Content"><text:a xlink:type="simple" xlink:href="https://korben.info/cherry-sort-deux-lecteurs-de-carte-a-puce-qui-marchent-sous-linux-sans-pilote-proprietaire.html?utm_source=rss&amp;amp;utm_medium=feed&amp;amp;utm_campaign=flux-principal" text:style-name="Internet_20_link" text:visited-style-name="Visited_20_Internet_20_Link">CHERRY sort deux lecteurs de carte à puce qui marchent sous Linux sans pilote propriétaire</text:a> (%07/%08/%2026/09%CEST)</text:p>
        </text:list-item>
        <text:list-item>
          <text:p text:style-name="List_20_1_Content"><text:a xlink:type="simple" xlink:href="https://korben.info/un-modele-de-meta-a-pirate-une-entreprise-pendant-un-test-et-cest-le-troisieme-cas-en-une-semaine.html?utm_source=rss&amp;amp;utm_medium=feed&amp;amp;utm_campaign=flux-principal" text:style-name="Internet_20_link" text:visited-style-name="Visited_20_Internet_20_Link">Un modèle de Meta a piraté une entreprise pendant un test, et c'est le troisième cas en une semaine</text:a> (%06/%08/%2026/10%CEST)</text:p>
        </text:list-item>
        <text:list-item>
          <text:p text:style-name="List_20_1_Content"><text:a xlink:type="simple" xlink:href="https://korben.info/openai-pousse-trois-nouveaux-outils-dans-les-ecoles-en-pleine-epidemie-de-triche-a-lia.html?utm_source=rss&amp;amp;utm_medium=feed&amp;amp;utm_campaign=flux-principal" text:style-name="Internet_20_link" text:visited-style-name="Visited_20_Internet_20_Link">OpenAI pousse trois nouveaux outils dans les écoles, en pleine épidémie de triche à l'IA</text:a> (%05/%08/%2026/11%CEST)</text:p>
        </text:list-item>
        <text:list-item>
          <text:p text:style-name="List_20_1_Content"><text:a xlink:type="simple" xlink:href="https://korben.info/pendant-un-test-de-securite-le-modele-dopenai-a-pirate-un-vrai-site-sans-le-savoir.html?utm_source=rss&amp;amp;utm_medium=feed&amp;amp;utm_campaign=flux-principal" text:style-name="Internet_20_link" text:visited-style-name="Visited_20_Internet_20_Link">Pendant un test de sécurité, le modèle d'OpenAI a piraté un vrai site sans le savoir</text:a> (%05/%08/%2026/10%CEST)</text:p>
        </text:list-item>
        <text:list-item>
          <text:p text:style-name="List_20_1_Content"><text:a xlink:type="simple" xlink:href="https://korben.info/un-developpeur-fait-tourner-les-cinematiques-de-command-conquer-sur-un-atari-st-de-1985.html?utm_source=rss&amp;amp;utm_medium=feed&amp;amp;utm_campaign=flux-principal" text:style-name="Internet_20_link" text:visited-style-name="Visited_20_Internet_20_Link">Un développeur fait tourner les cinématiques de Command &amp;amp; Conquer sur un Atari ST de 1985</text:a> (%05/%08/%2026/07%CEST)</text:p>
        </text:list-item>
        <text:list-item>
          <text:p text:style-name="List_20_1_Content"><text:a xlink:type="simple" xlink:href="https://korben.info/54-des-55-failles-de-securite-deposees-par-ce-compte-github-nexistaient-pas.html?utm_source=rss&amp;amp;utm_medium=feed&amp;amp;utm_campaign=flux-principal" text:style-name="Internet_20_link" text:visited-style-name="Visited_20_Internet_20_Link">54 des 55 failles de sécurité déposées par ce compte GitHub n'existaient pas</text:a> (%04/%08/%2026/12%CEST)</text:p>
        </text:list-item>
        <text:list-item>
          <text:p text:style-name="List_20_1_Content_Last"><text:a xlink:type="simple" xlink:href="https://korben.info/un-zero-mal-interprete-dans-le-firmware-coldcard-a-rendu-les-cles-bitcoin-devinables-pendant-cinq-ans.html?utm_source=rss&amp;amp;utm_medium=feed&amp;amp;utm_campaign=flux-principal" text:style-name="Internet_20_link" text:visited-style-name="Visited_20_Internet_20_Link">Un zéro mal interprété dans le firmware Coldcard a rendu les clés Bitcoin devinables pendant cinq ans</text:a> (%03/%08/%2026/08%CEST)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korben</dc:title>
  </office:meta>
</office:document-meta>
</file>