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jdnet"/><text:bookmark-start text:name="__RefHeading___jd_net_1320_1"/><text:bookmark-start text:name="jd_net_1320"/>JD Net (13/20)<text:bookmark-end text:name="__RefHeading___jd_net_1320_1"/><text:bookmark-end text:name="jd_net_1320"/></text:h>
      <text:p text:style-name="Text_20_body"><text:a xlink:type="simple" xlink:href="https://www.journaldunet.com/rss.shtml" text:style-name="Internet_20_link" text:visited-style-name="Visited_20_Internet_20_Link">https://www.journaldunet.com/rss.shtml</text:a></text:p>
      <text:p text:style-name="Text_20_body"><text:span text:style-name="">Couleurs</text:span><text:span text:style-name="">Politiques</text:span></text:p>
      <text:list text:style-name="List_20_1" text:continue-numbering="false">
        <text:list-item>
          <text:p text:style-name="List_20_1_Content_First"><text:a xlink:type="simple" xlink:href="https://www.journaldunet.com/business/1553619-l-alliance-de-la-presse-d-information-generale-saisit-l-autorite-de-la-concurrence-apres-le-lancement-des-fonctionnalites-ia-de-google/" text:style-name="Internet_20_link" text:visited-style-name="Visited_20_Internet_20_Link">L'Alliance de la presse d'information générale saisit l'Autorité de la concurrence après le lancement des fonctionnalités IA de Google</text:a> (%11/%08/%2026/15%CEST)</text:p>
        </text:list-item>
        <text:list-item>
          <text:p text:style-name="List_20_1_Content"><text:a xlink:type="simple" xlink:href="https://www.journaldunet.com/business/1553607-l-interdiction-du-demarchage-telephonique-non-consenti/" text:style-name="Internet_20_link" text:visited-style-name="Visited_20_Internet_20_Link">Démarchage téléphonique : le consentement préalable devient obligatoire</text:a> (%11/%08/%2026/09%CEST)</text:p>
        </text:list-item>
        <text:list-item>
          <text:p text:style-name="List_20_1_Content"><text:a xlink:type="simple" xlink:href="https://www.journaldunet.com/business/action-publique/1553601-sebastien-lecornu-annonce-un-plan-visant-a-reduire-de-300-millions-d-euros-les-depenses-de-communication-de-l-etat/" text:style-name="Internet_20_link" text:visited-style-name="Visited_20_Internet_20_Link">Sébastien Lecornu annonce un plan visant à réduire de 300 millions d'euros les dépenses de communication de l'Etat</text:a> (%11/%08/%2026/09%CEST)</text:p>
        </text:list-item>
        <text:list-item>
          <text:p text:style-name="List_20_1_Content"><text:a xlink:type="simple" xlink:href="https://www.journaldunet.com/business/action-publique/1553603-le-gouvernement-envisage-de-desindexer-les-retraites-les-plus-elevees-de-l-inflation-dans-le-cadre-du-budget-2027/" text:style-name="Internet_20_link" text:visited-style-name="Visited_20_Internet_20_Link">Retraites : les pensions les plus élevées pourraient ne plus suivre l'inflation en 2027</text:a> (%11/%08/%2026/09%CEST)</text:p>
        </text:list-item>
        <text:list-item>
          <text:p text:style-name="List_20_1_Content"><text:a xlink:type="simple" xlink:href="https://www.journaldunet.com/business/1553577-l-indice-sentix-du-moral-des-investisseurs-dans-la-zone-euro/" text:style-name="Internet_20_link" text:visited-style-name="Visited_20_Internet_20_Link">Zone euro : le moral des investisseurs progresse pour le quatrième mois consécutif</text:a> (%10/%08/%2026/15%CEST)</text:p>
        </text:list-item>
        <text:list-item>
          <text:p text:style-name="List_20_1_Content"><text:a xlink:type="simple" xlink:href="https://www.journaldunet.com/business/action-publique/1553575-daniel-cohn-bendit-apporte-son-soutien-a-raphael-glucksmann-pour-la-presidentielle-2027-saluant-son-positionnement-nouveau/" text:style-name="Internet_20_link" text:visited-style-name="Visited_20_Internet_20_Link">Daniel Cohn-Bendit veut faire de Raphaël Glucksmann le candidat de la gauche réformiste en 2027</text:a> (%10/%08/%2026/15%CEST)</text:p>
        </text:list-item>
        <text:list-item>
          <text:p text:style-name="List_20_1_Content"><text:a xlink:type="simple" xlink:href="https://www.journaldunet.com/economie/immobilier/1553181-la-taxe-vacance-va-t-elle-relancer-la-location-a-paris/" text:style-name="Internet_20_link" text:visited-style-name="Visited_20_Internet_20_Link">Explications sur le fonctionnement de la taxe vacance</text:a> (%10/%08/%2026/14%CEST)</text:p>
        </text:list-item>
        <text:list-item>
          <text:p text:style-name="List_20_1_Content"><text:a xlink:type="simple" xlink:href="https://www.journaldunet.com/cybersecurite/1553491-cyberattaque-sap-ce-qu-elle-coute-vraiment-a-l-entreprise/" text:style-name="Internet_20_link" text:visited-style-name="Visited_20_Internet_20_Link">Cyberattaque SAP : ce qu'elle coûte vraiment à l'entreprise</text:a> (%10/%08/%2026/14%CEST)</text:p>
        </text:list-item>
        <text:list-item>
          <text:p text:style-name="List_20_1_Content"><text:a xlink:type="simple" xlink:href="https://www.journaldunet.com/management/direction-generale/1553493-l-electrique-evolue-trop-vite-la-lld-devient-la-strategie-naturelle-des-flottes/" text:style-name="Internet_20_link" text:visited-style-name="Visited_20_Internet_20_Link">L'électrique évolue trop vite : la LLD devient la stratégie naturelle des flottes</text:a> (%10/%08/%2026/14%CEST)</text:p>
        </text:list-item>
        <text:list-item>
          <text:p text:style-name="List_20_1_Content"><text:a xlink:type="simple" xlink:href="https://www.journaldunet.com/retail/1553495-retailers-n-abandonnez-pas-vos-boutiques-servez-vous-du-digital-pour-les-remplir/" text:style-name="Internet_20_link" text:visited-style-name="Visited_20_Internet_20_Link">Retailers : n'abandonnez pas vos boutiques, servez-vous du digital pour les remplir</text:a> (%10/%08/%2026/14%CEST)</text:p>
        </text:list-item>
        <text:list-item>
          <text:p text:style-name="List_20_1_Content"><text:a xlink:type="simple" xlink:href="https://www.journaldunet.com/management/commercial/1553497-l-ordinateur-du-simple-outil-au-levier-strategique/" text:style-name="Internet_20_link" text:visited-style-name="Visited_20_Internet_20_Link">L'ordinateur, du simple outil au levier stratégique</text:a> (%10/%08/%2026/14%CEST)</text:p>
        </text:list-item>
        <text:list-item>
          <text:p text:style-name="List_20_1_Content"><text:a xlink:type="simple" xlink:href="https://www.journaldunet.com/management/direction-generale/1553503-l-ia-qui-croyait-pirater-un-jeu-video/" text:style-name="Internet_20_link" text:visited-style-name="Visited_20_Internet_20_Link">L'IA qui croyait pirater un jeu vidéo</text:a> (%10/%08/%2026/14%CEST)</text:p>
        </text:list-item>
        <text:list-item>
          <text:p text:style-name="List_20_1_Content"><text:a xlink:type="simple" xlink:href="https://www.journaldunet.com/martech/1553505-meta-fait-payer-sa-taxe-aux-annonceurs-qui-regle-vraiment-l-addition/" text:style-name="Internet_20_link" text:visited-style-name="Visited_20_Internet_20_Link">Meta fait payer sa taxe aux annonceurs, qui règle vraiment l'addition ?</text:a> (%10/%08/%2026/14%CEST)</text:p>
        </text:list-item>
        <text:list-item>
          <text:p text:style-name="List_20_1_Content"><text:a xlink:type="simple" xlink:href="https://www.journaldunet.com/management/efficacite-personnelle/1553511-quand-le-corps-du-dirigeant-l-empeche-de-voir-l-incendie/" text:style-name="Internet_20_link" text:visited-style-name="Visited_20_Internet_20_Link">Quand le corps du dirigeant l'empêche de voir l'incendie</text:a> (%10/%08/%2026/14%CEST)</text:p>
        </text:list-item>
        <text:list-item>
          <text:p text:style-name="List_20_1_Content"><text:a xlink:type="simple" xlink:href="https://www.journaldunet.com/seo/1553519-ce-que-l-automatisation-du-seo-ne-sait-toujours-pas-faire/" text:style-name="Internet_20_link" text:visited-style-name="Visited_20_Internet_20_Link">Ce que l'automatisation du SEO ne sait toujours pas faire</text:a> (%10/%08/%2026/14%CEST)</text:p>
        </text:list-item>
        <text:list-item>
          <text:p text:style-name="List_20_1_Content"><text:a xlink:type="simple" xlink:href="https://www.journaldunet.com/economie/immobilier/1553521-a-paris-acheter-est-devenu-plus-simple-que-la-location/" text:style-name="Internet_20_link" text:visited-style-name="Visited_20_Internet_20_Link">A Paris, acheter est devenu plus simple que la location</text:a> (%10/%08/%2026/14%CEST)</text:p>
        </text:list-item>
        <text:list-item>
          <text:p text:style-name="List_20_1_Content"><text:a xlink:type="simple" xlink:href="https://www.journaldunet.com/intelligence-artificielle/1553523-pendant-que-l-europe-debat-de-l-ai-act-washington-ecrit-les-regles-de-l-ia-de-frontiere/" text:style-name="Internet_20_link" text:visited-style-name="Visited_20_Internet_20_Link">Pendant que l'Europe débat de l'AI Act, Washington écrit les règles de l'IA de frontière</text:a> (%10/%08/%2026/14%CEST)</text:p>
        </text:list-item>
        <text:list-item>
          <text:p text:style-name="List_20_1_Content"><text:a xlink:type="simple" xlink:href="https://www.journaldunet.com/retail/1553535-comment-sont-vecus-les-changements-de-canal-par-le-consommateur/" text:style-name="Internet_20_link" text:visited-style-name="Visited_20_Internet_20_Link">Comment sont vécus les changements de canal par le consommateur ?</text:a> (%10/%08/%2026/14%CEST)</text:p>
        </text:list-item>
        <text:list-item>
          <text:p text:style-name="List_20_1_Content"><text:a xlink:type="simple" xlink:href="https://www.journaldunet.com/iot/1553543-eclipse-solaire-le-reseau-electrique-francais-peut-il-encaisser-le-choc/" text:style-name="Internet_20_link" text:visited-style-name="Visited_20_Internet_20_Link">Éclipse solaire : le réseau électrique français peut-il encaisser le choc ?</text:a> (%10/%08/%2026/14%CEST)</text:p>
        </text:list-item>
        <text:list-item>
          <text:p text:style-name="List_20_1_Content"><text:a xlink:type="simple" xlink:href="https://www.journaldunet.com/retail/1553545-la-caisse-enregistreuse-de-temoin-muet-a-copilote-du-commerce/" text:style-name="Internet_20_link" text:visited-style-name="Visited_20_Internet_20_Link">La caisse enregistreuse, de témoin muet à copilote du commerce</text:a> (%10/%08/%2026/14%CEST)</text:p>
        </text:list-item>
        <text:list-item>
          <text:p text:style-name="List_20_1_Content"><text:a xlink:type="simple" xlink:href="https://www.journaldunet.com/intelligence-artificielle/1553549-sans-la-maintenance-l-ia-industrielle-n-apprend-rien/" text:style-name="Internet_20_link" text:visited-style-name="Visited_20_Internet_20_Link">Sans la maintenance, l'IA industrielle n'apprend rien</text:a> (%10/%08/%2026/14%CEST)</text:p>
        </text:list-item>
        <text:list-item>
          <text:p text:style-name="List_20_1_Content"><text:a xlink:type="simple" xlink:href="https://www.journaldunet.com/intelligence-artificielle/1553551-claude-a-pirate-trois-entreprises-reelles-pendant-un-test-de-securite-le-probleme-n-etait-pas-l-ia/" text:style-name="Internet_20_link" text:visited-style-name="Visited_20_Internet_20_Link">Claude a piraté trois entreprises réelles pendant un test de sécurité : le problème n'était pas l'IA</text:a> (%10/%08/%2026/14%CEST)</text:p>
        </text:list-item>
        <text:list-item>
          <text:p text:style-name="List_20_1_Content"><text:a xlink:type="simple" xlink:href="https://www.journaldunet.com/intelligence-artificielle/1553555-l-ia-verticale-pourquoi-chaque-metier-aura-bientot-son-agent-specialise/" text:style-name="Internet_20_link" text:visited-style-name="Visited_20_Internet_20_Link">L'IA verticale : pourquoi chaque métier aura bientôt son agent spécialisé</text:a> (%10/%08/%2026/14%CEST)</text:p>
        </text:list-item>
        <text:list-item>
          <text:p text:style-name="List_20_1_Content"><text:a xlink:type="simple" xlink:href="https://www.journaldunet.com/intelligence-artificielle/1553557-boulanger-avocat-bureau-d-etudes-ce-que-l-ia-generique-ignore-et-que-l-ia-metier-capture/" text:style-name="Internet_20_link" text:visited-style-name="Visited_20_Internet_20_Link">Boulanger, avocat, bureau d'études : ce que l'IA générique ignore et que l'IA métier capture</text:a> (%10/%08/%2026/14%CEST)</text:p>
        </text:list-item>
        <text:list-item>
          <text:p text:style-name="List_20_1_Content"><text:a xlink:type="simple" xlink:href="https://www.journaldunet.com/intelligence-artificielle/1553559-apprendre-a-une-ia-a-parler-comme-votre-marque-le-nouvel-enjeu-de-coherence-editoriale/" text:style-name="Internet_20_link" text:visited-style-name="Visited_20_Internet_20_Link">Apprendre à une IA à parler comme votre marque : le nouvel enjeu de cohérence éditoriale</text:a> (%10/%08/%2026/14%CEST)</text:p>
        </text:list-item>
        <text:list-item>
          <text:p text:style-name="List_20_1_Content"><text:a xlink:type="simple" xlink:href="https://www.journaldunet.com/intelligence-artificielle/1553563-intelligence-artificielle-le-vrai-risque-n-est-plus-d-etre-remplace-mais-de-refuser-d-etre-augmente/" text:style-name="Internet_20_link" text:visited-style-name="Visited_20_Internet_20_Link">Intelligence artificielle : le vrai risque n'est plus d'être remplacé, mais de refuser d'être augmenté</text:a> (%10/%08/%2026/14%CEST)</text:p>
        </text:list-item>
        <text:list-item>
          <text:p text:style-name="List_20_1_Content"><text:a xlink:type="simple" xlink:href="https://www.journaldunet.com/management/emploi-cadres/1553565-reussir-aux-etats-unis-sans-renoncer-a-son-identite-francaise/" text:style-name="Internet_20_link" text:visited-style-name="Visited_20_Internet_20_Link">Réussir aux Etats-Unis sans renoncer à son identité française</text:a> (%10/%08/%2026/14%CEST)</text:p>
        </text:list-item>
        <text:list-item>
          <text:p text:style-name="List_20_1_Content"><text:a xlink:type="simple" xlink:href="https://www.journaldunet.com/business/1553569-le-deficit-commercial-de-la-france-s-est-alourdi-de-8-milliards-d-euros-au-premier-semestre-2026-en-raison-de-la-guerre-au-moyen-orient-et-de-la-fermeture-du-detroit-d-ormuz/" text:style-name="Internet_20_link" text:visited-style-name="Visited_20_Internet_20_Link">Guerre au Moyen-Orient : le déficit commercial français s'alourdit de 8 milliards d'euros au premier semestre</text:a> (%10/%08/%2026/12%CEST)</text:p>
        </text:list-item>
        <text:list-item>
          <text:p text:style-name="List_20_1_Content"><text:a xlink:type="simple" xlink:href="https://www.journaldunet.com/business/1553553-revolut-decroche-sa-licence-bancaire-en-france/" text:style-name="Internet_20_link" text:visited-style-name="Visited_20_Internet_20_Link">Revolut obtient une licence bancaire française, après le Royaume-Uni en mars</text:a> (%10/%08/%2026/10%CEST)</text:p>
        </text:list-item>
        <text:list-item>
          <text:p text:style-name="List_20_1_Content"><text:a xlink:type="simple" xlink:href="https://www.journaldunet.com/business/1553539-le-gouvernement-prolonge-jusqu-au-31-aout-2026-la-date-limite-de-demande-de-l-indemnite-carburant-de-100-euros-pour-les-travailleurs-grands-rouleurs/" text:style-name="Internet_20_link" text:visited-style-name="Visited_20_Internet_20_Link">Indemnité carburant : la demande des 100 euros ouverte jusqu'au 31 août 2026 pour les grands rouleurs</text:a> (%10/%08/%2026/08%CEST)</text:p>
        </text:list-item>
        <text:list-item>
          <text:p text:style-name="List_20_1_Content"><text:a xlink:type="simple" xlink:href="https://www.journaldunet.com/business/action-publique/1553537-francois-bayrou-propose-une-grande-primaire-pour-designer-un-candidat-unique-a-la-presidentielle-de-2027/" text:style-name="Internet_20_link" text:visited-style-name="Visited_20_Internet_20_Link">François Bayrou propose une primaire fin janvier pour éviter un second tour entre extrême droite et extrême gauche</text:a> (%10/%08/%2026/08%CEST)</text:p>
        </text:list-item>
        <text:list-item>
          <text:p text:style-name="List_20_1_Content"><text:a xlink:type="simple" xlink:href="https://www.journaldunet.com/start-up/1553453-pourquoi-les-marques-francaises-n-ont-jamais-eu-autant-d-opportunites-aux-etats-unis/" text:style-name="Internet_20_link" text:visited-style-name="Visited_20_Internet_20_Link">Pourquoi les marques françaises n'ont jamais eu autant d'opportunités aux Etats-Unis</text:a> (%10/%08/%2026/08%CEST)</text:p>
        </text:list-item>
        <text:list-item>
          <text:p text:style-name="List_20_1_Content"><text:a xlink:type="simple" xlink:href="https://www.journaldunet.com/intelligence-artificielle/1553465-les-entreprises-pensent-manquer-de-donnees-elles-ne-savent-simplement-pas-lire-celles-qu-elles-possedent-deja/" text:style-name="Internet_20_link" text:visited-style-name="Visited_20_Internet_20_Link">Les entreprises pensent manquer de données, elles ne savent simplement pas lire celles qu'elles possèdent déjà</text:a> (%07/%08/%2026/17%CEST)</text:p>
        </text:list-item>
        <text:list-item>
          <text:p text:style-name="List_20_1_Content"><text:a xlink:type="simple" xlink:href="https://www.journaldunet.com/cybersecurite/vpn/1553293-qu-est-ce-que-l-ip-spoofing-et-comment-s-en-proteger-efficacement/" text:style-name="Internet_20_link" text:visited-style-name="Visited_20_Internet_20_Link">Qu'est-ce que l'IP spoofing et comment s'en protéger efficacement ?</text:a> (%07/%08/%2026/16%CEST)</text:p>
        </text:list-item>
        <text:list-item>
          <text:p text:style-name="List_20_1_Content"><text:a xlink:type="simple" xlink:href="https://www.journaldunet.com/business/1553509-apple-accuse-openai-de-vol-de-secrets-industriels-dans-le-developpement-d-objets-connectes/" text:style-name="Internet_20_link" text:visited-style-name="Visited_20_Internet_20_Link">Apple accuse OpenAI de vol de secrets industriels dans le développement d'objets connectés</text:a> (%07/%08/%2026/15%CEST)</text:p>
        </text:list-item>
        <text:list-item>
          <text:p text:style-name="List_20_1_Content"><text:a xlink:type="simple" xlink:href="https://www.journaldunet.com/business/action-publique/1553507-les-etats-unis-elargissent-le-controle-des-reseaux-sociaux-aux-demandeurs-de-visas-etrangers-y-compris-les-journalistes/" text:style-name="Internet_20_link" text:visited-style-name="Visited_20_Internet_20_Link">Les Etats-Unis élargissent le contrôle des réseaux sociaux aux demandeurs de visas étrangers, y compris les journalistes</text:a> (%07/%08/%2026/15%CEST)</text:p>
        </text:list-item>
        <text:list-item>
          <text:p text:style-name="List_20_1_Content"><text:a xlink:type="simple" xlink:href="https://www.journaldunet.com/business/action-publique/1553499-presidentielle-2027-la-france-ne-tolerera-aucune-tentative-d-ingerence-etrangere-previent-le-chef-de-la-diplomatie/" text:style-name="Internet_20_link" text:visited-style-name="Visited_20_Internet_20_Link">Présidentielle 2027 : la France "ne tolérera aucune tentative d'ingérence étrangère", prévient le chef de la diplomatie</text:a> (%07/%08/%2026/13%CEST)</text:p>
        </text:list-item>
        <text:list-item>
          <text:p text:style-name="List_20_1_Content"><text:a xlink:type="simple" xlink:href="https://www.journaldunet.com/management/direction-generale/1553451-une-generation-n-est-pas-une-tranche-d-age-c-est-une-vision-du-monde/" text:style-name="Internet_20_link" text:visited-style-name="Visited_20_Internet_20_Link">Une génération n'est pas une tranche d'âge, c'est une vision du monde</text:a> (%07/%08/%2026/09%CEST)</text:p>
        </text:list-item>
        <text:list-item>
          <text:p text:style-name="List_20_1_Content"><text:a xlink:type="simple" xlink:href="https://www.journaldunet.com/intelligence-artificielle/1553459-bouton-ai-slop-de-linkedin-ce-n-est-pas-l-ia-qui-est-penalisee-c-est-l-ecriture-generique/" text:style-name="Internet_20_link" text:visited-style-name="Visited_20_Internet_20_Link">Bouton "AI slop" de LinkedIn : ce n'est pas l'IA qui est pénalisée, c'est l'écriture générique</text:a> (%07/%08/%2026/09%CEST)</text:p>
        </text:list-item>
        <text:list-item>
          <text:p text:style-name="List_20_1_Content"><text:a xlink:type="simple" xlink:href="https://www.journaldunet.com/management/commercial/1553471-independants-le-cout-invisible-d-un-appel-manque/" text:style-name="Internet_20_link" text:visited-style-name="Visited_20_Internet_20_Link">Indépendants : le coût invisible d'un appel manqué</text:a> (%07/%08/%2026/09%CEST)</text:p>
        </text:list-item>
        <text:list-item>
          <text:p text:style-name="List_20_1_Content"><text:a xlink:type="simple" xlink:href="https://www.journaldunet.com/intelligence-artificielle/1553473-pourquoi-vos-dashboards-ne-prennent-aucune-decision-a-votre-place/" text:style-name="Internet_20_link" text:visited-style-name="Visited_20_Internet_20_Link">Pourquoi vos dashboards ne prennent aucune décision à votre place</text:a> (%07/%08/%2026/09%CEST)</text:p>
        </text:list-item>
        <text:list-item>
          <text:p text:style-name="List_20_1_Content"><text:a xlink:type="simple" xlink:href="https://www.journaldunet.com/intelligence-artificielle/1553475-ia-et-etf-le-risque-d-une-economie-guidee-par-le-consensus/" text:style-name="Internet_20_link" text:visited-style-name="Visited_20_Internet_20_Link">IA et ETF : le risque d'une économie guidée par le consensus</text:a> (%07/%08/%2026/09%CEST)</text:p>
        </text:list-item>
        <text:list-item>
          <text:p text:style-name="List_20_1_Content"><text:a xlink:type="simple" xlink:href="https://www.journaldunet.com/fintech/1553479-facturation-electronique-la-conformite-ne-suffira-pas/" text:style-name="Internet_20_link" text:visited-style-name="Visited_20_Internet_20_Link">Facturation électronique : la conformité ne suffira pas</text:a> (%07/%08/%2026/09%CEST)</text:p>
        </text:list-item>
        <text:list-item>
          <text:p text:style-name="List_20_1_Content"><text:a xlink:type="simple" xlink:href="https://www.journaldunet.com/seo/1553483-top-10-des-sources-utilisees-par-les-google-ai-overviews-depuis-le-deploiement-en-france-300-000-reponses-analysees/" text:style-name="Internet_20_link" text:visited-style-name="Visited_20_Internet_20_Link">Top 10 des sources utilisées par les AI Overviews de Google depuis le déploiement en France</text:a> (%07/%08/%2026/09%CEST)</text:p>
        </text:list-item>
        <text:list-item>
          <text:p text:style-name="List_20_1_Content"><text:a xlink:type="simple" xlink:href="https://www.journaldunet.com/start-up/1549803-creer-sa-start-up-les-5-meilleurs-conseils-des-repeat-founders/" text:style-name="Internet_20_link" text:visited-style-name="Visited_20_Internet_20_Link">Créer sa start-up : les 5 meilleurs conseils des repeat founders</text:a> (%07/%08/%2026/09%CEST)</text:p>
        </text:list-item>
        <text:list-item>
          <text:p text:style-name="List_20_1_Content"><text:a xlink:type="simple" xlink:href="https://www.journaldunet.com/economie/industrie/1553487-les-etats-unis-imposent-de-nouveaux-droits-de-douane-sur-le-silicium-polycristallin/" text:style-name="Internet_20_link" text:visited-style-name="Visited_20_Internet_20_Link">Les Etats-Unis imposent de nouveaux droits de douane sur le silicium polycristallin</text:a> (%07/%08/%2026/08%CEST)</text:p>
        </text:list-item>
        <text:list-item>
          <text:p text:style-name="List_20_1_Content"><text:a xlink:type="simple" xlink:href="https://www.journaldunet.com/business/1553489-le-taux-de-chomage-en-france-atteint-8-3-au-deuxieme-trimestre-2026-sixieme-hausse-consecutive/" text:style-name="Internet_20_link" text:visited-style-name="Visited_20_Internet_20_Link">Le taux de chômage en France atteint 8,3% au deuxième trimestre 2026, sixième hausse consécutive</text:a> (%07/%08/%2026/08%CEST)</text:p>
        </text:list-item>
        <text:list-item>
          <text:p text:style-name="List_20_1_Content"><text:a xlink:type="simple" xlink:href="https://www.journaldunet.com/business/action-publique/1553485-marine-tondelier-propose-de-menacer-d-interdire-la-plateforme-x-pendant-la-presidentielle-en-cas-d-ingerences/" text:style-name="Internet_20_link" text:visited-style-name="Visited_20_Internet_20_Link">Marine Tondelier propose de menacer d'interdire la plateforme X pendant la présidentielle en cas d'ingérences</text:a> (%07/%08/%2026/08%CEST)</text:p>
        </text:list-item>
        <text:list-item>
          <text:p text:style-name="List_20_1_Content"><text:a xlink:type="simple" xlink:href="https://www.journaldunet.com/business/1553469-casino-securise-1-34-milliard-d-euros-de-financements-aupres-des-banques-francaises-pour-sa-relance/" text:style-name="Internet_20_link" text:visited-style-name="Visited_20_Internet_20_Link">Casino sécurise 1,34 milliard d'euros de financements auprès des banques françaises pour sa relance</text:a> (%06/%08/%2026/15%CEST)</text:p>
        </text:list-item>
        <text:list-item>
          <text:p text:style-name="List_20_1_Content_Last"><text:a xlink:type="simple" xlink:href="https://www.journaldunet.com/business/action-publique/1553467-la-russie-denonce-comme-une-persecution-politique-l-arrete-d-expulsion-pris-par-la-france-contre-la-chroniqueuse-russe-xenia-fedorova/" text:style-name="Internet_20_link" text:visited-style-name="Visited_20_Internet_20_Link">La Russie dénonce comme une "persécution politique" l'arrêté d'expulsion pris par la France contre la chroniqueuse russe Xenia Fedorova</text:a> (%06/%08/%2026/15%CEST)</text:p>
        </text:list-item>
      </text:list>
      <text:list text:style-name="List_20_1" text:continue-numbering="false">
        <text:list-item>
          <text:p text:style-name="List_20_1_Content_First"><text:a xlink:type="simple" xlink:href="https://www.journaldunet.com/media/1552719-education-repenser-le-cinema-comme-un-outil-d-apprentissage-pedagogique-et-ludique/" text:style-name="Internet_20_link" text:visited-style-name="Visited_20_Internet_20_Link">Repenser le cinéma comme un outil d'apprentissage pédagogique et ludique</text:a> (%20/%07/%2026/10%CEST)</text:p>
        </text:list-item>
        <text:list-item>
          <text:p text:style-name="List_20_1_Content"><text:a xlink:type="simple" xlink:href="https://www.journaldunet.com/media/1547563-ecrans-reseaux-sociaux-ia-sortir-du-debat-simpliste-pour-mieux-proteger-nos-enfants/" text:style-name="Internet_20_link" text:visited-style-name="Visited_20_Internet_20_Link">Écrans, réseaux sociaux, IA : arrêtons de prendre nos enfants pour des idiots</text:a> (%29/%01/%2026/11%CET)</text:p>
        </text:list-item>
        <text:list-item>
          <text:p text:style-name="List_20_1_Content"><text:a xlink:type="simple" xlink:href="https://www.journaldunet.com/media/1527503-films-television/" text:style-name="Internet_20_link" text:visited-style-name="Visited_20_Internet_20_Link">Non, de Funès ne joue pas dans le film le plus diffusé à la télévision depuis 1957</text:a> (%17/%01/%2024/06%CET)</text:p>
        </text:list-item>
        <text:list-item>
          <text:p text:style-name="List_20_1_Content"><text:a xlink:type="simple" xlink:href="https://www.journaldunet.com/ebusiness/marques-sites/1519053-jeux-video-quand-la-tech-n-a-pas-encore-dit-son-dernier-mot/" text:style-name="Internet_20_link" text:visited-style-name="Visited_20_Internet_20_Link">Jeux vidéo : quand la tech n'a pas (encore) dit son dernier mot !</text:a> (%20/%02/%2023/10%CET)</text:p>
        </text:list-item>
        <text:list-item>
          <text:p text:style-name="List_20_1_Content"><text:a xlink:type="simple" xlink:href="https://www.journaldunet.com/ebusiness/marques-sites/1517301-des-arcades-aux-competitions-d-esport-la-croissance-fulgurante-du-secteur-du-jeu-video/" text:style-name="Internet_20_link" text:visited-style-name="Visited_20_Internet_20_Link">Des arcades aux compétitions d'eSport, la croissance fulgurante du secteur du jeu vidéo</text:a> (%21/%12/%2022/18%CET)</text:p>
        </text:list-item>
        <text:list-item>
          <text:p text:style-name="List_20_1_Content"><text:a xlink:type="simple" xlink:href="https://www.journaldunet.com/ebusiness/marques-sites/1516971-reguler-les-metavers-un-enjeu-pour-notre-souverainete/" text:style-name="Internet_20_link" text:visited-style-name="Visited_20_Internet_20_Link">Réguler les métavers : un enjeu pour notre souveraineté</text:a> (%17/%11/%2022/11%CET)</text:p>
        </text:list-item>
        <text:list-item>
          <text:p text:style-name="List_20_1_Content"><text:a xlink:type="simple" xlink:href="https://www.journaldunet.com/ebusiness/marques-sites/1516685-comment-les-marques-protegent-leur-propriete-intellectuelle-face-a-l-essor-des-nft/" text:style-name="Internet_20_link" text:visited-style-name="Visited_20_Internet_20_Link">Comment les marques protègent leur propriété intellectuelle face à l'essor des NFT</text:a> (%10/%11/%2022/18%CET)</text:p>
        </text:list-item>
        <text:list-item>
          <text:p text:style-name="List_20_1_Content"><text:a xlink:type="simple" xlink:href="https://www.journaldunet.com/ebusiness/marques-sites/1496877-quelle-technologie-va-revolutionner-la-television-de-demain/" text:style-name="Internet_20_link" text:visited-style-name="Visited_20_Internet_20_Link">Quelle technologie va révolutionner la télévision de demain ?</text:a> (%18/%01/%2021/10%CET)</text:p>
        </text:list-item>
        <text:list-item>
          <text:p text:style-name="List_20_1_Content"><text:a xlink:type="simple" xlink:href="https://www.journaldunet.com/media/1489717-ou-consulter-les-resultats-du-2e-tour-des-municipales-dimanche-28-juin/" text:style-name="Internet_20_link" text:visited-style-name="Visited_20_Internet_20_Link">Où consulter les résultats du 2e tour des municipales dimanche 28 juin ?</text:a> (%26/%06/%2020/12%CEST)</text:p>
        </text:list-item>
        <text:list-item>
          <text:p text:style-name="List_20_1_Content"><text:a xlink:type="simple" xlink:href="https://www.journaldunet.com/ebusiness/marques-sites/1445864-comment-echapper-au-doxing/" text:style-name="Internet_20_link" text:visited-style-name="Visited_20_Internet_20_Link">Comment échapper au doxing</text:a> (%23/%09/%2019/11%CEST)</text:p>
        </text:list-item>
        <text:list-item>
          <text:p text:style-name="List_20_1_Content"><text:a xlink:type="simple" xlink:href="https://www.journaldunet.com/ebusiness/marques-sites/1443745-3-tendances-des-telecommunications-wholesale-a-suivre-de-pres/" text:style-name="Internet_20_link" text:visited-style-name="Visited_20_Internet_20_Link">3 tendances des télécommunications wholesale à suivre de près</text:a> (%05/%09/%2019/11%CEST)</text:p>
        </text:list-item>
        <text:list-item>
          <text:p text:style-name="List_20_1_Content"><text:a xlink:type="simple" xlink:href="https://www.journaldunet.com/ebusiness/marques-sites/1421656-apple-diversifie-ses-produits-pour-maintenir-son-chiffre-d-affaires-selon-statista/" text:style-name="Internet_20_link" text:visited-style-name="Visited_20_Internet_20_Link">Apple diversifie ses produits pour maintenir son chiffre d'affaires</text:a> (%19/%02/%2019/12%CET)</text:p>
        </text:list-item>
        <text:list-item>
          <text:p text:style-name="List_20_1_Content"><text:a xlink:type="simple" xlink:href="https://www.journaldunet.com/ebusiness/marques-sites/1420825-profil-mediametrie-les-sites-favoris-des-amateurs-de-cuisine-selon-mediametrie/" text:style-name="Internet_20_link" text:visited-style-name="Visited_20_Internet_20_Link">Profil Médiamétrie : les sites favoris des amateurs de cuisine</text:a> (%31/%01/%2019/15%CET)</text:p>
        </text:list-item>
        <text:list-item>
          <text:p text:style-name="List_20_1_Content"><text:a xlink:type="simple" xlink:href="https://www.journaldunet.com/ebusiness/marques-sites/1210407-l-aacc-met-en-avant-le-pouvoir-des-marques-le-10-juillet-prochain/" text:style-name="Internet_20_link" text:visited-style-name="Visited_20_Internet_20_Link">L'AACC met en avant le pouvoir des marques le 10 juillet prochain</text:a> (%02/%07/%2018/16%CEST)</text:p>
        </text:list-item>
        <text:list-item>
          <text:p text:style-name="List_20_1_Content"><text:a xlink:type="simple" xlink:href="https://www.journaldunet.com/ebusiness/marques-sites/1210120-instagram-les-hashtags-les-plus-populaires-en-2018/" text:style-name="Internet_20_link" text:visited-style-name="Visited_20_Internet_20_Link">Instagram: les hashtags les plus populaires en 2018</text:a> (%20/%06/%2018/09%CEST)</text:p>
        </text:list-item>
        <text:list-item>
          <text:p text:style-name="List_20_1_Content"><text:a xlink:type="simple" xlink:href="https://www.journaldunet.com/media/1207507-le-mobile-au-service-des-points-de-vente/" text:style-name="Internet_20_link" text:visited-style-name="Visited_20_Internet_20_Link">Comment les retailers optimisent leur trafic en point de ventes</text:a> (%05/%03/%2018/13%CET)</text:p>
        </text:list-item>
        <text:list-item>
          <text:p text:style-name="List_20_1_Content"><text:a xlink:type="simple" xlink:href="https://www.journaldunet.com/media/1206683-olivier-sebag-media/" text:style-name="Internet_20_link" text:visited-style-name="Visited_20_Internet_20_Link">"Agences et annonceurs ont une coresponsabilité en matière de data"</text:a> (%24/%01/%2018/11%CET)</text:p>
        </text:list-item>
        <text:list-item>
          <text:p text:style-name="List_20_1_Content"><text:a xlink:type="simple" xlink:href="https://www.journaldunet.com/ebusiness/marques-sites/1197273-voyages-sncf-agilite-et-nouvelles-idees/" text:style-name="Internet_20_link" text:visited-style-name="Visited_20_Internet_20_Link">Voyages-SNCF : agilité et nouvelles idées</text:a> (%21/%09/%2017/16%CEST)</text:p>
        </text:list-item>
        <text:list-item>
          <text:p text:style-name="List_20_1_Content"><text:a xlink:type="simple" xlink:href="https://www.journaldunet.com/ebusiness/marques-sites/1197216-le-dpo-le-sherif-des-donnees-personnelles/" text:style-name="Internet_20_link" text:visited-style-name="Visited_20_Internet_20_Link">Portrait : qui sont les DPO, ces shérifs des données personnelles</text:a> (%15/%09/%2017/14%CEST)</text:p>
        </text:list-item>
        <text:list-item>
          <text:p text:style-name="List_20_1_Content"><text:a xlink:type="simple" xlink:href="https://www.journaldunet.com/ebusiness/marques-sites/1196895-le-messaging-une-nouvelle-ere-pour-la-relation-client/" text:style-name="Internet_20_link" text:visited-style-name="Visited_20_Internet_20_Link">Le messaging, une nouvelle ère pour la relation client</text:a> (%31/%08/%2017/10%CEST)</text:p>
        </text:list-item>
        <text:list-item>
          <text:p text:style-name="List_20_1_Content"><text:a xlink:type="simple" xlink:href="https://www.journaldunet.com/ebusiness/marques-sites/1193059-vous-avez-jusqu-au-21-avril-pour-candidater-aux-lovie-awards/" text:style-name="Internet_20_link" text:visited-style-name="Visited_20_Internet_20_Link">Vous avez jusqu'au 28 juillet pour candidater aux Lovie Awards</text:a> (%24/%07/%2017/15%CEST)</text:p>
        </text:list-item>
        <text:list-item>
          <text:p text:style-name="List_20_1_Content"><text:a xlink:type="simple" xlink:href="https://www.journaldunet.com/ebusiness/marques-sites/1194880-teo-julien-seneor-sephora/" text:style-name="Internet_20_link" text:visited-style-name="Visited_20_Internet_20_Link">"Nous avons touché un Snapchatteur français sur deux avec nos filtres"</text:a> (%30/%05/%2017/18%CEST)</text:p>
        </text:list-item>
        <text:list-item>
          <text:p text:style-name="List_20_1_Content"><text:a xlink:type="simple" xlink:href="https://www.journaldunet.com/ebusiness/marques-sites/1194529-medias-traditionnels-ou-sociaux-comment-choisir-pour-une-marque-selon-statista/" text:style-name="Internet_20_link" text:visited-style-name="Visited_20_Internet_20_Link">Médias traditionnels ou sociaux : les marques ont leurs préférences</text:a> (%24/%05/%2017/16%CEST)</text:p>
        </text:list-item>
        <text:list-item>
          <text:p text:style-name="List_20_1_Content"><text:a xlink:type="simple" xlink:href="https://www.journaldunet.com/ebusiness/marques-sites/1193907-geraldine-de-la-flechere-nespresso-france/" text:style-name="Internet_20_link" text:visited-style-name="Visited_20_Internet_20_Link">"La marque doit faire confiance à l'éditeur qui conçoit ses native ads"</text:a> (%25/%04/%2017/15%CEST)</text:p>
        </text:list-item>
        <text:list-item>
          <text:p text:style-name="List_20_1_Content"><text:a xlink:type="simple" xlink:href="https://www.journaldunet.com/ebusiness/marques-sites/1193870-marques-comment-faire-travailler-les-influenceurs-pour-vous/" text:style-name="Internet_20_link" text:visited-style-name="Visited_20_Internet_20_Link">Marques, comment faire travailler les influenceurs pour vous</text:a> (%18/%04/%2017/16%CEST)</text:p>
        </text:list-item>
        <text:list-item>
          <text:p text:style-name="List_20_1_Content"><text:a xlink:type="simple" xlink:href="https://www.journaldunet.com/ebusiness/marques-sites/1193738-brand-publishing-les-agences-s-attaquent-au-pre-carre-des-editeurs/" text:style-name="Internet_20_link" text:visited-style-name="Visited_20_Internet_20_Link">Brand publishing : les agences s'attaquent au pré carré des éditeurs</text:a> (%11/%04/%2017/14%CEST)</text:p>
        </text:list-item>
        <text:list-item>
          <text:p text:style-name="List_20_1_Content"><text:a xlink:type="simple" xlink:href="https://www.journaldunet.com/ebusiness/marques-sites/1193413-comment-decrypter-les-fake-news/" text:style-name="Internet_20_link" text:visited-style-name="Visited_20_Internet_20_Link">Comment décrypter les fake news ?</text:a> (%02/%04/%2017/20%CEST)</text:p>
        </text:list-item>
        <text:list-item>
          <text:p text:style-name="List_20_1_Content"><text:a xlink:type="simple" xlink:href="https://www.journaldunet.com/ebusiness/marques-sites/1192957-les-donnees-d-usage-tv-sont-personnelles-selon-la-federal-trade-commission/" text:style-name="Internet_20_link" text:visited-style-name="Visited_20_Internet_20_Link">Les données d’usage TV sont personnelles selon la Federal Trade Commission</text:a> (%02/%03/%2017/10%CET)</text:p>
        </text:list-item>
        <text:list-item>
          <text:p text:style-name="List_20_1_Content"><text:a xlink:type="simple" xlink:href="https://www.journaldunet.com/ebusiness/marques-sites/1192402-les-relations-presse-a-l-heure-du-digital-les-bons-reflexes-a-adopter/" text:style-name="Internet_20_link" text:visited-style-name="Visited_20_Internet_20_Link">Les Relations Presse à l’heure du digital les bons réflexes à adopter</text:a> (%28/%02/%2017/15%CET)</text:p>
        </text:list-item>
        <text:list-item>
          <text:p text:style-name="List_20_1_Content"><text:a xlink:type="simple" xlink:href="https://www.journaldunet.com/ebusiness/marques-sites/1192393-un-amenagement-de-la-chronologie-des-medias-en-perspective/" text:style-name="Internet_20_link" text:visited-style-name="Visited_20_Internet_20_Link">Un aménagement de la chronologie des médias en perspective</text:a> (%23/%02/%2017/16%CET)</text:p>
        </text:list-item>
        <text:list-item>
          <text:p text:style-name="List_20_1_Content"><text:a xlink:type="simple" xlink:href="https://www.journaldunet.com/ebusiness/marques-sites/1191405-commentaires-en-ligne-les-4-grands-enseignements-d-une-etude-us-recente/" text:style-name="Internet_20_link" text:visited-style-name="Visited_20_Internet_20_Link">Commentaires en ligne : les 4 grands enseignements d’une étude US récente</text:a> (%04/%02/%2017/15%CET)</text:p>
        </text:list-item>
        <text:list-item>
          <text:p text:style-name="List_20_1_Content"><text:a xlink:type="simple" xlink:href="https://www.journaldunet.com/ebusiness/marques-sites/1191409-les-partenariats-marques-et-influenceurs-passes-au-crible/" text:style-name="Internet_20_link" text:visited-style-name="Visited_20_Internet_20_Link">Les partenariats marques et influenceurs passés au crible</text:a> (%03/%02/%2017/16%CET)</text:p>
        </text:list-item>
        <text:list-item>
          <text:p text:style-name="List_20_1_Content"><text:a xlink:type="simple" xlink:href="https://www.journaldunet.com/ebusiness/marques-sites/1190987-quel-avenir-pour-le-hashtag-en-tant-que-marque/" text:style-name="Internet_20_link" text:visited-style-name="Visited_20_Internet_20_Link">Quel avenir pour le hashtag en tant que marque?</text:a> (%26/%01/%2017/14%CET)</text:p>
        </text:list-item>
        <text:list-item>
          <text:p text:style-name="List_20_1_Content"><text:a xlink:type="simple" xlink:href="https://www.journaldunet.com/ebusiness/marques-sites/1190111-et-si-les-services-etaient-le-nouveau-moteur-de-la-croissance/" text:style-name="Internet_20_link" text:visited-style-name="Visited_20_Internet_20_Link">Et si les services étaient le nouveau moteur de la croissance ?</text:a> (%09/%01/%2017/14%CET)</text:p>
        </text:list-item>
        <text:list-item>
          <text:p text:style-name="List_20_1_Content"><text:a xlink:type="simple" xlink:href="https://www.journaldunet.com/ebusiness/marques-sites/1189691-vous-avez-jusqu-au-16-decembre-pour-candidater-aux-webby-awards/" text:style-name="Internet_20_link" text:visited-style-name="Visited_20_Internet_20_Link">Vous avez jusqu'au 16 décembre pour candidater aux Webby Awards</text:a> (%14/%12/%2016/15%CET)</text:p>
        </text:list-item>
        <text:list-item>
          <text:p text:style-name="List_20_1_Content"><text:a xlink:type="simple" xlink:href="https://www.journaldunet.com/ebusiness/marques-sites/1190876-le-site-fluctuat-net-etait-une-oeuvre-collective/" text:style-name="Internet_20_link" text:visited-style-name="Visited_20_Internet_20_Link">Le site fluctuat.net était une oeuvre collective</text:a> (%12/%12/%2016/17%CET)</text:p>
        </text:list-item>
        <text:list-item>
          <text:p text:style-name="List_20_1_Content"><text:a xlink:type="simple" xlink:href="https://www.journaldunet.com/ebusiness/marques-sites/1189638-sait-on-faire-des-videos/" text:style-name="Internet_20_link" text:visited-style-name="Visited_20_Internet_20_Link">Sait-on faire des vidéos?</text:a> (%30/%11/%2016/13%CET)</text:p>
        </text:list-item>
        <text:list-item>
          <text:p text:style-name="List_20_1_Content"><text:a xlink:type="simple" xlink:href="https://www.journaldunet.com/ebusiness/marques-sites/1188504-buzz-l-extension-aux-encheres/" text:style-name="Internet_20_link" text:visited-style-name="Visited_20_Internet_20_Link">.BUZZ : l’extension aux enchères</text:a> (%18/%11/%2016/10%CET)</text:p>
        </text:list-item>
        <text:list-item>
          <text:p text:style-name="List_20_1_Content"><text:a xlink:type="simple" xlink:href="https://www.journaldunet.com/ebusiness/marques-sites/1187625-les-nouveaux-ndd-tout-le-monde-s-en-fout/" text:style-name="Internet_20_link" text:visited-style-name="Visited_20_Internet_20_Link">Les nouveaux NDD : “tout le monde s’en fout”?</text:a> (%07/%11/%2016/13%CET)</text:p>
        </text:list-item>
        <text:list-item>
          <text:p text:style-name="List_20_1_Content"><text:a xlink:type="simple" xlink:href="https://www.journaldunet.com/ebusiness/marques-sites/1187519-participez-au-mma-forum-le-1er-decembre/" text:style-name="Internet_20_link" text:visited-style-name="Visited_20_Internet_20_Link">Participez au MMA Forum le 1er décembre</text:a> (%04/%11/%2016/17%CET)</text:p>
        </text:list-item>
        <text:list-item>
          <text:p text:style-name="List_20_1_Content"><text:a xlink:type="simple" xlink:href="https://www.journaldunet.com/ebusiness/marques-sites/1187518-3-pratiques-de-l-influence-marketing-qui-fonctionnent-vraiment/" text:style-name="Internet_20_link" text:visited-style-name="Visited_20_Internet_20_Link">3 pratiques de l'influence marketing qui fonctionnent vraiment</text:a> (%02/%11/%2016/16%CET)</text:p>
        </text:list-item>
        <text:list-item>
          <text:p text:style-name="List_20_1_Content"><text:a xlink:type="simple" xlink:href="https://www.journaldunet.com/ebusiness/marques-sites/1187291-a-quoi-ressemblera-votre-journal-interne-en-2017/" text:style-name="Internet_20_link" text:visited-style-name="Visited_20_Internet_20_Link">A quoi ressemblera votre journal interne en 2017 ?</text:a> (%27/%10/%2016/10%CEST)</text:p>
        </text:list-item>
        <text:list-item>
          <text:p text:style-name="List_20_1_Content"><text:a xlink:type="simple" xlink:href="https://www.journaldunet.com/ebusiness/marques-sites/1187209-et-si-le-hashtag-etait-une-marque/" text:style-name="Internet_20_link" text:visited-style-name="Visited_20_Internet_20_Link">Et si le hashtag était une marque ?</text:a> (%21/%10/%2016/17%CEST)</text:p>
        </text:list-item>
        <text:list-item>
          <text:p text:style-name="List_20_1_Content"><text:a xlink:type="simple" xlink:href="https://www.journaldunet.com/ebusiness/marques-sites/1186535-avec-les-medias-sociaux-les-employes-jouent-un-role-cle-pour-amplifier-la-communication-de-l-entreprise/" text:style-name="Internet_20_link" text:visited-style-name="Visited_20_Internet_20_Link">Avec les médias sociaux, les employés jouent un rôle clé pour amplifier la communication de l’entreprise.</text:a> (%11/%10/%2016/14%CEST)</text:p>
        </text:list-item>
        <text:list-item>
          <text:p text:style-name="List_20_1_Content"><text:a xlink:type="simple" xlink:href="https://www.journaldunet.com/ebusiness/marques-sites/1186288-digitalisation-de-l-art-de-la-realite-virtuelle-au-reel/" text:style-name="Internet_20_link" text:visited-style-name="Visited_20_Internet_20_Link">Digitalisation de l’art : de la réalité virtuelle au réel</text:a> (%06/%10/%2016/14%CEST)</text:p>
        </text:list-item>
        <text:list-item>
          <text:p text:style-name="List_20_1_Content"><text:a xlink:type="simple" xlink:href="https://www.journaldunet.com/ebusiness/marques-sites/1185193-storytelling-l-art-et-la-maniere-de-raconter-votre-histoire/" text:style-name="Internet_20_link" text:visited-style-name="Visited_20_Internet_20_Link">Storytelling, l’art et la manière de raconter votre histoire.</text:a> (%22/%09/%2016/09%CEST)</text:p>
        </text:list-item>
        <text:list-item>
          <text:p text:style-name="List_20_1_Content"><text:a xlink:type="simple" xlink:href="https://www.journaldunet.com/ebusiness/marques-sites/1184194-comment-mettre-en-place-une-strategie-de-veille-digitale-roiste-dans-votre-entreprise/" text:style-name="Internet_20_link" text:visited-style-name="Visited_20_Internet_20_Link">Comment mettre en place une stratégie de veille digitale ROiste dans votre entreprise ?</text:a> (%06/%09/%2016/17%CEST)</text:p>
        </text:list-item>
        <text:list-item>
          <text:p text:style-name="List_20_1_Content"><text:a xlink:type="simple" xlink:href="https://www.journaldunet.com/ebusiness/marques-sites/1184070-qu-est-ce-qu-une-bonne-strategie-de-relations-presse-digitales/" text:style-name="Internet_20_link" text:visited-style-name="Visited_20_Internet_20_Link">Qu’est-ce qu’une bonne stratégie de relations presse digitales ?</text:a> (%31/%08/%2016/19%CEST)</text:p>
        </text:list-item>
        <text:list-item>
          <text:p text:style-name="List_20_1_Content"><text:a xlink:type="simple" xlink:href="https://www.journaldunet.com/ebusiness/marques-sites/1182740-instagram-comment-cristiano-ronaldo-a-communique-pendant-l-euro-2016/" text:style-name="Internet_20_link" text:visited-style-name="Visited_20_Internet_20_Link">Instagram : comment Cristiano Ronaldo a communiqué pendant l’Euro 2016</text:a> (%02/%08/%2016/17%CEST)</text:p>
        </text:list-item>
        <text:list-item>
          <text:p text:style-name="List_20_1_Content_Last"><text:a xlink:type="simple" xlink:href="https://www.journaldunet.com/ebusiness/marques-sites/1182471-comment-innover-dans-le-monde-des-extensions-internet/" text:style-name="Internet_20_link" text:visited-style-name="Visited_20_Internet_20_Link">Comment innover dans le monde des extensions Internet</text:a> (%20/%07/%2016/22%CEST)</text:p>
        </text:list-item>
      </text:list>
      <text:list text:style-name="List_20_1" text:continue-numbering="false">
        <text:list-item>
          <text:p text:style-name="List_20_1_Content_First"><text:a xlink:type="simple" xlink:href="https://www.journaldunet.com/management/direction-generale/1553493-l-electrique-evolue-trop-vite-la-lld-devient-la-strategie-naturelle-des-flottes/" text:style-name="Internet_20_link" text:visited-style-name="Visited_20_Internet_20_Link">L'électrique évolue trop vite : la LLD devient la stratégie naturelle des flottes</text:a> (%10/%08/%2026/14%CEST)</text:p>
        </text:list-item>
        <text:list-item>
          <text:p text:style-name="List_20_1_Content"><text:a xlink:type="simple" xlink:href="https://www.journaldunet.com/management/commercial/1553497-l-ordinateur-du-simple-outil-au-levier-strategique/" text:style-name="Internet_20_link" text:visited-style-name="Visited_20_Internet_20_Link">L'ordinateur, du simple outil au levier stratégique</text:a> (%10/%08/%2026/14%CEST)</text:p>
        </text:list-item>
        <text:list-item>
          <text:p text:style-name="List_20_1_Content"><text:a xlink:type="simple" xlink:href="https://www.journaldunet.com/management/direction-generale/1553503-l-ia-qui-croyait-pirater-un-jeu-video/" text:style-name="Internet_20_link" text:visited-style-name="Visited_20_Internet_20_Link">L'IA qui croyait pirater un jeu vidéo</text:a> (%10/%08/%2026/14%CEST)</text:p>
        </text:list-item>
        <text:list-item>
          <text:p text:style-name="List_20_1_Content"><text:a xlink:type="simple" xlink:href="https://www.journaldunet.com/management/efficacite-personnelle/1553511-quand-le-corps-du-dirigeant-l-empeche-de-voir-l-incendie/" text:style-name="Internet_20_link" text:visited-style-name="Visited_20_Internet_20_Link">Quand le corps du dirigeant l'empêche de voir l'incendie</text:a> (%10/%08/%2026/14%CEST)</text:p>
        </text:list-item>
        <text:list-item>
          <text:p text:style-name="List_20_1_Content"><text:a xlink:type="simple" xlink:href="https://www.journaldunet.com/management/emploi-cadres/1553565-reussir-aux-etats-unis-sans-renoncer-a-son-identite-francaise/" text:style-name="Internet_20_link" text:visited-style-name="Visited_20_Internet_20_Link">Réussir aux Etats-Unis sans renoncer à son identité française</text:a> (%10/%08/%2026/14%CEST)</text:p>
        </text:list-item>
        <text:list-item>
          <text:p text:style-name="List_20_1_Content"><text:a xlink:type="simple" xlink:href="https://www.journaldunet.com/management/direction-generale/1553451-une-generation-n-est-pas-une-tranche-d-age-c-est-une-vision-du-monde/" text:style-name="Internet_20_link" text:visited-style-name="Visited_20_Internet_20_Link">Une génération n'est pas une tranche d'âge, c'est une vision du monde</text:a> (%07/%08/%2026/09%CEST)</text:p>
        </text:list-item>
        <text:list-item>
          <text:p text:style-name="List_20_1_Content"><text:a xlink:type="simple" xlink:href="https://www.journaldunet.com/management/commercial/1553471-independants-le-cout-invisible-d-un-appel-manque/" text:style-name="Internet_20_link" text:visited-style-name="Visited_20_Internet_20_Link">Indépendants : le coût invisible d'un appel manqué</text:a> (%07/%08/%2026/09%CEST)</text:p>
        </text:list-item>
        <text:list-item>
          <text:p text:style-name="List_20_1_Content"><text:a xlink:type="simple" xlink:href="https://www.journaldunet.com/management/emploi-cadres/1553387-pourquoi-les-meilleurs-leaders-commencent-par-se-mettre-au-service-de-leur-equipe/" text:style-name="Internet_20_link" text:visited-style-name="Visited_20_Internet_20_Link">Pourquoi les meilleurs leaders commencent par se mettre au service de leur équipe</text:a> (%05/%08/%2026/09%CEST)</text:p>
        </text:list-item>
        <text:list-item>
          <text:p text:style-name="List_20_1_Content"><text:a xlink:type="simple" xlink:href="https://www.journaldunet.com/management/emploi-cadres/1553367-la-reussite-a-un-prix-que-l-entreprise-prefere-ignorer/" text:style-name="Internet_20_link" text:visited-style-name="Visited_20_Internet_20_Link">La réussite à un prix que l'entreprise préfère ignorer</text:a> (%04/%08/%2026/11%CEST)</text:p>
        </text:list-item>
        <text:list-item>
          <text:p text:style-name="List_20_1_Content"><text:a xlink:type="simple" xlink:href="https://www.journaldunet.com/management/emploi-cadres/1552865-vous-quittez-votre-entreprise-votre-ancien-employeur-pourrait-encore-vous-reclamer-des-milliers-d-euros-pour-votre-voiture-de-fonction-restituer-son-vehicule-de-fonction-au-moment-de-quitter-l-entreprise-ne-suffit-pas-tou" text:style-name="Internet_20_link" text:visited-style-name="Visited_20_Internet_20_Link">Vous quittez votre entreprise ? Votre ancien employeur pourrait encore vous réclamer des milliers d'euros</text:a> (%03/%08/%2026/09%CEST)</text:p>
        </text:list-item>
        <text:list-item>
          <text:p text:style-name="List_20_1_Content"><text:a xlink:type="simple" xlink:href="https://www.journaldunet.com/management/direction-generale/1553323-votre-controle-qualite-en-chine-ne-certifie-pas-votre-production-il-certifie-l-instant-ou-vous-regardiez/" text:style-name="Internet_20_link" text:visited-style-name="Visited_20_Internet_20_Link">Votre contrôle qualité en Chine ne certifie pas votre production, il certifie l'instant où vous regardiez</text:a> (%03/%08/%2026/09%CEST)</text:p>
        </text:list-item>
        <text:list-item>
          <text:p text:style-name="List_20_1_Content"><text:a xlink:type="simple" xlink:href="https://www.journaldunet.com/management/direction-generale/1553261-osint-et-intelligence-economique-la-recherche-d-information-change-de-nature-les-organisations-doivent-changer-de-methode/" text:style-name="Internet_20_link" text:visited-style-name="Visited_20_Internet_20_Link">OSINT et intelligence économique : la recherche d'information change de nature, les organisations doivent changer de méthode</text:a> (%31/%07/%2026/11%CEST)</text:p>
        </text:list-item>
        <text:list-item>
          <text:p text:style-name="List_20_1_Content"><text:a xlink:type="simple" xlink:href="https://www.journaldunet.com/management/commercial/1553247-electrification-des-flottes-les-decisions-qui-feront-la-difference-entre-transition-reussie-et-transition-subie/" text:style-name="Internet_20_link" text:visited-style-name="Visited_20_Internet_20_Link">Électrification des flottes : les décisions qui feront la différence entre transition réussie… et transition subie</text:a> (%31/%07/%2026/11%CEST)</text:p>
        </text:list-item>
        <text:list-item>
          <text:p text:style-name="List_20_1_Content"><text:a xlink:type="simple" xlink:href="https://www.journaldunet.com/management/direction-generale/1553177-pourquoi-la-securite-des-dirigeants-reste-le-principal-angle-mort-des-pme/" text:style-name="Internet_20_link" text:visited-style-name="Visited_20_Internet_20_Link">Pourquoi la sécurité des dirigeants reste le principal angle mort des PME</text:a> (%31/%07/%2026/11%CEST)</text:p>
        </text:list-item>
        <text:list-item>
          <text:p text:style-name="List_20_1_Content"><text:a xlink:type="simple" xlink:href="https://www.journaldunet.com/management/direction-generale/1553087-notre-maison-brule-et-nous-regardons-ailleurs-l-insecurite-climatique-au-quotidien-que-faire/" text:style-name="Internet_20_link" text:visited-style-name="Visited_20_Internet_20_Link">"Notre maison BRÛLE et nous regardons ailleurs" : l'INSÉCURITÉ climatique au quotidien, que FAIRE ? ?</text:a> (%28/%07/%2026/10%CEST)</text:p>
        </text:list-item>
        <text:list-item>
          <text:p text:style-name="List_20_1_Content"><text:a xlink:type="simple" xlink:href="https://www.journaldunet.com/management/emploi-cadres/1553149-comportement-toxique-au-travail-pourquoi-il-epuise-plus-qu-une-guerre/" text:style-name="Internet_20_link" text:visited-style-name="Visited_20_Internet_20_Link">Comportement toxique au travail : pourquoi il épuise plus qu'une guerre</text:a> (%28/%07/%2026/10%CEST)</text:p>
        </text:list-item>
        <text:list-item>
          <text:p text:style-name="List_20_1_Content"><text:a xlink:type="simple" xlink:href="https://www.journaldunet.com/management/emploi-cadres/1553121-arret-maladie-votre-employeur-peut-vous-proposer-une-rupture-conventionnelle-et-ce-n-est-pas-forcement-discriminatoire/" text:style-name="Internet_20_link" text:visited-style-name="Visited_20_Internet_20_Link">Arrêt maladie : votre employeur peut vous proposer une rupture conventionnelle, et ce n'est pas forcément discriminatoire</text:a> (%28/%07/%2026/10%CEST)</text:p>
        </text:list-item>
        <text:list-item>
          <text:p text:style-name="List_20_1_Content"><text:a xlink:type="simple" xlink:href="https://www.journaldunet.com/management/direction-generale/1553031-les-entreprises-investissent-dans-les-donnees-pourquoi-investissent-elles-si-peu-dans-la-preuve/" text:style-name="Internet_20_link" text:visited-style-name="Visited_20_Internet_20_Link">Les entreprises investissent dans les données. Pourquoi investissent-elles si peu dans la preuve ?</text:a> (%26/%07/%2026/12%CEST)</text:p>
        </text:list-item>
        <text:list-item>
          <text:p text:style-name="List_20_1_Content"><text:a xlink:type="simple" xlink:href="https://www.journaldunet.com/management/efficacite-personnelle/1553067-enfin-linkedin-ne-recompense-plus-ceux-qui-publient-mais-ceux-qui-pensent/" text:style-name="Internet_20_link" text:visited-style-name="Visited_20_Internet_20_Link">Enfin LinkedIn ne récompense plus ceux qui publient, mais ceux qui pensent !</text:a> (%25/%07/%2026/15%CEST)</text:p>
        </text:list-item>
        <text:list-item>
          <text:p text:style-name="List_20_1_Content"><text:a xlink:type="simple" xlink:href="https://www.journaldunet.com/management/vie-personnelle/1553017-rv1-meilleur-lieu-vacances/" text:style-name="Internet_20_link" text:visited-style-name="Visited_20_Internet_20_Link">Ni plage, ni montagne, c'est le meilleur endroit pour passer des vacances selon la science</text:a> (%25/%07/%2026/06%CEST)</text:p>
        </text:list-item>
        <text:list-item>
          <text:p text:style-name="List_20_1_Content"><text:a xlink:type="simple" xlink:href="https://www.journaldunet.com/management/direction-generale/1553051-import-chine-trois-semaines-a-debloquer-un-conteneur-en-porte-a-porte-et-le-probleme-n-etait-ni-la-douane-ni-la-marchandise/" text:style-name="Internet_20_link" text:visited-style-name="Visited_20_Internet_20_Link">Import Chine : trois semaines à débloquer un conteneur en porte à porte, et le problème n'était ni la douane ni la marchandise</text:a> (%24/%07/%2026/16%CEST)</text:p>
        </text:list-item>
        <text:list-item>
          <text:p text:style-name="List_20_1_Content"><text:a xlink:type="simple" xlink:href="https://www.journaldunet.com/management/emploi-cadres/1553069-metoo-black-lives-matter-la-difference-entre-les-organisations-qui-ont-change-et-celles-qui-ont-communique/" text:style-name="Internet_20_link" text:visited-style-name="Visited_20_Internet_20_Link">MeToo, Black Lives Matter : la différence entre les organisations qui ont changé et celles qui ont communiqué</text:a> (%24/%07/%2026/16%CEST)</text:p>
        </text:list-item>
        <text:list-item>
          <text:p text:style-name="List_20_1_Content"><text:a xlink:type="simple" xlink:href="https://www.journaldunet.com/management/emploi-cadres/1553071-rupture-conventionnelle-cette-erreur-de-calcul-peut-vous-faire-perdre-plusieurs-milliers-d-euros/" text:style-name="Internet_20_link" text:visited-style-name="Visited_20_Internet_20_Link">Rupture conventionnelle : cette erreur de calcul peut vous faire perdre plusieurs milliers d'euros</text:a> (%24/%07/%2026/16%CEST)</text:p>
        </text:list-item>
        <text:list-item>
          <text:p text:style-name="List_20_1_Content"><text:a xlink:type="simple" xlink:href="https://www.journaldunet.com/management/emploi-cadres/1552875-la-revolution-de-l-attention-quand-les-createurs-de-contenus-deviennent-les-premiers-concurrents-de-coca-cola-et-nutella/" text:style-name="Internet_20_link" text:visited-style-name="Visited_20_Internet_20_Link">La révolution de l'attention : quand les créateurs de contenus deviennent les premiers concurrents de Coca-Cola et Nutella</text:a> (%23/%07/%2026/11%CEST)</text:p>
        </text:list-item>
        <text:list-item>
          <text:p text:style-name="List_20_1_Content"><text:a xlink:type="simple" xlink:href="https://www.journaldunet.com/management/emploi-cadres/1552915-72-des-micro-entrepreneurs-ne-passent-pas-le-cap-des-cinq-ans-et-si-le-probleme-n-etait-pas-la-creation/" text:style-name="Internet_20_link" text:visited-style-name="Visited_20_Internet_20_Link">72% des micro-entrepreneurs ne passent pas le cap des cinq ans : et si le problème n'était pas la création ?</text:a> (%23/%07/%2026/11%CEST)</text:p>
        </text:list-item>
        <text:list-item>
          <text:p text:style-name="List_20_1_Content"><text:a xlink:type="simple" xlink:href="https://www.journaldunet.com/management/direction-generale/1552981-pourquoi-attendre-son-bilan-pour-piloter-son-entreprise-est-devenu-une-erreur/" text:style-name="Internet_20_link" text:visited-style-name="Visited_20_Internet_20_Link">Pourquoi attendre son bilan pour piloter son entreprise est devenu une erreur</text:a> (%23/%07/%2026/11%CEST)</text:p>
        </text:list-item>
        <text:list-item>
          <text:p text:style-name="List_20_1_Content"><text:a xlink:type="simple" xlink:href="https://www.journaldunet.com/management/commercial/1552983-contrats-entre-professionnels-la-preuve-est-devenue-le-veritable-nerf-de-la-guerre/" text:style-name="Internet_20_link" text:visited-style-name="Visited_20_Internet_20_Link">Contrats entre professionnels : la preuve est devenue le véritable nerf de la guerre</text:a> (%23/%07/%2026/11%CEST)</text:p>
        </text:list-item>
        <text:list-item>
          <text:p text:style-name="List_20_1_Content"><text:a xlink:type="simple" xlink:href="https://www.journaldunet.com/management/direction-generale/1552989-le-compte-courant-d-associe-fonctionnement-remuneration-et-fiscalite/" text:style-name="Internet_20_link" text:visited-style-name="Visited_20_Internet_20_Link">Le compte courant d'associé : fonctionnement, rémunération et fiscalité</text:a> (%23/%07/%2026/11%CEST)</text:p>
        </text:list-item>
        <text:list-item>
          <text:p text:style-name="List_20_1_Content"><text:a xlink:type="simple" xlink:href="https://www.journaldunet.com/management/direction-generale/1552991-sci-familiale-ir-ou-is-comment-faire-le-bon-choix/" text:style-name="Internet_20_link" text:visited-style-name="Visited_20_Internet_20_Link">SCI familiale : IR ou IS ? Comment faire le bon choix</text:a> (%23/%07/%2026/11%CEST)</text:p>
        </text:list-item>
        <text:list-item>
          <text:p text:style-name="List_20_1_Content"><text:a xlink:type="simple" xlink:href="https://www.journaldunet.com/management/direction-generale/1552997-le-mythe-de-l-apport-dans-la-lld-pourquoi-les-entreprises-doivent-revoir-leurs-reflexes-de-mobilite/" text:style-name="Internet_20_link" text:visited-style-name="Visited_20_Internet_20_Link">Le mythe de l'apport dans la LLD : pourquoi les entreprises doivent revoir leurs réflexes de mobilité</text:a> (%23/%07/%2026/11%CEST)</text:p>
        </text:list-item>
        <text:list-item>
          <text:p text:style-name="List_20_1_Content"><text:a xlink:type="simple" xlink:href="https://www.journaldunet.com/management/ressources-humaines/1552873-rv1-pari-adulte-handicape/" text:style-name="Internet_20_link" text:visited-style-name="Visited_20_Internet_20_Link">Il pariait avec l'argent d'adultes handicapés qu'il encadrait : acquitté au pénal, il est licencié pour faute grave</text:a> (%23/%07/%2026/06%CEST)</text:p>
        </text:list-item>
        <text:list-item>
          <text:p text:style-name="List_20_1_Content"><text:a xlink:type="simple" xlink:href="https://www.journaldunet.com/management/vie-personnelle/1552961-quelles-est-la-duree-ideale-des-vacances-ce-psychologue-du-travail-repond-a-une-question-que-tout-le-monde-se-pose/" text:style-name="Internet_20_link" text:visited-style-name="Visited_20_Internet_20_Link">"Quelle est la durée idéale des vacances ?" : Ce psychologue du travail répond à une question que tout le monde se pose</text:a> (%23/%07/%2026/06%CEST)</text:p>
        </text:list-item>
        <text:list-item>
          <text:p text:style-name="List_20_1_Content"><text:a xlink:type="simple" xlink:href="https://www.journaldunet.com/management/ressources-humaines/1552819-rv1-mails-professionnels-cassation/" text:style-name="Internet_20_link" text:visited-style-name="Visited_20_Internet_20_Link">Il veut accéder à ses mails pour contester son départ mais son entreprise l'en empêche : la Cour de cassation lui donne raison</text:a> (%21/%07/%2026/06%CEST)</text:p>
        </text:list-item>
        <text:list-item>
          <text:p text:style-name="List_20_1_Content"><text:a xlink:type="simple" xlink:href="https://www.journaldunet.com/management/ressources-humaines/1552767-rv1-rupture-conventionnelle-a-1-million/" text:style-name="Internet_20_link" text:visited-style-name="Visited_20_Internet_20_Link">Cette salariée a trouvé comment contraindre son employeur à lui verser 950 000 euros de rupture conventionnelle</text:a> (%21/%07/%2026/06%CEST)</text:p>
        </text:list-item>
        <text:list-item>
          <text:p text:style-name="List_20_1_Content"><text:a xlink:type="simple" xlink:href="https://www.journaldunet.com/management/emploi-cadres/1552827-pourquoi-le-freelance-devient-progressivement-un-solopreneur/" text:style-name="Internet_20_link" text:visited-style-name="Visited_20_Internet_20_Link">Pourquoi le freelance devient progressivement un solopreneur ?</text:a> (%20/%07/%2026/11%CEST)</text:p>
        </text:list-item>
        <text:list-item>
          <text:p text:style-name="List_20_1_Content"><text:a xlink:type="simple" xlink:href="https://www.journaldunet.com/management/direction-generale/1552773-en-chine-le-rapport-de-test-ne-prouve-pas-que-votre-produit-a-ete-teste/" text:style-name="Internet_20_link" text:visited-style-name="Visited_20_Internet_20_Link">En Chine, le rapport de test ne prouve pas que votre produit a été testé.</text:a> (%17/%07/%2026/17%CEST)</text:p>
        </text:list-item>
        <text:list-item>
          <text:p text:style-name="List_20_1_Content"><text:a xlink:type="simple" xlink:href="https://www.journaldunet.com/management/emploi-cadres/1552787-les-jeunes-sont-plus-lucides-sur-leur-carriere-sont-ils-pour-autant-mieux-armes-pour-s-engager/" text:style-name="Internet_20_link" text:visited-style-name="Visited_20_Internet_20_Link">Les jeunes sont plus lucides sur leur carrière. Sont-ils pour autant mieux armés pour s'engager ?</text:a> (%17/%07/%2026/17%CEST)</text:p>
        </text:list-item>
        <text:list-item>
          <text:p text:style-name="List_20_1_Content"><text:a xlink:type="simple" xlink:href="https://www.journaldunet.com/management/ressources-humaines/1552713-rv1-directeur-tout-de-france/" text:style-name="Internet_20_link" text:visited-style-name="Visited_20_Internet_20_Link">Accusé de regarder le Tour de France au bureau, ce salarié fait condamner son employeur</text:a> (%17/%07/%2026/06%CEST)</text:p>
        </text:list-item>
        <text:list-item>
          <text:p text:style-name="List_20_1_Content"><text:a xlink:type="simple" xlink:href="https://www.journaldunet.com/management/direction-generale/1552755-face-a-l-accumulation-des-menaces-les-entreprises-doivent-reapprendre-a-hierarchiser-les-risques/" text:style-name="Internet_20_link" text:visited-style-name="Visited_20_Internet_20_Link">Face à l'accumulation des menaces, les entreprises doivent réapprendre à hiérarchiser les risques</text:a> (%16/%07/%2026/14%CEST)</text:p>
        </text:list-item>
        <text:list-item>
          <text:p text:style-name="List_20_1_Content"><text:a xlink:type="simple" xlink:href="https://www.journaldunet.com/management/emploi-cadres/1552753-insecurite-climatique-le-missile-est-en-vol-et-personne-ne-commande-la-riposte/" text:style-name="Internet_20_link" text:visited-style-name="Visited_20_Internet_20_Link">Insécurité climatique : le missile est en vol, et personne ne commande la riposte</text:a> (%16/%07/%2026/14%CEST)</text:p>
        </text:list-item>
        <text:list-item>
          <text:p text:style-name="List_20_1_Content"><text:a xlink:type="simple" xlink:href="https://www.journaldunet.com/management/direction-generale/1552727-pourquoi-les-entreprises-sous-estiment-encore-l-osint/" text:style-name="Internet_20_link" text:visited-style-name="Visited_20_Internet_20_Link">Pourquoi les entreprises sous-estiment encore l'OSINT ?</text:a> (%16/%07/%2026/14%CEST)</text:p>
        </text:list-item>
        <text:list-item>
          <text:p text:style-name="List_20_1_Content"><text:a xlink:type="simple" xlink:href="https://www.journaldunet.com/management/direction-generale/1552725-ce-que-vos-concurrents-savent-deja-sur-votre-entreprise/" text:style-name="Internet_20_link" text:visited-style-name="Visited_20_Internet_20_Link">Ce que vos concurrents savent déjà sur votre entreprise</text:a> (%16/%07/%2026/14%CEST)</text:p>
        </text:list-item>
        <text:list-item>
          <text:p text:style-name="List_20_1_Content"><text:a xlink:type="simple" xlink:href="https://www.journaldunet.com/management/direction-generale/1552723-ce-que-le-delai-de-detection-d-une-fraude-revele-de-l-entrepris/" text:style-name="Internet_20_link" text:visited-style-name="Visited_20_Internet_20_Link">Ce que le délai de détection d'une fraude révèle de l'entreprise</text:a> (%16/%07/%2026/14%CEST)</text:p>
        </text:list-item>
        <text:list-item>
          <text:p text:style-name="List_20_1_Content"><text:a xlink:type="simple" xlink:href="https://www.journaldunet.com/management/direction-generale/1552707-la-dematerialisation-des-services-publics-a-cree-un-metier-que-personne-n-avait-anticipe/" text:style-name="Internet_20_link" text:visited-style-name="Visited_20_Internet_20_Link">La dématérialisation des services publics a créé un métier que personne n'avait anticipé</text:a> (%16/%07/%2026/14%CEST)</text:p>
        </text:list-item>
        <text:list-item>
          <text:p text:style-name="List_20_1_Content"><text:a xlink:type="simple" xlink:href="https://www.journaldunet.com/management/emploi-cadres/1552699-plaidoyer-pour-le-reel/" text:style-name="Internet_20_link" text:visited-style-name="Visited_20_Internet_20_Link">Plaidoyer pour le réel</text:a> (%16/%07/%2026/14%CEST)</text:p>
        </text:list-item>
        <text:list-item>
          <text:p text:style-name="List_20_1_Content"><text:a xlink:type="simple" xlink:href="https://www.journaldunet.com/management/emploi-cadres/1552695-saturation-cognitive-les-entreprises-savent-elles-encore-evaluer-leurs-talents/" text:style-name="Internet_20_link" text:visited-style-name="Visited_20_Internet_20_Link">Saturation cognitive : les entreprises savent-elles encore évaluer leurs talents ?</text:a> (%16/%07/%2026/14%CEST)</text:p>
        </text:list-item>
        <text:list-item>
          <text:p text:style-name="List_20_1_Content"><text:a xlink:type="simple" xlink:href="https://www.journaldunet.com/management/emploi-cadres/1552641-pourquoi-les-meilleurs-entrepreneurs-sont-ceux-qui-detestent-le-risque/" text:style-name="Internet_20_link" text:visited-style-name="Visited_20_Internet_20_Link">Pourquoi les meilleurs entrepreneurs sont ceux qui détestent le risque</text:a> (%15/%07/%2026/11%CEST)</text:p>
        </text:list-item>
        <text:list-item>
          <text:p text:style-name="List_20_1_Content"><text:a xlink:type="simple" xlink:href="https://www.journaldunet.com/management/commercial/1552623-terminaux-de-paiement-ce-nouveau-controle-fiscal-qui-peut-couter-7-500-euros-par-appareil/" text:style-name="Internet_20_link" text:visited-style-name="Visited_20_Internet_20_Link">Terminaux de paiement : ce nouveau contrôle fiscal qui peut coûter 7 500 euros par appareil</text:a> (%15/%07/%2026/11%CEST)</text:p>
        </text:list-item>
        <text:list-item>
          <text:p text:style-name="List_20_1_Content"><text:a xlink:type="simple" xlink:href="https://www.journaldunet.com/management/direction-generale/1552565-la-grosse-usine-chinoise-vous-rassure-ce-n-est-pas-pour-autant-la-bonne-reponse-a-votre-besoin/" text:style-name="Internet_20_link" text:visited-style-name="Visited_20_Internet_20_Link">La grosse usine chinoise vous rassure. Ce n'est pas pour autant la bonne réponse à votre besoin.</text:a> (%15/%07/%2026/11%CEST)</text:p>
        </text:list-item>
        <text:list-item>
          <text:p text:style-name="List_20_1_Content_Last"><text:a xlink:type="simple" xlink:href="https://www.journaldunet.com/management/emploi-cadres/1552557-ia-et-pme-comment-transformer-le-middle-manager-en-un-leader-facilitateur/" text:style-name="Internet_20_link" text:visited-style-name="Visited_20_Internet_20_Link">IA et PME : comment transformer le middle manager en un leader facilitateur ?</text:a> (%15/%07/%2026/11%CEST)</text:p>
        </text:list-item>
      </text:list>
      <text:list text:style-name="List_20_1" text:continue-numbering="false">
        <text:list-item>
          <text:p text:style-name="List_20_1_Content_First"><text:a xlink:type="simple" xlink:href="https://www.journaldunet.com/management/direction-generale/1552723-ce-que-le-delai-de-detection-d-une-fraude-revele-de-l-entrepris/" text:style-name="Internet_20_link" text:visited-style-name="Visited_20_Internet_20_Link">Ce que le délai de détection d'une fraude révèle de l'entreprise</text:a> (%16/%07/%2026/14%CEST)</text:p>
        </text:list-item>
        <text:list-item>
          <text:p text:style-name="List_20_1_Content"><text:a xlink:type="simple" xlink:href="https://www.journaldunet.com/management/emploi-cadres/1552699-plaidoyer-pour-le-reel/" text:style-name="Internet_20_link" text:visited-style-name="Visited_20_Internet_20_Link">Plaidoyer pour le réel</text:a> (%16/%07/%2026/14%CEST)</text:p>
        </text:list-item>
        <text:list-item>
          <text:p text:style-name="List_20_1_Content"><text:a xlink:type="simple" xlink:href="https://www.journaldunet.com/management/emploi-cadres/1552695-saturation-cognitive-les-entreprises-savent-elles-encore-evaluer-leurs-talents/" text:style-name="Internet_20_link" text:visited-style-name="Visited_20_Internet_20_Link">Saturation cognitive : les entreprises savent-elles encore évaluer leurs talents ?</text:a> (%16/%07/%2026/14%CEST)</text:p>
        </text:list-item>
        <text:list-item>
          <text:p text:style-name="List_20_1_Content"><text:a xlink:type="simple" xlink:href="https://www.journaldunet.com/management/emploi-cadres/1550733-ia-ne-sacrifions-pas-une-generation-sur-l-autel-de-la-performance/" text:style-name="Internet_20_link" text:visited-style-name="Visited_20_Internet_20_Link">IA : ne sacrifions pas une génération sur l'autel de la performance</text:a> (%01/%06/%2026/09%CEST)</text:p>
        </text:list-item>
        <text:list-item>
          <text:p text:style-name="List_20_1_Content"><text:a xlink:type="simple" xlink:href="https://www.journaldunet.com/management/formation/1549753-former-les-managers-de-demain-l-urgence-d-une-revolution-pedagogique/" text:style-name="Internet_20_link" text:visited-style-name="Visited_20_Internet_20_Link">Former les managers de demain : l'urgence d'une révolution pédagogique</text:a> (%23/%04/%2026/17%CEST)</text:p>
        </text:list-item>
        <text:list-item>
          <text:p text:style-name="List_20_1_Content"><text:a xlink:type="simple" xlink:href="https://www.journaldunet.com/management/commercial/1549443-la-prospection-a-froid-est-morte-mais-beaucoup-ne-veulent-pas-encore-l-enterrer/" text:style-name="Internet_20_link" text:visited-style-name="Visited_20_Internet_20_Link">Beaucoup de dirigeants ne décident pas combien ils veulent gagner, ils prennent ce qu'il reste</text:a> (%10/%04/%2026/18%CEST)</text:p>
        </text:list-item>
        <text:list-item>
          <text:p text:style-name="List_20_1_Content"><text:a xlink:type="simple" xlink:href="https://www.journaldunet.com/management/direction-generale/1549345-fiscalite-et-reglementation-automobile-en-2026-un-cadre-de-plus-en-plus-contraignant-pour-accelerer-la-transition-energetique-des-entreprises/" text:style-name="Internet_20_link" text:visited-style-name="Visited_20_Internet_20_Link">Fiscalité et réglementation automobile en 2026 : un cadre de plus en plus contraignant pour accélérer la transition énergétique des entreprises</text:a> (%07/%04/%2026/17%CEST)</text:p>
        </text:list-item>
        <text:list-item>
          <text:p text:style-name="List_20_1_Content"><text:a xlink:type="simple" xlink:href="https://www.journaldunet.com/management/formation/1547353-ces-2026-competences-hybrides-nouvelle-norme-du-numerique/" text:style-name="Internet_20_link" text:visited-style-name="Visited_20_Internet_20_Link">CES 2026 : compétences hybrides et nouvelle norme du numérique</text:a> (%21/%01/%2026/09%CET)</text:p>
        </text:list-item>
        <text:list-item>
          <text:p text:style-name="List_20_1_Content"><text:a xlink:type="simple" xlink:href="https://www.journaldunet.com/management/emploi-cadres/1547303-parc-informatique-et-si-le-plus-gros-levier-rse-de-l-entreprise-dormait-dans-ses-placards/" text:style-name="Internet_20_link" text:visited-style-name="Visited_20_Internet_20_Link">Parc informatique : et si le plus gros levier RSE de l'entreprise dormait dans ses placards ?</text:a> (%19/%01/%2026/11%CET)</text:p>
        </text:list-item>
        <text:list-item>
          <text:p text:style-name="List_20_1_Content"><text:a xlink:type="simple" xlink:href="https://www.journaldunet.com/management/direction-generale/1547287-decider-vite-n-est-pas-decider-juste-ce-que-les-biais-cognitifs-coutent-reellement-aux-entreprises/" text:style-name="Internet_20_link" text:visited-style-name="Visited_20_Internet_20_Link">Décider vite n'est pas décider juste : ce que les biais cognitifs coûtent réellement aux entreprises</text:a> (%19/%01/%2026/11%CET)</text:p>
        </text:list-item>
        <text:list-item>
          <text:p text:style-name="List_20_1_Content"><text:a xlink:type="simple" xlink:href="https://www.journaldunet.com/management/direction-generale/1547027-recruter-n-est-pas-une-loterie-candidat-e-s-en-2026-provoquer-des-rencontres-et-accedez-au-marche-cache/" text:style-name="Internet_20_link" text:visited-style-name="Visited_20_Internet_20_Link">Recruter n'est pas une loterie : en 2026, provoquez des rencontres et accédez au marché caché</text:a> (%08/%01/%2026/10%CET)</text:p>
        </text:list-item>
        <text:list-item>
          <text:p text:style-name="List_20_1_Content"><text:a xlink:type="simple" xlink:href="https://www.journaldunet.com/management/direction-generale/1544771-strategie-e-commerce-b2b-en-2025-le-guide-actionnable-pour-decideurs-roi-et-cas-clients/" text:style-name="Internet_20_link" text:visited-style-name="Visited_20_Internet_20_Link">Stratégie e-commerce B2B en 2025 : le guide actionnable pour décideurs (ROI et cas clients)</text:a> (%29/%09/%2025/15%CEST)</text:p>
        </text:list-item>
        <text:list-item>
          <text:p text:style-name="List_20_1_Content"><text:a xlink:type="simple" xlink:href="https://www.journaldunet.com/management/direction-generale/1544267-le-pouvoir-cache-du-reporting-un-exercice-strategique-souvent-sous-estime/" text:style-name="Internet_20_link" text:visited-style-name="Visited_20_Internet_20_Link">Le pouvoir caché du reporting : un exercice stratégique souvent sous-estimé</text:a> (%15/%09/%2025/11%CEST)</text:p>
        </text:list-item>
        <text:list-item>
          <text:p text:style-name="List_20_1_Content"><text:a xlink:type="simple" xlink:href="https://www.journaldunet.com/fintech/1543921-surcharge-numerique-le-revers-de-la-digitalisation-financiere/" text:style-name="Internet_20_link" text:visited-style-name="Visited_20_Internet_20_Link">Surcharge numérique : le revers de la digitalisation financière</text:a> (%02/%09/%2025/11%CEST)</text:p>
        </text:list-item>
        <text:list-item>
          <text:p text:style-name="List_20_1_Content"><text:a xlink:type="simple" xlink:href="https://www.journaldunet.com/management/emploi-cadres/1542139-envie-d-etre-chasse-e-en-2025-20-criteres-un-linkedin-performant-pour-etre-recrute-e/" text:style-name="Internet_20_link" text:visited-style-name="Visited_20_Internet_20_Link">Optimiser son LinkedIn pour être recruté(e) en 2025 ?  Les 20 critères</text:a> (%06/%08/%2025/17%CEST)</text:p>
        </text:list-item>
        <text:list-item>
          <text:p text:style-name="List_20_1_Content"><text:a xlink:type="simple" xlink:href="https://www.journaldunet.com/management/emploi-cadres/1543245-staffing-tech-l-equation-des-dirigeants-pour-livrer-vite-et-bien-au-juste-cout/" text:style-name="Internet_20_link" text:visited-style-name="Visited_20_Internet_20_Link">Staffing Tech : l'équation des dirigeants pour livrer vite et bien, au juste coût</text:a> (%16/%07/%2025/11%CEST)</text:p>
        </text:list-item>
        <text:list-item>
          <text:p text:style-name="List_20_1_Content"><text:a xlink:type="simple" xlink:href="https://www.journaldunet.com/fintech/1542263-construire-une-finance-augmentee-5-conseils-pour-une-adoption-efficace-de-l-ia/" text:style-name="Internet_20_link" text:visited-style-name="Visited_20_Internet_20_Link">Construire une finance augmentée : 5 conseils pour une adoption efficace de l'IA</text:a> (%18/%06/%2025/16%CEST)</text:p>
        </text:list-item>
        <text:list-item>
          <text:p text:style-name="List_20_1_Content"><text:a xlink:type="simple" xlink:href="https://www.journaldunet.com/retail/1541729-integration-des-marchands-dans-une-marketplace-un-equilibre-subtil-entre-rapidite-securite-et-conformite-a-l-ere-numerique/" text:style-name="Internet_20_link" text:visited-style-name="Visited_20_Internet_20_Link">Intégration des marchands dans une marketplace : un équilibre subtil entre rapidité, sécurité et conformité</text:a> (%20/%05/%2025/16%CEST)</text:p>
        </text:list-item>
        <text:list-item>
          <text:p text:style-name="List_20_1_Content"><text:a xlink:type="simple" xlink:href="https://www.journaldunet.com/start-up/1540801-reporting-de-durabilite-le-cout-de-l-immobilisme-est-plus-eleve-que-celui-du-changement/" text:style-name="Internet_20_link" text:visited-style-name="Visited_20_Internet_20_Link">Reporting de durabilité : le coût de l'immobilisme est plus élevé que celui du changement</text:a> (%16/%04/%2025/11%CEST)</text:p>
        </text:list-item>
        <text:list-item>
          <text:p text:style-name="List_20_1_Content"><text:a xlink:type="simple" xlink:href="https://www.journaldunet.com/management/1540375-rh-et-ia-replacer-l-humain-au-coeur-des-organisations/" text:style-name="Internet_20_link" text:visited-style-name="Visited_20_Internet_20_Link">RH et IA : replacer l'humain au cœur des organisations</text:a> (%28/%03/%2025/11%CET)</text:p>
        </text:list-item>
        <text:list-item>
          <text:p text:style-name="List_20_1_Content"><text:a xlink:type="simple" xlink:href="https://www.journaldunet.com/start-up/1539587-au-dela-de-la-conformite-redefinir-la-notion-de-valeur-grace-a-la-transition-ecologique/" text:style-name="Internet_20_link" text:visited-style-name="Visited_20_Internet_20_Link">Au-delà de la conformité : redéfinir la notion de valeur grâce à la transition écologique</text:a> (%05/%03/%2025/16%CET)</text:p>
        </text:list-item>
        <text:list-item>
          <text:p text:style-name="List_20_1_Content"><text:a xlink:type="simple" xlink:href="https://www.journaldunet.com/management/direction-generale/1532835-face-a-l-infobesite-d-un-monde-en-crises-revenons-aux-fondamentaux-de-la-veille/" text:style-name="Internet_20_link" text:visited-style-name="Visited_20_Internet_20_Link">Face à l'infobésité d'un monde en crises, revenons aux fondamentaux de la veille</text:a> (%02/%09/%2024/13%CEST)</text:p>
        </text:list-item>
        <text:list-item>
          <text:p text:style-name="List_20_1_Content"><text:a xlink:type="simple" xlink:href="https://www.journaldunet.com/management/direction-generale/1530253-l-intelligence-collective-cle-de-voute-des-strategies-de-leadership-dans-un-monde-complexe/" text:style-name="Internet_20_link" text:visited-style-name="Visited_20_Internet_20_Link">L'intelligence collective : clé de voûte des stratégies de leadership dans un monde complexe</text:a> (%16/%05/%2024/14%CEST)</text:p>
        </text:list-item>
        <text:list-item>
          <text:p text:style-name="List_20_1_Content"><text:a xlink:type="simple" xlink:href="https://www.journaldunet.com/big-data/1529311-l-engagement-des-supporters-la-tendance-a-venir-dans-l-industrie-du-sport/" text:style-name="Internet_20_link" text:visited-style-name="Visited_20_Internet_20_Link">L'engagement des supporters : la tendance à venir dans l'industrie du sport</text:a> (%27/%03/%2024/10%CET)</text:p>
        </text:list-item>
        <text:list-item>
          <text:p text:style-name="List_20_1_Content"><text:a xlink:type="simple" xlink:href="https://www.journaldunet.com/intelligence-artificielle/1528335-reussir-l-integration-de-l-ia-generative-en-entreprise-c-est-avant-tout-se-doter-d-une-strategie-data-robuste/" text:style-name="Internet_20_link" text:visited-style-name="Visited_20_Internet_20_Link">Réussir l'intégration de l'IA générative en entreprise, c'est avant tout se doter d'une stratégie data robuste !</text:a> (%19/%02/%2024/11%CET)</text:p>
        </text:list-item>
        <text:list-item>
          <text:p text:style-name="List_20_1_Content"><text:a xlink:type="simple" xlink:href="https://www.journaldunet.com/intelligence-artificielle/1527671-le-stockage-de-donnees-un-accelerateur-dans-la-revolution-de-l-ia-generative/" text:style-name="Internet_20_link" text:visited-style-name="Visited_20_Internet_20_Link">Le stockage de données, un accélérateur dans la révolution de l'IA générative</text:a> (%22/%01/%2024/11%CET)</text:p>
        </text:list-item>
        <text:list-item>
          <text:p text:style-name="List_20_1_Content"><text:a xlink:type="simple" xlink:href="https://www.journaldunet.com/management/direction-generale/1527515-pourquoi-les-dirigeants-ne-peuvent-pas-se-permettre-d-ignorer-l-impact-strategique-des-outils-informatiques/" text:style-name="Internet_20_link" text:visited-style-name="Visited_20_Internet_20_Link">Pourquoi les dirigeants ne peuvent pas se permettre d'ignorer l'impact stratégique des outils informatiques</text:a> (%15/%01/%2024/16%CET)</text:p>
        </text:list-item>
        <text:list-item>
          <text:p text:style-name="List_20_1_Content"><text:a xlink:type="simple" xlink:href="https://www.journaldunet.com/management/direction-generale/1527181-2024-sera-avant-tout-marque-par-l-ia-et-la-durabilite-comme-principes-directeurs-des-strategies-des-entreprises/" text:style-name="Internet_20_link" text:visited-style-name="Visited_20_Internet_20_Link">2024 sera avant tout marqué par l'IA et la durabilité comme principes directeurs des stratégies des entreprises</text:a> (%21/%12/%2023/10%CET)</text:p>
        </text:list-item>
        <text:list-item>
          <text:p text:style-name="List_20_1_Content"><text:a xlink:type="simple" xlink:href="https://www.journaldunet.com/intelligence-artificielle/1527099-transparence-donnees-et-ethique-les-enjeux-pressants-de-la-reglementation-de-l-ia/" text:style-name="Internet_20_link" text:visited-style-name="Visited_20_Internet_20_Link">Transparence, données et éthique : les enjeux pressants de la réglementation de l'IA</text:a> (%20/%12/%2023/11%CET)</text:p>
        </text:list-item>
        <text:list-item>
          <text:p text:style-name="List_20_1_Content_Last"><text:a xlink:type="simple" xlink:href="https://www.journaldunet.com/fintech/1525705-decideurs-it-prenez-en-main-la-conformite-fiscale-de-votre-entreprise/" text:style-name="Internet_20_link" text:visited-style-name="Visited_20_Internet_20_Link">Décideurs IT : prenez en main la conformité fiscale de votre entreprise !</text:a> (%07/%11/%2023/17%CE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jdnet</dc:title>
  </office:meta>
</office:document-meta>
</file>