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france24"/><text:bookmark-start text:name="__RefHeading___france_24_radio_france_1220_1"/><text:bookmark-start text:name="france_24_radio_france_1220"/>France 24 &amp; Radio France (12/20)<text:bookmark-end text:name="__RefHeading___france_24_radio_france_1220_1"/><text:bookmark-end text:name="france_24_radio_france_1220"/></text:h>
      <text:p text:style-name="Text_20_body"><text:span text:style-name="Strong_20_Emphasis"><text:span text:style-name="">Radio France Inter</text:span></text:span></text:p>
      <text:list text:style-name="List_20_1" text:continue-numbering="false">
        <text:list-item>
          <text:p text:style-name="List_20_1_Content_First"><text:a xlink:type="simple" xlink:href="https://www.radiofrance.fr/franceinter/podcasts/la-playlist-sound-system/la-playlist-soundsystem-du-mercredi-12-aout-2026-9541176" text:style-name="Internet_20_link" text:visited-style-name="Visited_20_Internet_20_Link">La playlist soundsystem du mercredi 12 août 2026</text:a> (%12/%08/%2026/02%CEST)</text:p>
        </text:list-item>
        <text:list-item>
          <text:p text:style-name="List_20_1_Content"><text:a xlink:type="simple" xlink:href="https://www.radiofrance.fr/franceinter/podcasts/la-playlist-sound-system/la-playlist-soundsystem-du-mardi-11-aout-2026-5300960" text:style-name="Internet_20_link" text:visited-style-name="Visited_20_Internet_20_Link">La playlist Soundsystem du mardi 11 août 2026</text:a> (%11/%08/%2026/22%CEST)</text:p>
        </text:list-item>
        <text:list-item>
          <text:p text:style-name="List_20_1_Content"><text:a xlink:type="simple" xlink:href="https://www.radiofrance.fr/franceinter/podcasts/l-info-de-france-inter/que-sont-ces-patriot-games-organises-pour-les-250-ans-de-l-independance-americaine-1314716" text:style-name="Internet_20_link" text:visited-style-name="Visited_20_Internet_20_Link">Que sont ces "Patriot Games" organisés pour les 250 ans de l'indépendance américaine ?</text:a> (%11/%08/%2026/19%CEST)</text:p>
        </text:list-item>
        <text:list-item>
          <text:p text:style-name="List_20_1_Content"><text:a xlink:type="simple" xlink:href="https://www.radiofrance.fr/franceinter/podcasts/le-18-20-le-telephone-sonne/le-telephone-sonne-du-mardi-11-aout-2026-2580311" text:style-name="Internet_20_link" text:visited-style-name="Visited_20_Internet_20_Link">Éclipse solaire : êtes-vous toujours fascinés par les phénomènes célestes ?</text:a> (%11/%08/%2026/19%CEST)</text:p>
        </text:list-item>
        <text:list-item>
          <text:p text:style-name="List_20_1_Content"><text:a xlink:type="simple" xlink:href="https://www.radiofrance.fr/franceinter/podcasts/l-info-de-france-inter/loi-demarchage-telephonique-50-000-emplois-sont-menaces-au-maroc-5861369" text:style-name="Internet_20_link" text:visited-style-name="Visited_20_Internet_20_Link">Loi démarchage téléphonique : 50 000 emplois sont menacés au Maroc</text:a> (%11/%08/%2026/18%CEST)</text:p>
        </text:list-item>
        <text:list-item>
          <text:p text:style-name="List_20_1_Content"><text:a xlink:type="simple" xlink:href="https://www.radiofrance.fr/franceinter/podcasts/le-mag-de-l-ete/le-mag-de-l-ete-du-mardi-11-aout-2026-1493814" text:style-name="Internet_20_link" text:visited-style-name="Visited_20_Internet_20_Link">Spéciale cinéma : le Mag de l'été au Festival de film de Locarno ! 2/2</text:a> (%11/%08/%2026/18%CEST)</text:p>
        </text:list-item>
        <text:list-item>
          <text:p text:style-name="List_20_1_Content"><text:a xlink:type="simple" xlink:href="https://www.radiofrance.fr/franceinter/podcasts/l-info-de-france-inter/en-espagne-ou-l-eclipse-sera-totale-400-000-touristes-sont-attendus-2087802" text:style-name="Internet_20_link" text:visited-style-name="Visited_20_Internet_20_Link">En Espagne où l'éclipse sera totale, 400 000 touristes sont attendus</text:a> (%11/%08/%2026/18%CEST)</text:p>
        </text:list-item>
        <text:list-item>
          <text:p text:style-name="List_20_1_Content"><text:a xlink:type="simple" xlink:href="https://www.radiofrance.fr/franceinter/podcasts/l-info-de-france-inter/l-ete-2006-1291038" text:style-name="Internet_20_link" text:visited-style-name="Visited_20_Internet_20_Link">L'été 2006 : Nicolas Sarkozy revendique sa méthode du "Karcher", Ségolène Royal penche à droite</text:a> (%11/%08/%2026/15%CEST)</text:p>
        </text:list-item>
        <text:list-item>
          <text:p text:style-name="List_20_1_Content"><text:a xlink:type="simple" xlink:href="https://www.radiofrance.fr/franceinter/podcasts/l-info-de-france-inter/comment-donald-trump-a-secretement-change-d-avion-pour-quitter-le-sommet-de-l-otan-5465203" text:style-name="Internet_20_link" text:visited-style-name="Visited_20_Internet_20_Link">Comment Donald Trump a secrètement changé d'avion pour quitter le sommet de l'OTAN</text:a> (%11/%08/%2026/14%CEST)</text:p>
        </text:list-item>
        <text:list-item>
          <text:p text:style-name="List_20_1_Content"><text:a xlink:type="simple" xlink:href="https://www.radiofrance.fr/franceinter/podcasts/l-odyssee-de-marcel-pagnol-par-ariane-ascaride/l-odyssee-de-marcel-pagnol-par-ariane-ascaride-du-mardi-11-aout-2026-2680168" text:style-name="Internet_20_link" text:visited-style-name="Visited_20_Internet_20_Link">Le temps de la discorde</text:a> (%11/%08/%2026/13%CEST)</text:p>
        </text:list-item>
        <text:list-item>
          <text:p text:style-name="List_20_1_Content"><text:a xlink:type="simple" xlink:href="https://www.radiofrance.fr/franceinter/podcasts/l-info-de-france-inter/chaleur-et-secheresse-le-parc-de-centrales-nucleaires-francais-a-atteint-un-record-de-puissance-indisponible-4034160" text:style-name="Internet_20_link" text:visited-style-name="Visited_20_Internet_20_Link">Chaleur et sécheresse : le parc de centrales nucléaires français a atteint un record de puissance indisponible</text:a> (%11/%08/%2026/13%CEST)</text:p>
        </text:list-item>
        <text:list-item>
          <text:p text:style-name="List_20_1_Content"><text:a xlink:type="simple" xlink:href="https://www.radiofrance.fr/franceinter/podcasts/le-13-14/le-journal-de-13h00-du-mardi-11-aout-2026-9925622" text:style-name="Internet_20_link" text:visited-style-name="Visited_20_Internet_20_Link">Prix du gaz, record de puissance indisponible pour le parc nucléaire, parti anti-guerre russe : le journal de 13h00</text:a> (%11/%08/%2026/13%CEST)</text:p>
        </text:list-item>
        <text:list-item>
          <text:p text:style-name="List_20_1_Content"><text:a xlink:type="simple" xlink:href="https://www.radiofrance.fr/franceinter/podcasts/l-info-de-france-inter/en-russie-le-seul-parti-anti-guerre-en-ukraine-ne-pourra-pas-presenter-de-candidat-aux-prochaines-elections-9367618" text:style-name="Internet_20_link" text:visited-style-name="Visited_20_Internet_20_Link">En Russie, le seul parti antiguerre en Ukraine interdit de présenter des candidats aux prochaines élections</text:a> (%11/%08/%2026/12%CEST)</text:p>
        </text:list-item>
        <text:list-item>
          <text:p text:style-name="List_20_1_Content"><text:a xlink:type="simple" xlink:href="https://www.radiofrance.fr/franceinter/podcasts/le-debat-de-midi/le-debat-de-midi-du-mardi-11-aout-2026-9883896" text:style-name="Internet_20_link" text:visited-style-name="Visited_20_Internet_20_Link">Faut-il être célibataire pour être libre ?</text:a> (%11/%08/%2026/12%CEST)</text:p>
        </text:list-item>
        <text:list-item>
          <text:p text:style-name="List_20_1_Content"><text:a xlink:type="simple" xlink:href="https://www.radiofrance.fr/franceinter/podcasts/l-info-de-france-inter/chou-fleur-carotte-ces-legumes-dont-le-prix-risque-d-augmenter-a-l-automne-a-cause-de-la-chaleur-et-de-la-secheresse-8850361" text:style-name="Internet_20_link" text:visited-style-name="Visited_20_Internet_20_Link">Chou-fleur, carotte : ces légumes dont le prix risque d'augmenter à l'automne à cause de la chaleur et de la sécheresse</text:a> (%11/%08/%2026/11%CEST)</text:p>
        </text:list-item>
        <text:list-item>
          <text:p text:style-name="List_20_1_Content"><text:a xlink:type="simple" xlink:href="https://www.radiofrance.fr/franceinter/podcasts/le-re-zident/les-residents-du-mardi-11-aout-2026-9986913" text:style-name="Internet_20_link" text:visited-style-name="Visited_20_Internet_20_Link">Grandes vacances, grands souvenirs !</text:a> (%11/%08/%2026/10%CEST)</text:p>
        </text:list-item>
        <text:list-item>
          <text:p text:style-name="List_20_1_Content"><text:a xlink:type="simple" xlink:href="https://www.radiofrance.fr/franceinter/podcasts/grand-bien-vous-fasse/grand-bien-vous-fasse-c-est-l-ete-aussi-du-mardi-11-aout-2026-5102633" text:style-name="Internet_20_link" text:visited-style-name="Visited_20_Internet_20_Link">Grandes vacances, la fabrique à souvenirs</text:a> (%11/%08/%2026/10%CEST)</text:p>
        </text:list-item>
        <text:list-item>
          <text:p text:style-name="List_20_1_Content"><text:a xlink:type="simple" xlink:href="https://www.radiofrance.fr/franceinter/podcasts/sous-le-soleil-de-platon/sous-le-soleil-de-platon-du-mardi-11-aout-2026-1236646" text:style-name="Internet_20_link" text:visited-style-name="Visited_20_Internet_20_Link">Martin Solveig : Comment fait-on pour se réinventer ?</text:a> (%11/%08/%2026/09%CEST)</text:p>
        </text:list-item>
        <text:list-item>
          <text:p text:style-name="List_20_1_Content"><text:a xlink:type="simple" xlink:href="https://www.radiofrance.fr/franceinter/podcasts/c-est-prouve/c-est-prouve-chronique-science-du-mardi-11-aout-2026-8611062" text:style-name="Internet_20_link" text:visited-style-name="Visited_20_Internet_20_Link">La science du papier de toilette</text:a> (%11/%08/%2026/08%CEST)</text:p>
        </text:list-item>
        <text:list-item>
          <text:p text:style-name="List_20_1_Content_Last"><text:a xlink:type="simple" xlink:href="https://www.radiofrance.fr/franceinter/podcasts/les-mots-nouveaux/des-mots-nouveaux-du-mardi-11-aout-2026-7970522" text:style-name="Internet_20_link" text:visited-style-name="Visited_20_Internet_20_Link">Les bails</text:a> (%11/%08/%2026/08%CEST)</text:p>
        </text:list-item>
      </text:list>
      <text:p text:style-name="Text_20_body"><text:span text:style-name="Strong_20_Emphasis"><text:span text:style-name="">Radio France Culture</text:span></text:span></text:p>
      <text:list text:style-name="List_20_1" text:continue-numbering="false">
        <text:list-item>
          <text:p text:style-name="List_20_1_Content_First"><text:a xlink:type="simple" xlink:href="https://www.radiofrance.fr/franceculture/podcasts/les-nuits-de-france-culture/les-matinees-du-mois-d-aout-un-mois-en-auvergne-7-19-l-agriculture-dans-le-cantal-1ere-diffusion-12-08-1980-2561145" text:style-name="Internet_20_link" text:visited-style-name="Visited_20_Internet_20_Link">Les matinées du mois d'août - Un mois en Auvergne 7/19 : L’agriculture dans le Cantal  (1ère diffusion : 12/08/1980)</text:a> (%12/%08/%2026/02%CEST)</text:p>
        </text:list-item>
        <text:list-item>
          <text:p text:style-name="List_20_1_Content"><text:a xlink:type="simple" xlink:href="https://www.radiofrance.fr/franceculture/podcasts/questions-du-soir-le-debat/fermes-usines-pourquoi-la-france-choisit-elle-d-agrandir-ses-elevages-2043796" text:style-name="Internet_20_link" text:visited-style-name="Visited_20_Internet_20_Link">Fermes-usines : pourquoi la France choisit-elle d'agrandir ses élevages ?</text:a> (%11/%08/%2026/18%CEST)</text:p>
        </text:list-item>
        <text:list-item>
          <text:p text:style-name="List_20_1_Content"><text:a xlink:type="simple" xlink:href="https://www.radiofrance.fr/franceculture/podcasts/journal-de-18h/journal-de-18h-emission-du-mardi-11-aout-2026-2811456" text:style-name="Internet_20_link" text:visited-style-name="Visited_20_Internet_20_Link">Fin du démarchage téléphonique en France : quel impact sur l’emploi au  Maroc ?</text:a> (%11/%08/%2026/18%CEST)</text:p>
        </text:list-item>
        <text:list-item>
          <text:p text:style-name="List_20_1_Content"><text:a xlink:type="simple" xlink:href="https://www.radiofrance.fr/franceculture/podcasts/avoir-raison-avec/l-obstination-de-vivre-1680378" text:style-name="Internet_20_link" text:visited-style-name="Visited_20_Internet_20_Link">Avoir raison avec... Samuel Beckett 2/5 : L'obstination de vivre</text:a> (%11/%08/%2026/13%CEST)</text:p>
        </text:list-item>
        <text:list-item>
          <text:p text:style-name="List_20_1_Content"><text:a xlink:type="simple" xlink:href="https://www.radiofrance.fr/franceculture/podcasts/le-son-des-francophones/le-nouveau-cinema-cambodgien-3175518" text:style-name="Internet_20_link" text:visited-style-name="Visited_20_Internet_20_Link">Le Cambodge, la mémoire en création  : Le nouveau cinéma cambodgien</text:a> (%11/%08/%2026/12%CEST)</text:p>
        </text:list-item>
        <text:list-item>
          <text:p text:style-name="List_20_1_Content"><text:a xlink:type="simple" xlink:href="https://www.radiofrance.fr/franceculture/podcasts/journal-de-12h30/journal-de-12h30-du-mardi-11-aout-2026-1327149" text:style-name="Internet_20_link" text:visited-style-name="Visited_20_Internet_20_Link">"Revolut" obtient une licence en France</text:a> (%11/%08/%2026/12%CEST)</text:p>
        </text:list-item>
        <text:list-item>
          <text:p text:style-name="List_20_1_Content"><text:a xlink:type="simple" xlink:href="https://www.radiofrance.fr/franceculture/podcasts/les-midis-de-culture/retours-de-kujoyama-alain-willaume-et-victoire-thierree-racontent-le-japon-en-images-9997116" text:style-name="Internet_20_link" text:visited-style-name="Visited_20_Internet_20_Link">Retour de Kujoyama : le Japon dans l'objectif d'Alain Willaume et Victoire Thierrée</text:a> (%11/%08/%2026/12%CEST)</text:p>
        </text:list-item>
        <text:list-item>
          <text:p text:style-name="List_20_1_Content"><text:a xlink:type="simple" xlink:href="https://www.radiofrance.fr/franceculture/podcasts/ils-ont-change-le-monde/le-costume-cravate-8003097" text:style-name="Internet_20_link" text:visited-style-name="Visited_20_Internet_20_Link">Les vêtements qui ont changé le monde  : Le costume cravate</text:a> (%11/%08/%2026/11%CEST)</text:p>
        </text:list-item>
        <text:list-item>
          <text:p text:style-name="List_20_1_Content"><text:a xlink:type="simple" xlink:href="https://www.radiofrance.fr/franceculture/podcasts/l-invite-e-des-matins-d-ete/armand-foex-et-clement-devilliers-cineastes-debrouillards-et-inseparables-3826404" text:style-name="Internet_20_link" text:visited-style-name="Visited_20_Internet_20_Link">Armand Foëx et Clément Devilliers, cinéastes débrouillards et inséparables</text:a> (%11/%08/%2026/08%CEST)</text:p>
        </text:list-item>
        <text:list-item>
          <text:p text:style-name="List_20_1_Content"><text:a xlink:type="simple" xlink:href="https://www.radiofrance.fr/franceculture/podcasts/avoir-20-ans-avec/alexandra-david-neel-l-eveil-d-une-exploratrice-1620810" text:style-name="Internet_20_link" text:visited-style-name="Visited_20_Internet_20_Link">Alexandra David-Néel, l'éveil d'une exploratrice</text:a> (%11/%08/%2026/08%CEST)</text:p>
        </text:list-item>
        <text:list-item>
          <text:p text:style-name="List_20_1_Content"><text:a xlink:type="simple" xlink:href="https://www.radiofrance.fr/franceculture/podcasts/la-chronique-du-grand-continent/la-chronique-du-grand-continent-chronique-du-mardi-11-aout-2026-5692749" text:style-name="Internet_20_link" text:visited-style-name="Visited_20_Internet_20_Link">Du rapport entre la consommation de bananes et les panneaux photovoltaïques</text:a> (%11/%08/%2026/08%CEST)</text:p>
        </text:list-item>
        <text:list-item>
          <text:p text:style-name="List_20_1_Content"><text:a xlink:type="simple" xlink:href="https://www.radiofrance.fr/franceculture/podcasts/journal-de-8-h/journal-de-8h-du-mardi-11-aout-2026-1855900" text:style-name="Internet_20_link" text:visited-style-name="Visited_20_Internet_20_Link">Après les incendies de cet été, comment reconstruire nos forêts ?</text:a> (%11/%08/%2026/08%CEST)</text:p>
        </text:list-item>
        <text:list-item>
          <text:p text:style-name="List_20_1_Content"><text:a xlink:type="simple" xlink:href="https://www.radiofrance.fr/franceculture/podcasts/l-invite-e-des-matins-d-ete/mjc-associations-maisons-de-quartier-pourquoi-ces-lieux-disparaissent-ils-7759767" text:style-name="Internet_20_link" text:visited-style-name="Visited_20_Internet_20_Link">MJC, maisons de quartier : pourquoi les lieux associatifs disparaissent-ils ?</text:a> (%11/%08/%2026/07%CEST)</text:p>
        </text:list-item>
        <text:list-item>
          <text:p text:style-name="List_20_1_Content"><text:a xlink:type="simple" xlink:href="https://www.radiofrance.fr/franceculture/podcasts/la-revue-de-presse-internationale/la-revue-de-presse-internationale-emission-du-mardi-11-aout-2026-8606610" text:style-name="Internet_20_link" text:visited-style-name="Visited_20_Internet_20_Link">Au Nigeria, 1 500 mariages financés par l'Etat de Kano</text:a> (%11/%08/%2026/07%CEST)</text:p>
        </text:list-item>
        <text:list-item>
          <text:p text:style-name="List_20_1_Content"><text:a xlink:type="simple" xlink:href="https://www.radiofrance.fr/franceculture/podcasts/les-enjeux/bande-de-gaza-detroit-d-ormuz-les-etats-unis-pesent-ils-encore-au-moyen-orient-1367930" text:style-name="Internet_20_link" text:visited-style-name="Visited_20_Internet_20_Link">Moyen-Orient : que pèsent encore les Etats-Unis ?</text:a> (%11/%08/%2026/07%CEST)</text:p>
        </text:list-item>
        <text:list-item>
          <text:p text:style-name="List_20_1_Content"><text:a xlink:type="simple" xlink:href="https://www.radiofrance.fr/franceculture/podcasts/les-matins-d-ete/les-etats-unis-au-moyen-orient-monde-associatif-quel-avenir-armand-foex-clement-devilliers-cineastes-inseparables-3337714" text:style-name="Internet_20_link" text:visited-style-name="Visited_20_Internet_20_Link">Les Etats-Unis au Moyen-Orient/ Monde associatif : quel avenir ?/ Armand Foëx-Clément Devilliers, cinéastes inséparables</text:a> (%11/%08/%2026/07%CEST)</text:p>
        </text:list-item>
        <text:list-item>
          <text:p text:style-name="List_20_1_Content"><text:a xlink:type="simple" xlink:href="https://www.radiofrance.fr/franceculture/podcasts/journal-de-7-h/journal-de-7h-du-mardi-11-aout-2026-2924607" text:style-name="Internet_20_link" text:visited-style-name="Visited_20_Internet_20_Link">JOURNAL DE 7H, du mardi 11 août 2026</text:a> (%11/%08/%2026/07%CEST)</text:p>
        </text:list-item>
        <text:list-item>
          <text:p text:style-name="List_20_1_Content"><text:a xlink:type="simple" xlink:href="https://www.radiofrance.fr/franceculture/podcasts/les-nuits-de-france-culture/nuits-magnetiques-au-nom-de-selene-3-4-jeux-de-lune-sur-l-eau-tranquille-1ere-diffusion-09-01-1997-3888104" text:style-name="Internet_20_link" text:visited-style-name="Visited_20_Internet_20_Link">Nuits magnétiques - Au nom de Séléné 3/4 : Jeux de Lune sur l'eau tranquille (1ère diffusion : 09/01/1997)</text:a> (%11/%08/%2026/05%CEST)</text:p>
        </text:list-item>
        <text:list-item>
          <text:p text:style-name="List_20_1_Content"><text:a xlink:type="simple" xlink:href="https://www.radiofrance.fr/franceculture/podcasts/les-nuits-de-france-culture/les-matinees-du-mois-d-aout-un-mois-en-auvergne-6-19-les-volcans-1ere-diffusion-11-08-1980-9195181" text:style-name="Internet_20_link" text:visited-style-name="Visited_20_Internet_20_Link">Les matinées du mois d'août - Un mois en Auvergne 6/19 : Les volcans (1ère diffusion : 11/08/1980)</text:a> (%11/%08/%2026/02%CEST)</text:p>
        </text:list-item>
        <text:list-item>
          <text:p text:style-name="List_20_1_Content_Last"><text:a xlink:type="simple" xlink:href="https://www.radiofrance.fr/franceculture/podcasts/questions-du-soir-le-debat/la-cisjordanie-est-elle-deja-en-voie-d-annexion-par-israel-2248875" text:style-name="Internet_20_link" text:visited-style-name="Visited_20_Internet_20_Link">La Cisjordanie est-elle déjà en voie d'annexion par Israël ?</text:a> (%10/%08/%2026/18%CEST)</text:p>
        </text:list-item>
      </text:list>
      <text:p text:style-name="Text_20_body"><text:span text:style-name="Strong_20_Emphasis"><text:span text:style-name="">Radio France Music</text:span></text:span></text:p>
      <text:list text:style-name="List_20_1" text:continue-numbering="false">
        <text:list-item>
          <text:p text:style-name="List_20_1_Content_First"><text:a xlink:type="simple" xlink:href="https://www.radiofrance.fr/francemusique/podcasts/les-nuits-de-france-musique-webradios/les-nuits-de-france-musique-webradios-du-mercredi-12-aout-2026-2912640" text:style-name="Internet_20_link" text:visited-style-name="Visited_20_Internet_20_Link">Les Nuits de France Musique : Webradios du mercredi 12 août 2026</text:a> (%12/%08/%2026/00%CEST)</text:p>
        </text:list-item>
        <text:list-item>
          <text:p text:style-name="List_20_1_Content"><text:a xlink:type="simple" xlink:href="https://www.radiofrance.fr/francemusique/podcasts/le-concert-du-soir/requiem-pour-marie-therese-d-autriche-par-el-gran-teatro-del-mundo-et-julio-caballero-3208002" text:style-name="Internet_20_link" text:visited-style-name="Visited_20_Internet_20_Link">«Requiem pour Marie-Thérèse d'Autriche» par El Gran Teatro del Mundo et Julio Caballero</text:a> (%11/%08/%2026/20%CEST)</text:p>
        </text:list-item>
        <text:list-item>
          <text:p text:style-name="List_20_1_Content"><text:a xlink:type="simple" xlink:href="https://www.radiofrance.fr/francemusique/podcasts/retour-de-plage/le-classique-en-jazz-5536480" text:style-name="Internet_20_link" text:visited-style-name="Visited_20_Internet_20_Link">Le classique en Jazz</text:a> (%11/%08/%2026/18%CEST)</text:p>
        </text:list-item>
        <text:list-item>
          <text:p text:style-name="List_20_1_Content"><text:a xlink:type="simple" xlink:href="https://www.radiofrance.fr/francemusique/podcasts/le-concert-de-l-apres-midi/beethoven-par-l-orchestre-consuelo-victor-julien-laferriere-et-jean-frederic-neuburger-5410901" text:style-name="Internet_20_link" text:visited-style-name="Visited_20_Internet_20_Link">Au Festival de La Chaise-Dieu, Beethoven par l'Orchestre Consuelo, Victor Julien-Laferrière et Jean-Frédéric Neuburger</text:a> (%11/%08/%2026/14%CEST)</text:p>
        </text:list-item>
        <text:list-item>
          <text:p text:style-name="List_20_1_Content"><text:a xlink:type="simple" xlink:href="https://www.radiofrance.fr/francemusique/podcasts/l-agenda-de-l-ete/marcel-quillevere-pour-les-semaines-musicales-de-quimper-7681842" text:style-name="Internet_20_link" text:visited-style-name="Visited_20_Internet_20_Link">Marcel Quillévéré  pour les Semaines musicales de Quimper</text:a> (%11/%08/%2026/12%CEST)</text:p>
        </text:list-item>
        <text:list-item>
          <text:p text:style-name="List_20_1_Content"><text:a xlink:type="simple" xlink:href="https://www.radiofrance.fr/francemusique/podcasts/ete-classique/le-programme-classique-d-aude-giger-stations-thermales-4581293" text:style-name="Internet_20_link" text:visited-style-name="Visited_20_Internet_20_Link">Le programme classique d'Aude Giger : Stations thermales</text:a> (%11/%08/%2026/10%CEST)</text:p>
        </text:list-item>
        <text:list-item>
          <text:p text:style-name="List_20_1_Content"><text:a xlink:type="simple" xlink:href="https://www.radiofrance.fr/francemusique/podcasts/les-sagas-musicales/un-jeune-prodige-epaule-par-son-frere-ohrdruf-1695-1700-9015210" text:style-name="Internet_20_link" text:visited-style-name="Visited_20_Internet_20_Link">Un jeune prodige épaulé par son frère (Ohrdruf, 1695-1700)</text:a> (%11/%08/%2026/09%CEST)</text:p>
        </text:list-item>
        <text:list-item>
          <text:p text:style-name="List_20_1_Content"><text:a xlink:type="simple" xlink:href="https://www.radiofrance.fr/francemusique/podcasts/l-invite-e-du-jour/iris-daverio-multiplier-les-projets-fait-partie-de-ma-personnalite-4478690" text:style-name="Internet_20_link" text:visited-style-name="Visited_20_Internet_20_Link">Iris Daverio : "Multiplier les projets fait partie de ma personnalité"</text:a> (%11/%08/%2026/08%CEST)</text:p>
        </text:list-item>
        <text:list-item>
          <text:p text:style-name="List_20_1_Content"><text:a xlink:type="simple" xlink:href="https://www.radiofrance.fr/francemusique/podcasts/reportage/a-belfast-la-musique-traditionnelle-a-tous-les-coins-de-rue-1655698" text:style-name="Internet_20_link" text:visited-style-name="Visited_20_Internet_20_Link">À Belfast, la musique traditionnelle à tous les coins de rue</text:a> (%11/%08/%2026/08%CEST)</text:p>
        </text:list-item>
        <text:list-item>
          <text:p text:style-name="List_20_1_Content"><text:a xlink:type="simple" xlink:href="https://www.radiofrance.fr/francemusique/podcasts/le-tour-de-france-des-festivals/le-festival-de-saint-maximin-la-sainte-baume-avec-emmanuel-arakelian-6462047" text:style-name="Internet_20_link" text:visited-style-name="Visited_20_Internet_20_Link">Le Festival de Saint-Maximin la Sainte-Baume avec Emmanuel Arakélian</text:a> (%11/%08/%2026/07%CEST)</text:p>
        </text:list-item>
        <text:list-item>
          <text:p text:style-name="List_20_1_Content"><text:a xlink:type="simple" xlink:href="https://www.radiofrance.fr/francemusique/podcasts/musique-matin/la-matinale-avec-iris-daverio-9006861" text:style-name="Internet_20_link" text:visited-style-name="Visited_20_Internet_20_Link">La Matinale avec Iris Daverio</text:a> (%11/%08/%2026/07%CEST)</text:p>
        </text:list-item>
        <text:list-item>
          <text:p text:style-name="List_20_1_Content"><text:a xlink:type="simple" xlink:href="https://www.radiofrance.fr/francemusique/podcasts/les-nuits-de-france-musique-webradios/les-nuits-de-france-musique-webradios-du-mardi-11-aout-2026-1701437" text:style-name="Internet_20_link" text:visited-style-name="Visited_20_Internet_20_Link">Les Nuits de France Musique : Webradios du mardi 11 août 2026</text:a> (%11/%08/%2026/00%CEST)</text:p>
        </text:list-item>
        <text:list-item>
          <text:p text:style-name="List_20_1_Content"><text:a xlink:type="simple" xlink:href="https://www.radiofrance.fr/francemusique/podcasts/le-concert-du-soir/la-9e-symphonie-de-beethoven-par-christian-thielemann-et-l-orchestre-du-festival-de-bayreuth-1930451" text:style-name="Internet_20_link" text:visited-style-name="Visited_20_Internet_20_Link">La Neuvième Symphonie de Beethoven par Christian Thielemann et l'Orchestre du Festival de Bayreuth</text:a> (%10/%08/%2026/20%CEST)</text:p>
        </text:list-item>
        <text:list-item>
          <text:p text:style-name="List_20_1_Content"><text:a xlink:type="simple" xlink:href="https://www.radiofrance.fr/francemusique/podcasts/retour-de-plage/le-classique-en-chansons-2931643" text:style-name="Internet_20_link" text:visited-style-name="Visited_20_Internet_20_Link">Le classique en chansons</text:a> (%10/%08/%2026/18%CEST)</text:p>
        </text:list-item>
        <text:list-item>
          <text:p text:style-name="List_20_1_Content"><text:a xlink:type="simple" xlink:href="https://www.radiofrance.fr/francemusique/podcasts/le-concert-de-l-apres-midi/recital-tanguy-de-williencourt-et-bruno-philippe-flashback-2020-8773205" text:style-name="Internet_20_link" text:visited-style-name="Visited_20_Internet_20_Link">Récitals Tanguy de Williencourt et Bruno Philippe, de Liszt à Debussy</text:a> (%10/%08/%2026/14%CEST)</text:p>
        </text:list-item>
        <text:list-item>
          <text:p text:style-name="List_20_1_Content"><text:a xlink:type="simple" xlink:href="https://www.radiofrance.fr/francemusique/podcasts/l-agenda-de-l-ete/simeon-labouret-et-zoe-grenon-pour-les-harmonies-du-perche-4293921" text:style-name="Internet_20_link" text:visited-style-name="Visited_20_Internet_20_Link">Siméon Labouret et Zoé Grenon pour Les Harmonies du Perche</text:a> (%10/%08/%2026/12%CEST)</text:p>
        </text:list-item>
        <text:list-item>
          <text:p text:style-name="List_20_1_Content"><text:a xlink:type="simple" xlink:href="https://www.radiofrance.fr/francemusique/podcasts/ete-classique/le-programme-classique-d-aude-giger-les-plus-grands-generiques-de-radio-et-television-5086090" text:style-name="Internet_20_link" text:visited-style-name="Visited_20_Internet_20_Link">Le programme classique d'Aude Giger : Les plus grands génériques de radio et télévision</text:a> (%10/%08/%2026/10%CEST)</text:p>
        </text:list-item>
        <text:list-item>
          <text:p text:style-name="List_20_1_Content"><text:a xlink:type="simple" xlink:href="https://www.radiofrance.fr/francemusique/le-konpa-la-bande-son-du-peuple-haitien-7337662" text:style-name="Internet_20_link" text:visited-style-name="Visited_20_Internet_20_Link">Le konpa, la bande-son du peuple haïtien</text:a> (%10/%08/%2026/09%CEST)</text:p>
        </text:list-item>
        <text:list-item>
          <text:p text:style-name="List_20_1_Content"><text:a xlink:type="simple" xlink:href="https://www.radiofrance.fr/francemusique/podcasts/les-sagas-musicales/une-famille-entiere-dediee-a-la-musique-eisenach-1685-1695-4438692" text:style-name="Internet_20_link" text:visited-style-name="Visited_20_Internet_20_Link">Une famille entière dédiée à la musique (Eisenach, 1685-1695)</text:a> (%10/%08/%2026/09%CEST)</text:p>
        </text:list-item>
        <text:list-item>
          <text:p text:style-name="List_20_1_Content_Last"><text:a xlink:type="simple" xlink:href="https://www.radiofrance.fr/francemusique/podcasts/l-invite-e-du-jour/paul-smith-que-vous-soyez-professionnel-ou-debutant-c-est-toujours-bon-de-chanter-avec-d-autres-personnes-8738862" text:style-name="Internet_20_link" text:visited-style-name="Visited_20_Internet_20_Link">Paul Smith : "Que vous soyez professionnel ou débutant, c'est toujours bon de chanter avec d'autres personnes"</text:a> (%10/%08/%2026/08%CEST)</text:p>
        </text:list-item>
      </text:list>
      <text:p text:style-name="Text_20_body"><text:span text:style-name="Strong_20_Emphasis"><text:span text:style-name="">Radio France FIP</text:span></text:span></text:p>
      <text:list text:style-name="List_20_1" text:continue-numbering="false">
        <text:list-item>
          <text:p text:style-name="List_20_1_Content_First"><text:a xlink:type="simple" xlink:href="https://www.radiofrance.fr/fip/if-i-let-you-les-tribulations-soulful-du-trio-vocal-the-womack-sisters-1245210" text:style-name="Internet_20_link" text:visited-style-name="Visited_20_Internet_20_Link">"If I Let You", les tribulations soulful du trio vocal The Womack Sisters</text:a> (%11/%08/%2026/15%CEST)</text:p>
        </text:list-item>
        <text:list-item>
          <text:p text:style-name="List_20_1_Content"><text:a xlink:type="simple" xlink:href="https://www.radiofrance.fr/fip/neil-young-toujours-sur-la-route-avec-second-song-5805357" text:style-name="Internet_20_link" text:visited-style-name="Visited_20_Internet_20_Link">Neil Young toujours sur la route avec "Second Song"</text:a> (%10/%08/%2026/16%CEST)</text:p>
        </text:list-item>
        <text:list-item>
          <text:p text:style-name="List_20_1_Content"><text:a xlink:type="simple" xlink:href="https://www.radiofrance.fr/fip/l-orchestra-mambo-international-reveille-le-groove-nuyoricain-sur-apuntalo-7938413" text:style-name="Internet_20_link" text:visited-style-name="Visited_20_Internet_20_Link">L'Orchestra Mambo International réveille le groove nuyoricain sur "Apúntalo"</text:a> (%10/%08/%2026/09%CEST)</text:p>
        </text:list-item>
        <text:list-item>
          <text:p text:style-name="List_20_1_Content"><text:a xlink:type="simple" xlink:href="https://www.radiofrance.fr/fip/la-nouvelle-pandore-de-floating-points-6594964" text:style-name="Internet_20_link" text:visited-style-name="Visited_20_Internet_20_Link">La nouvelle Pandore de Floating Points</text:a> (%07/%08/%2026/15%CEST)</text:p>
        </text:list-item>
        <text:list-item>
          <text:p text:style-name="List_20_1_Content"><text:a xlink:type="simple" xlink:href="https://www.radiofrance.fr/fip/rayon-les-variations-pop-synthetiques-de-la-priest-5149644" text:style-name="Internet_20_link" text:visited-style-name="Visited_20_Internet_20_Link">"Rayon", les variations pop synthétiques de LA Priest</text:a> (%07/%08/%2026/10%CEST)</text:p>
        </text:list-item>
        <text:list-item>
          <text:p text:style-name="List_20_1_Content"><text:a xlink:type="simple" xlink:href="https://www.radiofrance.fr/fip/les-lueurs-magnetiques-de-bibio-et-dorian-concept-8697820" text:style-name="Internet_20_link" text:visited-style-name="Visited_20_Internet_20_Link">Les lueurs magnétiques de Bibio &amp;amp; Dorian Concept</text:a> (%06/%08/%2026/15%CEST)</text:p>
        </text:list-item>
        <text:list-item>
          <text:p text:style-name="List_20_1_Content"><text:a xlink:type="simple" xlink:href="https://www.radiofrance.fr/fip/blind-yeo-affine-sa-transe-psyche-folk-sur-the-lemoine-point-5749809" text:style-name="Internet_20_link" text:visited-style-name="Visited_20_Internet_20_Link">Blind Yeo affine sa transe folk cosmique sur "The Lemoine Point"</text:a> (%05/%08/%2026/17%CEST)</text:p>
        </text:list-item>
        <text:list-item>
          <text:p text:style-name="List_20_1_Content"><text:a xlink:type="simple" xlink:href="https://www.radiofrance.fr/fip/tom-waits-fait-mouche-avec-the-fly-8895800" text:style-name="Internet_20_link" text:visited-style-name="Visited_20_Internet_20_Link">Tom Waits fait mouche avec "The Fly"</text:a> (%05/%08/%2026/15%CEST)</text:p>
        </text:list-item>
        <text:list-item>
          <text:p text:style-name="List_20_1_Content"><text:a xlink:type="simple" xlink:href="https://www.radiofrance.fr/fip/los-ojos-del-condor-l-envol-andin-d-hermanos-gutierrez-7137217" text:style-name="Internet_20_link" text:visited-style-name="Visited_20_Internet_20_Link">"Los Ojos Del Cóndor", l'envol andin d'Hermanos Gutiérrez</text:a> (%04/%08/%2026/14%CEST)</text:p>
        </text:list-item>
        <text:list-item>
          <text:p text:style-name="List_20_1_Content"><text:a xlink:type="simple" xlink:href="https://www.radiofrance.fr/fip/le-wau-wau-collectif-sublime-ses-contes-oniriques-avec-teranga-7308607" text:style-name="Internet_20_link" text:visited-style-name="Visited_20_Internet_20_Link">Le Wau Wau Collectif sublime ses contes oniriques avec "Teranga"</text:a> (%04/%08/%2026/10%CEST)</text:p>
        </text:list-item>
        <text:list-item>
          <text:p text:style-name="List_20_1_Content"><text:a xlink:type="simple" xlink:href="https://www.radiofrance.fr/fip/ala-ni-et-adrian-younge-annoncent-l-album-proud-of-me-7119500" text:style-name="Internet_20_link" text:visited-style-name="Visited_20_Internet_20_Link">ALA.NI et Adrian Younge annoncent l'album "Proud of Me"</text:a> (%03/%08/%2026/11%CEST)</text:p>
        </text:list-item>
        <text:list-item>
          <text:p text:style-name="List_20_1_Content_Last"><text:a xlink:type="simple" xlink:href="https://www.radiofrance.fr/fip/say-yeah-la-celebration-gospel-de-moses-boyd-1443470" text:style-name="Internet_20_link" text:visited-style-name="Visited_20_Internet_20_Link">"Say Yeah", la célébration gospel de Moses Boyd</text:a> (%30/%07/%2026/17%CEST)</text:p>
        </text:list-item>
      </text:list>
      <text:p text:style-name="Text_20_body"><text:span text:style-name="Strong_20_Emphasis"><text:span text:style-name="">Radio France mouv</text:span></text:span></text:p>
      <text:list text:style-name="List_20_1" text:continue-numbering="false">
        <text:list-item>
          <text:p text:style-name="List_20_1_Content_First"><text:a xlink:type="simple" xlink:href="https://www.radiofrance.fr/mouv/podcasts/50-nuances-de-miel/50-nuances-de-miel-du-mardi-11-aout-2026-7692080" text:style-name="Internet_20_link" text:visited-style-name="Visited_20_Internet_20_Link">50 Nuances de miel du mardi 11 août 2026</text:a> (%11/%08/%2026/21%CEST)</text:p>
        </text:list-item>
        <text:list-item>
          <text:p text:style-name="List_20_1_Content"><text:a xlink:type="simple" xlink:href="https://www.radiofrance.fr/mouv/podcasts/open-mike-le-mix/open-mike-le-mix-du-mardi-11-aout-2026-2188850" text:style-name="Internet_20_link" text:visited-style-name="Visited_20_Internet_20_Link">Open Mike, le mix du mardi 11 août 2026</text:a> (%11/%08/%2026/17%CEST)</text:p>
        </text:list-item>
        <text:list-item>
          <text:p text:style-name="List_20_1_Content"><text:a xlink:type="simple" xlink:href="https://www.radiofrance.fr/mouv/podcasts/open-mike/open-mike-du-mardi-11-aout-2026-8934808" text:style-name="Internet_20_link" text:visited-style-name="Visited_20_Internet_20_Link">Open Mike du mardi 11 août 2026</text:a> (%11/%08/%2026/16%CEST)</text:p>
        </text:list-item>
        <text:list-item>
          <text:p text:style-name="List_20_1_Content"><text:a xlink:type="simple" xlink:href="https://www.radiofrance.fr/mouv/podcasts/le-wake-up-mix-l-integral/le-wake-up-mix-l-integral-du-mardi-11-aout-2026-3026490" text:style-name="Internet_20_link" text:visited-style-name="Visited_20_Internet_20_Link">Le Wake-up mix - L'intégral du mardi 11 août 2026</text:a> (%11/%08/%2026/09%CEST)</text:p>
        </text:list-item>
        <text:list-item>
          <text:p text:style-name="List_20_1_Content"><text:a xlink:type="simple" xlink:href="https://www.radiofrance.fr/mouv/podcasts/le-wake-up-mix/le-wake-up-mix-du-mardi-11-aout-2026-5217505" text:style-name="Internet_20_link" text:visited-style-name="Visited_20_Internet_20_Link">Le Wake-up mix du mardi 11 août 2026</text:a> (%11/%08/%2026/07%CEST)</text:p>
        </text:list-item>
        <text:list-item>
          <text:p text:style-name="List_20_1_Content"><text:a xlink:type="simple" xlink:href="https://www.radiofrance.fr/mouv/podcasts/50-nuances-de-miel/50-nuances-de-miel-du-lundi-10-aout-2026-6446454" text:style-name="Internet_20_link" text:visited-style-name="Visited_20_Internet_20_Link">50 Nuances de miel du lundi 10 août 2026</text:a> (%10/%08/%2026/21%CEST)</text:p>
        </text:list-item>
        <text:list-item>
          <text:p text:style-name="List_20_1_Content"><text:a xlink:type="simple" xlink:href="https://www.radiofrance.fr/mouv/podcasts/open-mike-le-mix/open-mike-le-mix-du-lundi-10-aout-2026-3652325" text:style-name="Internet_20_link" text:visited-style-name="Visited_20_Internet_20_Link">Open Mike, le mix du lundi 10 août 2026</text:a> (%10/%08/%2026/17%CEST)</text:p>
        </text:list-item>
        <text:list-item>
          <text:p text:style-name="List_20_1_Content"><text:a xlink:type="simple" xlink:href="https://www.radiofrance.fr/mouv/podcasts/open-mike/open-mike-du-lundi-10-aout-2026-9155611" text:style-name="Internet_20_link" text:visited-style-name="Visited_20_Internet_20_Link">Open Mike du lundi 10 août 2026</text:a> (%10/%08/%2026/16%CEST)</text:p>
        </text:list-item>
        <text:list-item>
          <text:p text:style-name="List_20_1_Content"><text:a xlink:type="simple" xlink:href="https://www.radiofrance.fr/mouv/podcasts/le-wake-up-mix-l-integral/le-wake-up-mix-l-integral-du-lundi-10-aout-2026-5648690" text:style-name="Internet_20_link" text:visited-style-name="Visited_20_Internet_20_Link">Le Wake-up mix - L'intégral du lundi 10 août 2026</text:a> (%10/%08/%2026/09%CEST)</text:p>
        </text:list-item>
        <text:list-item>
          <text:p text:style-name="List_20_1_Content"><text:a xlink:type="simple" xlink:href="https://www.radiofrance.fr/mouv/podcasts/le-wake-up-mix/le-wake-up-mix-du-lundi-10-aout-2026-1370800" text:style-name="Internet_20_link" text:visited-style-name="Visited_20_Internet_20_Link">Le Wake-up mix du lundi 10 août 2026</text:a> (%10/%08/%2026/07%CEST)</text:p>
        </text:list-item>
        <text:list-item>
          <text:p text:style-name="List_20_1_Content"><text:a xlink:type="simple" xlink:href="https://www.radiofrance.fr/mouv/podcasts/50-nuances-de-miel/50-nuances-de-miel-du-vendredi-07-aout-2026-4980890" text:style-name="Internet_20_link" text:visited-style-name="Visited_20_Internet_20_Link">50 Nuances de miel du vendredi 07 août 2026</text:a> (%07/%08/%2026/21%CEST)</text:p>
        </text:list-item>
        <text:list-item>
          <text:p text:style-name="List_20_1_Content"><text:a xlink:type="simple" xlink:href="https://www.radiofrance.fr/mouv/podcasts/open-mike-le-mix/open-mike-le-mix-du-vendredi-07-aout-2026-2674343" text:style-name="Internet_20_link" text:visited-style-name="Visited_20_Internet_20_Link">Open Mike, le mix du vendredi 07 août 2026</text:a> (%07/%08/%2026/17%CEST)</text:p>
        </text:list-item>
        <text:list-item>
          <text:p text:style-name="List_20_1_Content"><text:a xlink:type="simple" xlink:href="https://www.radiofrance.fr/mouv/podcasts/open-mike/open-mike-du-vendredi-07-aout-2026-9739251" text:style-name="Internet_20_link" text:visited-style-name="Visited_20_Internet_20_Link">Open Mike du vendredi 07 août 2026</text:a> (%07/%08/%2026/16%CEST)</text:p>
        </text:list-item>
        <text:list-item>
          <text:p text:style-name="List_20_1_Content"><text:a xlink:type="simple" xlink:href="https://www.radiofrance.fr/mouv/podcasts/le-wake-up-mix-l-integral/le-wake-up-mix-l-integral-du-vendredi-07-aout-2026-9176937" text:style-name="Internet_20_link" text:visited-style-name="Visited_20_Internet_20_Link">Le Wake-up mix - L'intégral du vendredi 07 août 2026</text:a> (%07/%08/%2026/09%CEST)</text:p>
        </text:list-item>
        <text:list-item>
          <text:p text:style-name="List_20_1_Content"><text:a xlink:type="simple" xlink:href="https://www.radiofrance.fr/mouv/podcasts/le-wake-up-mix/le-wake-up-mix-du-vendredi-07-aout-2026-3871967" text:style-name="Internet_20_link" text:visited-style-name="Visited_20_Internet_20_Link">Le Wake-up mix du vendredi 07 août 2026</text:a> (%07/%08/%2026/07%CEST)</text:p>
        </text:list-item>
        <text:list-item>
          <text:p text:style-name="List_20_1_Content"><text:a xlink:type="simple" xlink:href="https://www.radiofrance.fr/mouv/podcasts/50-nuances-de-miel/50-nuances-de-miel-du-jeudi-06-aout-2026-1977296" text:style-name="Internet_20_link" text:visited-style-name="Visited_20_Internet_20_Link">50 Nuances de miel du jeudi 06 août 2026</text:a> (%06/%08/%2026/21%CEST)</text:p>
        </text:list-item>
        <text:list-item>
          <text:p text:style-name="List_20_1_Content"><text:a xlink:type="simple" xlink:href="https://www.radiofrance.fr/mouv/podcasts/open-mike-le-mix/open-mike-le-mix-du-jeudi-06-aout-2026-8453010" text:style-name="Internet_20_link" text:visited-style-name="Visited_20_Internet_20_Link">Open Mike, le mix du jeudi 06 août 2026</text:a> (%06/%08/%2026/17%CEST)</text:p>
        </text:list-item>
        <text:list-item>
          <text:p text:style-name="List_20_1_Content"><text:a xlink:type="simple" xlink:href="https://www.radiofrance.fr/mouv/podcasts/open-mike/open-mike-du-jeudi-06-aout-2026-5304012" text:style-name="Internet_20_link" text:visited-style-name="Visited_20_Internet_20_Link">Open Mike du jeudi 06 août 2026</text:a> (%06/%08/%2026/16%CEST)</text:p>
        </text:list-item>
        <text:list-item>
          <text:p text:style-name="List_20_1_Content"><text:a xlink:type="simple" xlink:href="https://www.radiofrance.fr/mouv/podcasts/le-wake-up-mix-l-integral/le-wake-up-mix-l-integral-du-jeudi-06-aout-2026-4590573" text:style-name="Internet_20_link" text:visited-style-name="Visited_20_Internet_20_Link">Le Wake-up mix - L'intégral du jeudi 06 août 2026</text:a> (%06/%08/%2026/09%CEST)</text:p>
        </text:list-item>
        <text:list-item>
          <text:p text:style-name="List_20_1_Content_Last"><text:a xlink:type="simple" xlink:href="https://www.radiofrance.fr/mouv/podcasts/le-wake-up-mix/le-wake-up-mix-du-jeudi-06-aout-2026-2859838" text:style-name="Internet_20_link" text:visited-style-name="Visited_20_Internet_20_Link">Le Wake-up mix du jeudi 06 août 2026</text:a> (%06/%08/%2026/07%CEST)</text:p>
        </text:list-item>
      </text:list>
      <text:p text:style-name="Text_20_body"><text:span text:style-name="Strong_20_Emphasis"><text:span text:style-name="">Radio France Art Divertissement</text:span></text:span></text:p>
      <text:list text:style-name="List_20_1" text:continue-numbering="false">
        <text:list-item>
          <text:p text:style-name="List_20_1_Content_First"><text:a xlink:type="simple" xlink:href="https://www.radiofrance.fr/franceinter/podcasts/le-mag-de-l-ete/le-mag-de-l-ete-du-mardi-11-aout-2026-1493814" text:style-name="Internet_20_link" text:visited-style-name="Visited_20_Internet_20_Link">Spéciale cinéma : le Mag de l'été au Festival de film de Locarno ! 2/2</text:a> (%11/%08/%2026/18%CEST)</text:p>
        </text:list-item>
        <text:list-item>
          <text:p text:style-name="List_20_1_Content"><text:a xlink:type="simple" xlink:href="https://www.radiofrance.fr/franceinfo/podcasts/l-info-de-l-histoire/l-info-de-l-histoire-du-mardi-11-aout-2026-9268717" text:style-name="Internet_20_link" text:visited-style-name="Visited_20_Internet_20_Link">"La force tranquille" : le slogan réussi par excellence ?</text:a> (%11/%08/%2026/17%CEST)</text:p>
        </text:list-item>
        <text:list-item>
          <text:p text:style-name="List_20_1_Content"><text:a xlink:type="simple" xlink:href="https://www.radiofrance.fr/franceinfo/podcasts/le-monde-d-elodie/le-monde-d-elodie-du-mardi-11-aout-2026-8160830" text:style-name="Internet_20_link" text:visited-style-name="Visited_20_Internet_20_Link">Billy Idol, le punk et la naissance d'une icône : "On avait envie de parler de ce qui divisait la société pour essayer de la rassembler"</text:a> (%11/%08/%2026/15%CEST)</text:p>
        </text:list-item>
        <text:list-item>
          <text:p text:style-name="List_20_1_Content"><text:a xlink:type="simple" xlink:href="https://www.radiofrance.fr/franceinfo/podcasts/ces-chansons-qui-font-l-actu/ces-chansons-qui-font-l-actu-du-mardi-11-aout-2026-3459492" text:style-name="Internet_20_link" text:visited-style-name="Visited_20_Internet_20_Link">Ce que disent (enfin) les chanteuses : l’anorexie selon Joyce Jonathan</text:a> (%11/%08/%2026/14%CEST)</text:p>
        </text:list-item>
        <text:list-item>
          <text:p text:style-name="List_20_1_Content"><text:a xlink:type="simple" xlink:href="https://www.radiofrance.fr/franceinter/podcasts/l-odyssee-de-marcel-pagnol-par-ariane-ascaride/l-odyssee-de-marcel-pagnol-par-ariane-ascaride-du-mardi-11-aout-2026-2680168" text:style-name="Internet_20_link" text:visited-style-name="Visited_20_Internet_20_Link">Le temps de la discorde</text:a> (%11/%08/%2026/13%CEST)</text:p>
        </text:list-item>
        <text:list-item>
          <text:p text:style-name="List_20_1_Content"><text:a xlink:type="simple" xlink:href="https://www.radiofrance.fr/franceculture/podcasts/avoir-raison-avec/l-obstination-de-vivre-1680378" text:style-name="Internet_20_link" text:visited-style-name="Visited_20_Internet_20_Link">Avoir raison avec... Samuel Beckett 2/5 : L'obstination de vivre</text:a> (%11/%08/%2026/13%CEST)</text:p>
        </text:list-item>
        <text:list-item>
          <text:p text:style-name="List_20_1_Content"><text:a xlink:type="simple" xlink:href="https://www.radiofrance.fr/franceculture/podcasts/le-son-des-francophones/le-nouveau-cinema-cambodgien-3175518" text:style-name="Internet_20_link" text:visited-style-name="Visited_20_Internet_20_Link">Le Cambodge, la mémoire en création  : Le nouveau cinéma cambodgien</text:a> (%11/%08/%2026/12%CEST)</text:p>
        </text:list-item>
        <text:list-item>
          <text:p text:style-name="List_20_1_Content"><text:a xlink:type="simple" xlink:href="https://www.radiofrance.fr/franceculture/podcasts/les-midis-de-culture/retours-de-kujoyama-alain-willaume-et-victoire-thierree-racontent-le-japon-en-images-9997116" text:style-name="Internet_20_link" text:visited-style-name="Visited_20_Internet_20_Link">Retour de Kujoyama : le Japon dans l'objectif d'Alain Willaume et Victoire Thierrée</text:a> (%11/%08/%2026/12%CEST)</text:p>
        </text:list-item>
        <text:list-item>
          <text:p text:style-name="List_20_1_Content"><text:a xlink:type="simple" xlink:href="https://www.radiofrance.fr/franceinter/podcasts/le-re-zident/les-residents-du-mardi-11-aout-2026-9986913" text:style-name="Internet_20_link" text:visited-style-name="Visited_20_Internet_20_Link">Grandes vacances, grands souvenirs !</text:a> (%11/%08/%2026/10%CEST)</text:p>
        </text:list-item>
        <text:list-item>
          <text:p text:style-name="List_20_1_Content"><text:a xlink:type="simple" xlink:href="https://www.radiofrance.fr/franceinter/podcasts/sous-le-soleil-de-platon/sous-le-soleil-de-platon-du-mardi-11-aout-2026-1236646" text:style-name="Internet_20_link" text:visited-style-name="Visited_20_Internet_20_Link">Martin Solveig : Comment fait-on pour se réinventer ?</text:a> (%11/%08/%2026/09%CEST)</text:p>
        </text:list-item>
        <text:list-item>
          <text:p text:style-name="List_20_1_Content"><text:a xlink:type="simple" xlink:href="https://www.radiofrance.fr/franceculture/podcasts/l-invite-e-des-matins-d-ete/armand-foex-et-clement-devilliers-cineastes-debrouillards-et-inseparables-3826404" text:style-name="Internet_20_link" text:visited-style-name="Visited_20_Internet_20_Link">Armand Foëx et Clément Devilliers, cinéastes débrouillards et inséparables</text:a> (%11/%08/%2026/08%CEST)</text:p>
        </text:list-item>
        <text:list-item>
          <text:p text:style-name="List_20_1_Content"><text:a xlink:type="simple" xlink:href="https://www.radiofrance.fr/francebleu/podcasts/l-evenement-ici-ici-normandie/voyagez-a-travers-la-france-et-apprenez-des-mots-et-des-expressions-surprenantes-avec-le-livre-parlou-4145464" text:style-name="Internet_20_link" text:visited-style-name="Visited_20_Internet_20_Link">Voyagez à travers la France et apprenez des mots et des expressions surprenantes avec le livre Parlou</text:a> (%11/%08/%2026/08%CEST)</text:p>
        </text:list-item>
        <text:list-item>
          <text:p text:style-name="List_20_1_Content"><text:a xlink:type="simple" xlink:href="https://www.radiofrance.fr/franceinter/podcasts/un-ete-avec/un-ete-avec-nietzsche-du-mardi-11-aout-2026-9648533" text:style-name="Internet_20_link" text:visited-style-name="Visited_20_Internet_20_Link">Un été avec Nietzsche  32/40 : On crève l’écran, l’écran nous crève</text:a> (%11/%08/%2026/07%CEST)</text:p>
        </text:list-item>
        <text:list-item>
          <text:p text:style-name="List_20_1_Content"><text:a xlink:type="simple" xlink:href="https://www.radiofrance.fr/francebleu/podcasts/l-invite-d-ici-matin-roussillon/a-partir-du-11-aout-le-festival-itinerant-courts-circuit-66-reprend-la-route-2393883" text:style-name="Internet_20_link" text:visited-style-name="Visited_20_Internet_20_Link">A partir du 11 août le Festival itinérant Courts Circuit 66 reprend la route</text:a> (%11/%08/%2026/07%CEST)</text:p>
        </text:list-item>
        <text:list-item>
          <text:p text:style-name="List_20_1_Content"><text:a xlink:type="simple" xlink:href="https://www.radiofrance.fr/franceculture/podcasts/l-invite-e-des-matins-d-ete/mjc-associations-maisons-de-quartier-pourquoi-ces-lieux-disparaissent-ils-7759767" text:style-name="Internet_20_link" text:visited-style-name="Visited_20_Internet_20_Link">MJC, maisons de quartier : pourquoi les lieux associatifs disparaissent-ils ?</text:a> (%11/%08/%2026/07%CEST)</text:p>
        </text:list-item>
        <text:list-item>
          <text:p text:style-name="List_20_1_Content"><text:a xlink:type="simple" xlink:href="https://www.radiofrance.fr/franceinfo/podcasts/ces-destins-qui-font-l-info/ces-destins-qui-font-l-info-du-mardi-11-aout-2026-9348165" text:style-name="Internet_20_link" text:visited-style-name="Visited_20_Internet_20_Link">Loana : Loana 2/5 : l'enfance volée</text:a> (%11/%08/%2026/07%CEST)</text:p>
        </text:list-item>
        <text:list-item>
          <text:p text:style-name="List_20_1_Content"><text:a xlink:type="simple" xlink:href="https://www.radiofrance.fr/franceinter/podcasts/les-80/les-80-de-du-mardi-11-aout-2026-9202013" text:style-name="Internet_20_link" text:visited-style-name="Visited_20_Internet_20_Link">La culbute en natation, une technique pas simple pour tout le monde</text:a> (%11/%08/%2026/07%CEST)</text:p>
        </text:list-item>
        <text:list-item>
          <text:p text:style-name="List_20_1_Content"><text:a xlink:type="simple" xlink:href="https://www.radiofrance.fr/franceinter/podcasts/les-festivals-de-l-ete/l-ete-des-festivals-du-mardi-11-aout-2026-5487090" text:style-name="Internet_20_link" text:visited-style-name="Visited_20_Internet_20_Link">Houlgate : quand les femmes photographes dépeignent le monde entre tradition et modernité</text:a> (%11/%08/%2026/07%CEST)</text:p>
        </text:list-item>
        <text:list-item>
          <text:p text:style-name="List_20_1_Content"><text:a xlink:type="simple" xlink:href="https://www.radiofrance.fr/franceinfo/podcasts/ca-dit-quoi/ca-dit-quoi-8946875" text:style-name="Internet_20_link" text:visited-style-name="Visited_20_Internet_20_Link">Séisme en Colombie, Ariana Grande en tête des classements et la "Nouvelle école" du MMA : ça dit quoi ce 11 août ?</text:a> (%11/%08/%2026/07%CEST)</text:p>
        </text:list-item>
        <text:list-item>
          <text:p text:style-name="List_20_1_Content_Last"><text:a xlink:type="simple" xlink:href="https://www.radiofrance.fr/franceculture/podcasts/les-matins-d-ete/les-etats-unis-au-moyen-orient-monde-associatif-quel-avenir-armand-foex-clement-devilliers-cineastes-inseparables-3337714" text:style-name="Internet_20_link" text:visited-style-name="Visited_20_Internet_20_Link">Les Etats-Unis au Moyen-Orient/ Monde associatif : quel avenir ?/ Armand Foëx-Clément Devilliers, cinéastes inséparables</text:a> (%11/%08/%2026/07%CEST)</text:p>
        </text:list-item>
      </text:list>
      <text:p text:style-name="Text_20_body"><text:span text:style-name="Strong_20_Emphasis"><text:span text:style-name="">Radio France économie</text:span></text:span></text:p>
      <text:list text:style-name="List_20_1" text:continue-numbering="false">
        <text:list-item>
          <text:p text:style-name="List_20_1_Content_First"><text:a xlink:type="simple" xlink:href="https://www.radiofrance.fr/franceinter/podcasts/l-info-de-france-inter/loi-demarchage-telephonique-50-000-emplois-sont-menaces-au-maroc-5861369" text:style-name="Internet_20_link" text:visited-style-name="Visited_20_Internet_20_Link">Loi démarchage téléphonique : 50 000 emplois sont menacés au Maroc</text:a> (%11/%08/%2026/18%CEST)</text:p>
        </text:list-item>
        <text:list-item>
          <text:p text:style-name="List_20_1_Content"><text:a xlink:type="simple" xlink:href="https://www.radiofrance.fr/franceculture/podcasts/questions-du-soir-le-debat/fermes-usines-pourquoi-la-france-choisit-elle-d-agrandir-ses-elevages-2043796" text:style-name="Internet_20_link" text:visited-style-name="Visited_20_Internet_20_Link">Fermes-usines : pourquoi la France choisit-elle d'agrandir ses élevages ?</text:a> (%11/%08/%2026/18%CEST)</text:p>
        </text:list-item>
        <text:list-item>
          <text:p text:style-name="List_20_1_Content"><text:a xlink:type="simple" xlink:href="https://www.radiofrance.fr/franceinter/podcasts/l-info-de-france-inter/chaleur-et-secheresse-le-parc-de-centrales-nucleaires-francais-a-atteint-un-record-de-puissance-indisponible-4034160" text:style-name="Internet_20_link" text:visited-style-name="Visited_20_Internet_20_Link">Chaleur et sécheresse : le parc de centrales nucléaires français a atteint un record de puissance indisponible</text:a> (%11/%08/%2026/13%CEST)</text:p>
        </text:list-item>
        <text:list-item>
          <text:p text:style-name="List_20_1_Content"><text:a xlink:type="simple" xlink:href="https://www.radiofrance.fr/franceculture/podcasts/journal-de-12h30/journal-de-12h30-du-mardi-11-aout-2026-1327149" text:style-name="Internet_20_link" text:visited-style-name="Visited_20_Internet_20_Link">"Revolut" obtient une licence en France</text:a> (%11/%08/%2026/12%CEST)</text:p>
        </text:list-item>
        <text:list-item>
          <text:p text:style-name="List_20_1_Content"><text:a xlink:type="simple" xlink:href="https://www.radiofrance.fr/franceinter/podcasts/l-info-de-france-inter/chou-fleur-carotte-ces-legumes-dont-le-prix-risque-d-augmenter-a-l-automne-a-cause-de-la-chaleur-et-de-la-secheresse-8850361" text:style-name="Internet_20_link" text:visited-style-name="Visited_20_Internet_20_Link">Chou-fleur, carotte : ces légumes dont le prix risque d'augmenter à l'automne à cause de la chaleur et de la sécheresse</text:a> (%11/%08/%2026/11%CEST)</text:p>
        </text:list-item>
        <text:list-item>
          <text:p text:style-name="List_20_1_Content"><text:a xlink:type="simple" xlink:href="https://www.radiofrance.fr/francebleu/podcasts/les-offres-d-emploi-en-dordogne/un-magasin-de-bricolage-a-lalinde-recrute-un-chef-de-secteur-jardin-et-motoculture-en-cdi-8510858" text:style-name="Internet_20_link" text:visited-style-name="Visited_20_Internet_20_Link">Un magasin de bricolage à Lalinde recrute un chef de secteur jardin et motoculture en CDI</text:a> (%11/%08/%2026/09%CEST)</text:p>
        </text:list-item>
        <text:list-item>
          <text:p text:style-name="List_20_1_Content"><text:a xlink:type="simple" xlink:href="https://www.radiofrance.fr/franceculture/podcasts/la-chronique-du-grand-continent/la-chronique-du-grand-continent-chronique-du-mardi-11-aout-2026-5692749" text:style-name="Internet_20_link" text:visited-style-name="Visited_20_Internet_20_Link">Du rapport entre la consommation de bananes et les panneaux photovoltaïques</text:a> (%11/%08/%2026/08%CEST)</text:p>
        </text:list-item>
        <text:list-item>
          <text:p text:style-name="List_20_1_Content"><text:a xlink:type="simple" xlink:href="https://www.radiofrance.fr/franceinter/podcasts/l-edito-eco/l-edito-eco-du-mardi-11-aout-2026-8745613" text:style-name="Internet_20_link" text:visited-style-name="Visited_20_Internet_20_Link">Quand l’éclipse solaire pèse sur la production d’électricité</text:a> (%11/%08/%2026/07%CEST)</text:p>
        </text:list-item>
        <text:list-item>
          <text:p text:style-name="List_20_1_Content"><text:a xlink:type="simple" xlink:href="https://www.radiofrance.fr/francebleu/podcasts/ici-ca-marche-en-bearn-bigorre/quartier-d-ete-a-pau-le-programme-qui-vise-a-rompre-l-isolement-pendant-les-vacances-6444329" text:style-name="Internet_20_link" text:visited-style-name="Visited_20_Internet_20_Link">"QUARTIER D'ÉTÉ à PAU" le programme qui vise à rompre l'isolement pendant les vacances !</text:a> (%11/%08/%2026/07%CEST)</text:p>
        </text:list-item>
        <text:list-item>
          <text:p text:style-name="List_20_1_Content"><text:a xlink:type="simple" xlink:href="https://www.radiofrance.fr/francebleu/podcasts/l-eco-d-ici-en-dordogne/la-ferme-de-fages-a-st-genies-4078250" text:style-name="Internet_20_link" text:visited-style-name="Visited_20_Internet_20_Link">la Ferme de Fages à Saint-Geniès</text:a> (%11/%08/%2026/07%CEST)</text:p>
        </text:list-item>
        <text:list-item>
          <text:p text:style-name="List_20_1_Content"><text:a xlink:type="simple" xlink:href="https://www.radiofrance.fr/franceinter/podcasts/l-info-de-france-inter/que-change-l-interdiction-du-demarchage-telephonique-non-consenti-qui-entre-en-vigueur-mardi-3414114" text:style-name="Internet_20_link" text:visited-style-name="Visited_20_Internet_20_Link">Que change l'interdiction du démarchage téléphonique non consenti qui entre en vigueur mardi ?</text:a> (%11/%08/%2026/07%CEST)</text:p>
        </text:list-item>
        <text:list-item>
          <text:p text:style-name="List_20_1_Content"><text:a xlink:type="simple" xlink:href="https://www.radiofrance.fr/franceinfo/podcasts/le-choix-de-franceinfo/le-choix-franceinfo-du-mardi-11-aout-2026-7316792" text:style-name="Internet_20_link" text:visited-style-name="Visited_20_Internet_20_Link">REPORTAGE. Comment des entreprises à visibilité européenne reprennent les campings municipaux de petites communes</text:a> (%11/%08/%2026/06%CEST)</text:p>
        </text:list-item>
        <text:list-item>
          <text:p text:style-name="List_20_1_Content"><text:a xlink:type="simple" xlink:href="https://www.radiofrance.fr/francebleu/podcasts/l-info-d-ici-ici-azur/pourquoi-24-bornes-a-vetements-sont-elles-fermees-sur-la-riviera-francaise-5151716" text:style-name="Internet_20_link" text:visited-style-name="Visited_20_Internet_20_Link">Pourquoi 24 bornes à vêtements sont-elles fermées sur la Riviera française ?</text:a> (%11/%08/%2026/06%CEST)</text:p>
        </text:list-item>
        <text:list-item>
          <text:p text:style-name="List_20_1_Content"><text:a xlink:type="simple" xlink:href="https://www.radiofrance.fr/franceinfo/podcasts/le-decryptage-eco/le-decryptage-eco-du-mardi-11-aout-2026-8093156" text:style-name="Internet_20_link" text:visited-style-name="Visited_20_Internet_20_Link">Chômage : derrière la passe d'armes entre Sébastien Lecornu et Édouard Philippe, des chiffres qui inquiètent</text:a> (%11/%08/%2026/06%CEST)</text:p>
        </text:list-item>
        <text:list-item>
          <text:p text:style-name="List_20_1_Content"><text:a xlink:type="simple" xlink:href="https://www.radiofrance.fr/franceinter/podcasts/l-info-de-france-inter/s-il-n-y-avait-pas-cette-luzerne-il-n-y-aurait-rien-ces-plantes-qui-sauvent-la-vie-des-abeilles-6675488" text:style-name="Internet_20_link" text:visited-style-name="Visited_20_Internet_20_Link">"S'il n'y avait pas cette luzerne, il n'y aurait rien" : ces plantes qui sauvent la vie des abeilles</text:a> (%10/%08/%2026/13%CEST)</text:p>
        </text:list-item>
        <text:list-item>
          <text:p text:style-name="List_20_1_Content"><text:a xlink:type="simple" xlink:href="https://www.radiofrance.fr/franceinter/podcasts/le-debat-de-midi/le-debat-de-midi-du-lundi-10-aout-2026-3660338" text:style-name="Internet_20_link" text:visited-style-name="Visited_20_Internet_20_Link">La France a-t-elle sacrifié ses villes moyennes ?</text:a> (%10/%08/%2026/12%CEST)</text:p>
        </text:list-item>
        <text:list-item>
          <text:p text:style-name="List_20_1_Content"><text:a xlink:type="simple" xlink:href="https://www.radiofrance.fr/francebleu/podcasts/les-offres-d-emploi-en-dordogne/la-mandragore-recrute-un-serveur-ou-une-serveuse-a-terrasson-lavilledieu-6909251" text:style-name="Internet_20_link" text:visited-style-name="Visited_20_Internet_20_Link">La Mandragore recrute un serveur ou une serveuse à Terrasson-Lavilledieu</text:a> (%10/%08/%2026/09%CEST)</text:p>
        </text:list-item>
        <text:list-item>
          <text:p text:style-name="List_20_1_Content"><text:a xlink:type="simple" xlink:href="https://www.radiofrance.fr/franceculture/podcasts/journal-de-8-h/journal-de-8h-du-lundi-10-aout-2026-1920419" text:style-name="Internet_20_link" text:visited-style-name="Visited_20_Internet_20_Link">En France, la chaleur et la sécheresse font chuter les récoltes de cet été</text:a> (%10/%08/%2026/08%CEST)</text:p>
        </text:list-item>
        <text:list-item>
          <text:p text:style-name="List_20_1_Content"><text:a xlink:type="simple" xlink:href="https://www.radiofrance.fr/francebleu/podcasts/l-invite-de-la-redaction-de-ici-pays-basque/francis-larrea-maraicher-a-espelette-a-perdu-90-de-tout-ce-qu-il-a-plante-en-juin-a-cause-de-la-chaleur-8156963" text:style-name="Internet_20_link" text:visited-style-name="Visited_20_Internet_20_Link">Francis Larrea, maraîcher à Mendionde, a perdu 90% de tout ce qu'il a planté en juin à cause de la chaleur</text:a> (%10/%08/%2026/07%CEST)</text:p>
        </text:list-item>
        <text:list-item>
          <text:p text:style-name="List_20_1_Content_Last"><text:a xlink:type="simple" xlink:href="https://www.radiofrance.fr/franceinter/podcasts/l-edito-eco/l-edito-eco-du-lundi-10-aout-2026-6568439" text:style-name="Internet_20_link" text:visited-style-name="Visited_20_Internet_20_Link">Incendies : où en sont les projets de Canadair à la française ?</text:a> (%10/%08/%2026/07%CEST)</text:p>
        </text:list-item>
      </text:list>
      <text:p text:style-name="Text_20_body"><text:span text:style-name="Strong_20_Emphasis"><text:span text:style-name="">Radio France Environnement</text:span></text:span></text:p>
      <text:list text:style-name="List_20_1" text:continue-numbering="false">
        <text:list-item>
          <text:p text:style-name="List_20_1_Content_First"><text:a xlink:type="simple" xlink:href="https://www.radiofrance.fr/franceculture/podcasts/questions-du-soir-le-debat/fermes-usines-pourquoi-la-france-choisit-elle-d-agrandir-ses-elevages-2043796" text:style-name="Internet_20_link" text:visited-style-name="Visited_20_Internet_20_Link">Fermes-usines : pourquoi la France choisit-elle d'agrandir ses élevages ?</text:a> (%11/%08/%2026/18%CEST)</text:p>
        </text:list-item>
        <text:list-item>
          <text:p text:style-name="List_20_1_Content"><text:a xlink:type="simple" xlink:href="https://www.radiofrance.fr/franceinter/podcasts/l-info-de-france-inter/chou-fleur-carotte-ces-legumes-dont-le-prix-risque-d-augmenter-a-l-automne-a-cause-de-la-chaleur-et-de-la-secheresse-8850361" text:style-name="Internet_20_link" text:visited-style-name="Visited_20_Internet_20_Link">Chou-fleur, carotte : ces légumes dont le prix risque d'augmenter à l'automne à cause de la chaleur et de la sécheresse</text:a> (%11/%08/%2026/11%CEST)</text:p>
        </text:list-item>
        <text:list-item>
          <text:p text:style-name="List_20_1_Content"><text:a xlink:type="simple" xlink:href="https://www.radiofrance.fr/franceinfo/podcasts/8h30-franceinfo/8h30-franceinfo-du-mardi-11-aout-2026-5945024" text:style-name="Internet_20_link" text:visited-style-name="Visited_20_Internet_20_Link">Dérèglement climatique, incendies, présidentielle... Le "8h30 franceinfo" d'Alma Dufour</text:a> (%11/%08/%2026/08%CEST)</text:p>
        </text:list-item>
        <text:list-item>
          <text:p text:style-name="List_20_1_Content"><text:a xlink:type="simple" xlink:href="https://www.radiofrance.fr/francebleu/podcasts/l-info-d-ici-ici-loire-ocean/a-l-aiguillon-la-presqu-ile-le-maire-veut-faire-partir-les-vacanciers-du-havre-en-raison-des-risques-d-incendies-5414627" text:style-name="Internet_20_link" text:visited-style-name="Visited_20_Internet_20_Link">Risque d'incendie : à l'Aiguillon-la-Presqu'île, le bras de fer entre le maire et des vacanciers installés dans la forêt</text:a> (%11/%08/%2026/07%CEST)</text:p>
        </text:list-item>
        <text:list-item>
          <text:p text:style-name="List_20_1_Content"><text:a xlink:type="simple" xlink:href="https://www.radiofrance.fr/franceinter/podcasts/l-info-de-france-inter/apres-le-seisme-en-colombie-la-solidarite-s-organise-dans-le-pays-et-a-l-international-4776170" text:style-name="Internet_20_link" text:visited-style-name="Visited_20_Internet_20_Link">Après le séisme en Colombie, la solidarité s'organise dans le pays et à l'international</text:a> (%11/%08/%2026/07%CEST)</text:p>
        </text:list-item>
        <text:list-item>
          <text:p text:style-name="List_20_1_Content"><text:a xlink:type="simple" xlink:href="https://www.radiofrance.fr/franceinfo/podcasts/ca-dit-quoi/ca-dit-quoi-8946875" text:style-name="Internet_20_link" text:visited-style-name="Visited_20_Internet_20_Link">Séisme en Colombie, Ariana Grande en tête des classements et la "Nouvelle école" du MMA : ça dit quoi ce 11 août ?</text:a> (%11/%08/%2026/07%CEST)</text:p>
        </text:list-item>
        <text:list-item>
          <text:p text:style-name="List_20_1_Content"><text:a xlink:type="simple" xlink:href="https://www.radiofrance.fr/franceinfo/podcasts/le-billet-sciences-de-bill-francois/le-billet-sciences-du-mardi-11-aout-2026-7714986" text:style-name="Internet_20_link" text:visited-style-name="Visited_20_Internet_20_Link">Des poissons tropicaux de la Mer Rouge partent à la conquête de la Méditerranée</text:a> (%11/%08/%2026/06%CEST)</text:p>
        </text:list-item>
        <text:list-item>
          <text:p text:style-name="List_20_1_Content"><text:a xlink:type="simple" xlink:href="https://www.radiofrance.fr/franceinfo/podcasts/franceinfo-monde/franceinfo-monde-du-mardi-11-aout-2026-1688319" text:style-name="Internet_20_link" text:visited-style-name="Visited_20_Internet_20_Link">Séisme en Colombie : une aide internationale qui s’organise et un ressenti jusqu'au Venezuela</text:a> (%11/%08/%2026/06%CEST)</text:p>
        </text:list-item>
        <text:list-item>
          <text:p text:style-name="List_20_1_Content"><text:a xlink:type="simple" xlink:href="https://www.radiofrance.fr/francebleu/podcasts/le-monde-merveilleux-du-vivant/le-rose-des-pres-un-champignon-a-consommer-avec-moderation-2001409" text:style-name="Internet_20_link" text:visited-style-name="Visited_20_Internet_20_Link">Le rosé-des-prés, un champignon à consommer avec modération</text:a> (%11/%08/%2026/05%CEST)</text:p>
        </text:list-item>
        <text:list-item>
          <text:p text:style-name="List_20_1_Content"><text:a xlink:type="simple" xlink:href="https://www.radiofrance.fr/franceinter/podcasts/le-18-20-le-telephone-sonne/le-telephone-sonne-du-lundi-10-aout-2026-2778943" text:style-name="Internet_20_link" text:visited-style-name="Visited_20_Internet_20_Link">Nos pompiers, ces héros</text:a> (%10/%08/%2026/19%CEST)</text:p>
        </text:list-item>
        <text:list-item>
          <text:p text:style-name="List_20_1_Content"><text:a xlink:type="simple" xlink:href="https://www.radiofrance.fr/franceinter/podcasts/l-info-de-france-inter/en-bretagne-des-algues-vertes-dans-des-coins-jusque-la-pas-touches-des-associations-denoncent-leur-proliferation-5373741" text:style-name="Internet_20_link" text:visited-style-name="Visited_20_Internet_20_Link">En Bretagne, des algues vertes "dans des coins jusque là pas touchés" : des associations dénoncent leur prolifération</text:a> (%10/%08/%2026/18%CEST)</text:p>
        </text:list-item>
        <text:list-item>
          <text:p text:style-name="List_20_1_Content"><text:a xlink:type="simple" xlink:href="https://www.radiofrance.fr/franceculture/podcasts/journal-de-18h/journal-de-18h-emission-du-lundi-10-aout-2026-8249195" text:style-name="Internet_20_link" text:visited-style-name="Visited_20_Internet_20_Link">Sécheresse : la situation des nappes phréatiques « se dégrade », 63 % d’entre elles sous les normales au 1er août</text:a> (%10/%08/%2026/18%CEST)</text:p>
        </text:list-item>
        <text:list-item>
          <text:p text:style-name="List_20_1_Content"><text:a xlink:type="simple" xlink:href="https://www.radiofrance.fr/franceinter/podcasts/l-info-de-france-inter/secheresse-plus-de-la-moitie-des-nappes-souterraines-sous-les-normales-au-1er-aout-1845950" text:style-name="Internet_20_link" text:visited-style-name="Visited_20_Internet_20_Link">Sécheresse : plus de la moitié des nappes souterraines sous les normales au 1er août</text:a> (%10/%08/%2026/17%CEST)</text:p>
        </text:list-item>
        <text:list-item>
          <text:p text:style-name="List_20_1_Content"><text:a xlink:type="simple" xlink:href="https://www.radiofrance.fr/franceinfo/podcasts/bientot-chez-vous/bientot-chez-vous-du-lundi-10-aout-2026-5411459" text:style-name="Internet_20_link" text:visited-style-name="Visited_20_Internet_20_Link">Quelle est cette tendance en Chine, qui consiste à dormir avec une courge géante ?</text:a> (%10/%08/%2026/15%CEST)</text:p>
        </text:list-item>
        <text:list-item>
          <text:p text:style-name="List_20_1_Content"><text:a xlink:type="simple" xlink:href="https://www.radiofrance.fr/franceinter/podcasts/l-info-de-france-inter/l-europe-de-l-ouest-a-battu-son-record-de-chaleur-pour-le-debut-d-ete-9118106" text:style-name="Internet_20_link" text:visited-style-name="Visited_20_Internet_20_Link">L'Europe de l'Ouest a battu son record de chaleur pour le début d'été</text:a> (%10/%08/%2026/13%CEST)</text:p>
        </text:list-item>
        <text:list-item>
          <text:p text:style-name="List_20_1_Content"><text:a xlink:type="simple" xlink:href="https://www.radiofrance.fr/franceinter/podcasts/l-info-de-france-inter/s-il-n-y-avait-pas-cette-luzerne-il-n-y-aurait-rien-ces-plantes-qui-sauvent-la-vie-des-abeilles-6675488" text:style-name="Internet_20_link" text:visited-style-name="Visited_20_Internet_20_Link">"S'il n'y avait pas cette luzerne, il n'y aurait rien" : ces plantes qui sauvent la vie des abeilles</text:a> (%10/%08/%2026/13%CEST)</text:p>
        </text:list-item>
        <text:list-item>
          <text:p text:style-name="List_20_1_Content"><text:a xlink:type="simple" xlink:href="https://www.radiofrance.fr/franceinfo/podcasts/les-documents-franceinfo/climat-l-europe-occidentale-connait-son-ete-le-plus-chaud-jamais-enregistre-9680856" text:style-name="Internet_20_link" text:visited-style-name="Visited_20_Internet_20_Link">Climat : l'Europe occidentale connaît son été le plus chaud jamais enregistré</text:a> (%10/%08/%2026/09%CEST)</text:p>
        </text:list-item>
        <text:list-item>
          <text:p text:style-name="List_20_1_Content"><text:a xlink:type="simple" xlink:href="https://www.radiofrance.fr/francebleu/podcasts/l-invite-du-dernier-cafe/le-capitaine-gregory-koral-evoque-la-prevention-incendie-megots-barbecue-produits-dangereux-8921188" text:style-name="Internet_20_link" text:visited-style-name="Visited_20_Internet_20_Link">Le Capitaine Grégory Koral évoque la prévention incendie: mégots, barbecue, produits dangereux</text:a> (%10/%08/%2026/08%CEST)</text:p>
        </text:list-item>
        <text:list-item>
          <text:p text:style-name="List_20_1_Content"><text:a xlink:type="simple" xlink:href="https://www.radiofrance.fr/franceinfo/podcasts/8h30-franceinfo/8h30-franceinfo-du-lundi-10-aout-2026-3554619" text:style-name="Internet_20_link" text:visited-style-name="Visited_20_Internet_20_Link">Dérèglement climatique, incendies, présidentielle... Le "8h30 franceinfo" d'Othman Nasrou</text:a> (%10/%08/%2026/08%CEST)</text:p>
        </text:list-item>
        <text:list-item>
          <text:p text:style-name="List_20_1_Content_Last"><text:a xlink:type="simple" xlink:href="https://www.radiofrance.fr/franceinter/podcasts/l-info-de-france-inter/face-aux-vagues-de-chaleur-la-souffrance-de-la-filiere-peche-4323980" text:style-name="Internet_20_link" text:visited-style-name="Visited_20_Internet_20_Link">"J'ai fait des journées à presque zéro poisson" : face aux vagues de chaleur, la souffrance de la filière pêche</text:a> (%10/%08/%2026/08%CEST)</text:p>
        </text:list-item>
      </text:list>
      <text:p text:style-name="Text_20_body"><text:span text:style-name="Strong_20_Emphasis"><text:span text:style-name="">Radio France Monde</text:span></text:span></text:p>
      <text:list text:style-name="List_20_1" text:continue-numbering="false">
        <text:list-item>
          <text:p text:style-name="List_20_1_Content_First"><text:a xlink:type="simple" xlink:href="https://www.radiofrance.fr/franceinter/podcasts/l-info-de-france-inter/que-sont-ces-patriot-games-organises-pour-les-250-ans-de-l-independance-americaine-1314716" text:style-name="Internet_20_link" text:visited-style-name="Visited_20_Internet_20_Link">Que sont ces "Patriot Games" organisés pour les 250 ans de l'indépendance américaine ?</text:a> (%11/%08/%2026/19%CEST)</text:p>
        </text:list-item>
        <text:list-item>
          <text:p text:style-name="List_20_1_Content"><text:a xlink:type="simple" xlink:href="https://www.radiofrance.fr/franceculture/podcasts/journal-de-18h/journal-de-18h-emission-du-mardi-11-aout-2026-2811456" text:style-name="Internet_20_link" text:visited-style-name="Visited_20_Internet_20_Link">Fin du démarchage téléphonique en France : quel impact sur l’emploi au  Maroc ?</text:a> (%11/%08/%2026/18%CEST)</text:p>
        </text:list-item>
        <text:list-item>
          <text:p text:style-name="List_20_1_Content"><text:a xlink:type="simple" xlink:href="https://www.radiofrance.fr/franceinfo/podcasts/bientot-chez-vous/bientot-chez-vous-du-mardi-11-aout-2026-8221972" text:style-name="Internet_20_link" text:visited-style-name="Visited_20_Internet_20_Link">En Corée du Sud, des parents programment la date de naissance idéale de leur enfant à l'aide de l'IA</text:a> (%11/%08/%2026/15%CEST)</text:p>
        </text:list-item>
        <text:list-item>
          <text:p text:style-name="List_20_1_Content"><text:a xlink:type="simple" xlink:href="https://www.radiofrance.fr/franceinter/podcasts/l-info-de-france-inter/comment-donald-trump-a-secretement-change-d-avion-pour-quitter-le-sommet-de-l-otan-5465203" text:style-name="Internet_20_link" text:visited-style-name="Visited_20_Internet_20_Link">Comment Donald Trump a secrètement changé d'avion pour quitter le sommet de l'OTAN</text:a> (%11/%08/%2026/14%CEST)</text:p>
        </text:list-item>
        <text:list-item>
          <text:p text:style-name="List_20_1_Content"><text:a xlink:type="simple" xlink:href="https://www.radiofrance.fr/franceinter/podcasts/l-info-de-france-inter/en-russie-le-seul-parti-anti-guerre-en-ukraine-ne-pourra-pas-presenter-de-candidat-aux-prochaines-elections-9367618" text:style-name="Internet_20_link" text:visited-style-name="Visited_20_Internet_20_Link">En Russie, le seul parti antiguerre en Ukraine interdit de présenter des candidats aux prochaines élections</text:a> (%11/%08/%2026/12%CEST)</text:p>
        </text:list-item>
        <text:list-item>
          <text:p text:style-name="List_20_1_Content"><text:a xlink:type="simple" xlink:href="https://www.radiofrance.fr/franceculture/podcasts/les-midis-de-culture/retours-de-kujoyama-alain-willaume-et-victoire-thierree-racontent-le-japon-en-images-9997116" text:style-name="Internet_20_link" text:visited-style-name="Visited_20_Internet_20_Link">Retour de Kujoyama : le Japon dans l'objectif d'Alain Willaume et Victoire Thierrée</text:a> (%11/%08/%2026/12%CEST)</text:p>
        </text:list-item>
        <text:list-item>
          <text:p text:style-name="List_20_1_Content"><text:a xlink:type="simple" xlink:href="https://www.radiofrance.fr/francemusique/podcasts/ete-classique/le-programme-classique-d-aude-giger-stations-thermales-4581293" text:style-name="Internet_20_link" text:visited-style-name="Visited_20_Internet_20_Link">Le programme classique d'Aude Giger : Stations thermales</text:a> (%11/%08/%2026/10%CEST)</text:p>
        </text:list-item>
        <text:list-item>
          <text:p text:style-name="List_20_1_Content"><text:a xlink:type="simple" xlink:href="https://www.radiofrance.fr/franceculture/podcasts/avoir-20-ans-avec/alexandra-david-neel-l-eveil-d-une-exploratrice-1620810" text:style-name="Internet_20_link" text:visited-style-name="Visited_20_Internet_20_Link">Alexandra David-Néel, l'éveil d'une exploratrice</text:a> (%11/%08/%2026/08%CEST)</text:p>
        </text:list-item>
        <text:list-item>
          <text:p text:style-name="List_20_1_Content"><text:a xlink:type="simple" xlink:href="https://www.radiofrance.fr/franceinter/podcasts/geopolitique/geopolitique-du-mardi-11-aout-2026-4901379" text:style-name="Internet_20_link" text:visited-style-name="Visited_20_Internet_20_Link">Guerre hybride : Moscou teste nos lignes rouges</text:a> (%11/%08/%2026/08%CEST)</text:p>
        </text:list-item>
        <text:list-item>
          <text:p text:style-name="List_20_1_Content"><text:a xlink:type="simple" xlink:href="https://www.radiofrance.fr/franceculture/podcasts/la-chronique-du-grand-continent/la-chronique-du-grand-continent-chronique-du-mardi-11-aout-2026-5692749" text:style-name="Internet_20_link" text:visited-style-name="Visited_20_Internet_20_Link">Du rapport entre la consommation de bananes et les panneaux photovoltaïques</text:a> (%11/%08/%2026/08%CEST)</text:p>
        </text:list-item>
        <text:list-item>
          <text:p text:style-name="List_20_1_Content"><text:a xlink:type="simple" xlink:href="https://www.radiofrance.fr/franceinfo/podcasts/les-documents-franceinfo/donald-trump-signe-un-decret-contre-le-vaccin-combine-contre-la-rougeole-les-oreillons-et-la-rubeole-4622450" text:style-name="Internet_20_link" text:visited-style-name="Visited_20_Internet_20_Link">Donald Trump signe un décret contre le vaccin combiné contre la rougeole, les oreillons et la rubéole</text:a> (%11/%08/%2026/08%CEST)</text:p>
        </text:list-item>
        <text:list-item>
          <text:p text:style-name="List_20_1_Content"><text:a xlink:type="simple" xlink:href="https://www.radiofrance.fr/franceculture/podcasts/la-revue-de-presse-internationale/la-revue-de-presse-internationale-emission-du-mardi-11-aout-2026-8606610" text:style-name="Internet_20_link" text:visited-style-name="Visited_20_Internet_20_Link">Au Nigeria, 1 500 mariages financés par l'Etat de Kano</text:a> (%11/%08/%2026/07%CEST)</text:p>
        </text:list-item>
        <text:list-item>
          <text:p text:style-name="List_20_1_Content"><text:a xlink:type="simple" xlink:href="https://www.radiofrance.fr/franceculture/podcasts/les-enjeux/bande-de-gaza-detroit-d-ormuz-les-etats-unis-pesent-ils-encore-au-moyen-orient-1367930" text:style-name="Internet_20_link" text:visited-style-name="Visited_20_Internet_20_Link">Moyen-Orient : que pèsent encore les Etats-Unis ?</text:a> (%11/%08/%2026/07%CEST)</text:p>
        </text:list-item>
        <text:list-item>
          <text:p text:style-name="List_20_1_Content"><text:a xlink:type="simple" xlink:href="https://www.radiofrance.fr/franceinter/podcasts/l-info-de-france-inter/apres-le-seisme-en-colombie-la-solidarite-s-organise-dans-le-pays-et-a-l-international-4776170" text:style-name="Internet_20_link" text:visited-style-name="Visited_20_Internet_20_Link">Après le séisme en Colombie, la solidarité s'organise dans le pays et à l'international</text:a> (%11/%08/%2026/07%CEST)</text:p>
        </text:list-item>
        <text:list-item>
          <text:p text:style-name="List_20_1_Content"><text:a xlink:type="simple" xlink:href="https://www.radiofrance.fr/franceinfo/podcasts/le-billet-sciences-de-bill-francois/le-billet-sciences-du-mardi-11-aout-2026-7714986" text:style-name="Internet_20_link" text:visited-style-name="Visited_20_Internet_20_Link">Des poissons tropicaux de la Mer Rouge partent à la conquête de la Méditerranée</text:a> (%11/%08/%2026/06%CEST)</text:p>
        </text:list-item>
        <text:list-item>
          <text:p text:style-name="List_20_1_Content"><text:a xlink:type="simple" xlink:href="https://www.radiofrance.fr/franceinfo/podcasts/franceinfo-monde/franceinfo-monde-du-mardi-11-aout-2026-1688319" text:style-name="Internet_20_link" text:visited-style-name="Visited_20_Internet_20_Link">Séisme en Colombie : une aide internationale qui s’organise et un ressenti jusqu'au Venezuela</text:a> (%11/%08/%2026/06%CEST)</text:p>
        </text:list-item>
        <text:list-item>
          <text:p text:style-name="List_20_1_Content"><text:a xlink:type="simple" xlink:href="https://www.radiofrance.fr/franceinter/podcasts/l-info-de-france-inter/qui-est-todd-blanche-le-nouveau-ministre-de-la-justice-americain-qui-inquiete-les-defenseurs-de-la-democratie-7365328" text:style-name="Internet_20_link" text:visited-style-name="Visited_20_Internet_20_Link">Qui est Todd Blanche, le nouveau ministre de la justice américain qui inquiète les défenseurs de la démocratie ?</text:a> (%10/%08/%2026/18%CEST)</text:p>
        </text:list-item>
        <text:list-item>
          <text:p text:style-name="List_20_1_Content"><text:a xlink:type="simple" xlink:href="https://www.radiofrance.fr/franceculture/podcasts/questions-du-soir-le-debat/la-cisjordanie-est-elle-deja-en-voie-d-annexion-par-israel-2248875" text:style-name="Internet_20_link" text:visited-style-name="Visited_20_Internet_20_Link">La Cisjordanie est-elle déjà en voie d'annexion par Israël ?</text:a> (%10/%08/%2026/18%CEST)</text:p>
        </text:list-item>
        <text:list-item>
          <text:p text:style-name="List_20_1_Content"><text:a xlink:type="simple" xlink:href="https://www.radiofrance.fr/franceinter/podcasts/l-info-de-france-inter/l-ukraine-lance-l-une-des-plus-vastes-attaques-sur-le-sol-russe-depuis-2022-au-moins-13-personnes-tuees-7474854" text:style-name="Internet_20_link" text:visited-style-name="Visited_20_Internet_20_Link">L'Ukraine lance l'une des plus vastes attaques sur le sol russe depuis 2022 : au moins 13 personnes tuées</text:a> (%10/%08/%2026/17%CEST)</text:p>
        </text:list-item>
        <text:list-item>
          <text:p text:style-name="List_20_1_Content_Last"><text:a xlink:type="simple" xlink:href="https://www.radiofrance.fr/franceinfo/podcasts/bientot-chez-vous/bientot-chez-vous-du-lundi-10-aout-2026-5411459" text:style-name="Internet_20_link" text:visited-style-name="Visited_20_Internet_20_Link">Quelle est cette tendance en Chine, qui consiste à dormir avec une courge géante ?</text:a> (%10/%08/%2026/15%CEST)</text:p>
        </text:list-item>
      </text:list>
      <text:p text:style-name="Text_20_body"><text:span text:style-name="Strong_20_Emphasis"><text:span text:style-name="">Radio France Politique</text:span></text:span></text:p>
      <text:list text:style-name="List_20_1" text:continue-numbering="false">
        <text:list-item>
          <text:p text:style-name="List_20_1_Content_First"><text:a xlink:type="simple" xlink:href="https://www.radiofrance.fr/franceinfo/podcasts/l-info-de-l-histoire/l-info-de-l-histoire-du-mardi-11-aout-2026-9268717" text:style-name="Internet_20_link" text:visited-style-name="Visited_20_Internet_20_Link">"La force tranquille" : le slogan réussi par excellence ?</text:a> (%11/%08/%2026/17%CEST)</text:p>
        </text:list-item>
        <text:list-item>
          <text:p text:style-name="List_20_1_Content"><text:a xlink:type="simple" xlink:href="https://www.radiofrance.fr/franceinter/podcasts/l-info-de-france-inter/l-ete-2006-1291038" text:style-name="Internet_20_link" text:visited-style-name="Visited_20_Internet_20_Link">L'été 2006 : Nicolas Sarkozy revendique sa méthode du "Karcher", Ségolène Royal penche à droite</text:a> (%11/%08/%2026/15%CEST)</text:p>
        </text:list-item>
        <text:list-item>
          <text:p text:style-name="List_20_1_Content"><text:a xlink:type="simple" xlink:href="https://www.radiofrance.fr/franceinfo/podcasts/8h30-franceinfo/8h30-franceinfo-du-mardi-11-aout-2026-5945024" text:style-name="Internet_20_link" text:visited-style-name="Visited_20_Internet_20_Link">Dérèglement climatique, incendies, présidentielle... Le "8h30 franceinfo" d'Alma Dufour</text:a> (%11/%08/%2026/08%CEST)</text:p>
        </text:list-item>
        <text:list-item>
          <text:p text:style-name="List_20_1_Content"><text:a xlink:type="simple" xlink:href="https://www.radiofrance.fr/franceinfo/podcasts/l-edito-politique/l-edito-politique-du-mardi-11-aout-2026-7808764" text:style-name="Internet_20_link" text:visited-style-name="Visited_20_Internet_20_Link">Édito. La primaire est-elle une machine à perdre ou à gagner ?</text:a> (%11/%08/%2026/07%CEST)</text:p>
        </text:list-item>
        <text:list-item>
          <text:p text:style-name="List_20_1_Content"><text:a xlink:type="simple" xlink:href="https://www.radiofrance.fr/franceinfo/podcasts/le-vrai-ou-faux/le-vrai-ou-faux-du-mardi-11-aout-2026-3769372" text:style-name="Internet_20_link" text:visited-style-name="Visited_20_Internet_20_Link">Élus Insoumis ciblés par de fausses accusations, les municipales polluées par une ingérence venue d’Israël</text:a> (%11/%08/%2026/07%CEST)</text:p>
        </text:list-item>
        <text:list-item>
          <text:p text:style-name="List_20_1_Content"><text:a xlink:type="simple" xlink:href="https://www.radiofrance.fr/franceinfo/podcasts/le-decryptage-eco/le-decryptage-eco-du-mardi-11-aout-2026-8093156" text:style-name="Internet_20_link" text:visited-style-name="Visited_20_Internet_20_Link">Chômage : derrière la passe d'armes entre Sébastien Lecornu et Édouard Philippe, des chiffres qui inquiètent</text:a> (%11/%08/%2026/06%CEST)</text:p>
        </text:list-item>
        <text:list-item>
          <text:p text:style-name="List_20_1_Content"><text:a xlink:type="simple" xlink:href="https://www.radiofrance.fr/franceinfo/podcasts/l-info-de-l-histoire/l-info-de-l-histoire-du-lundi-10-aout-2026-1024625" text:style-name="Internet_20_link" text:visited-style-name="Visited_20_Internet_20_Link">"Mitterrand président" : l'histoire d'un manque d'imagination ?</text:a> (%10/%08/%2026/17%CEST)</text:p>
        </text:list-item>
        <text:list-item>
          <text:p text:style-name="List_20_1_Content"><text:a xlink:type="simple" xlink:href="https://www.radiofrance.fr/franceinter/podcasts/l-info-de-france-inter/l-ete-2001-jacques-chirac-pas-encore-candidat-jean-marie-le-pen-deja-en-campagne-a-la-trinite-sur-mer-1612296" text:style-name="Internet_20_link" text:visited-style-name="Visited_20_Internet_20_Link">L'été 2001 : Jacques Chirac pas encore candidat, Jean-Marie Le Pen déjà en campagne à la Trinité-sur-Mer</text:a> (%10/%08/%2026/15%CEST)</text:p>
        </text:list-item>
        <text:list-item>
          <text:p text:style-name="List_20_1_Content"><text:a xlink:type="simple" xlink:href="https://www.radiofrance.fr/franceinfo/podcasts/8h30-franceinfo/8h30-franceinfo-du-lundi-10-aout-2026-3554619" text:style-name="Internet_20_link" text:visited-style-name="Visited_20_Internet_20_Link">Dérèglement climatique, incendies, présidentielle... Le "8h30 franceinfo" d'Othman Nasrou</text:a> (%10/%08/%2026/08%CEST)</text:p>
        </text:list-item>
        <text:list-item>
          <text:p text:style-name="List_20_1_Content"><text:a xlink:type="simple" xlink:href="https://www.radiofrance.fr/franceinfo/podcasts/l-edito-politique/l-edito-politique-du-lundi-10-aout-2026-9271781" text:style-name="Internet_20_link" text:visited-style-name="Visited_20_Internet_20_Link">Édito. Marine Le Pen passe un été loin des caméras avant sa 4e campagne présidentielle</text:a> (%10/%08/%2026/07%CEST)</text:p>
        </text:list-item>
        <text:list-item>
          <text:p text:style-name="List_20_1_Content"><text:a xlink:type="simple" xlink:href="https://www.radiofrance.fr/franceinfo/podcasts/le-vrai-ou-faux/le-vrai-ou-faux-du-lundi-10-aout-2026-6793509" text:style-name="Internet_20_link" text:visited-style-name="Visited_20_Internet_20_Link">Ingérences de réseaux prorusses : qui tente d'influencer l'élection présidentielle 2027 ?</text:a> (%10/%08/%2026/07%CEST)</text:p>
        </text:list-item>
        <text:list-item>
          <text:p text:style-name="List_20_1_Content"><text:a xlink:type="simple" xlink:href="https://www.radiofrance.fr/franceinter/podcasts/l-info-de-france-inter/presidentielle-2027-le-rechauffement-climatique-s-impose-comme-un-theme-de-campagne-y-compris-a-droite-8328486" text:style-name="Internet_20_link" text:visited-style-name="Visited_20_Internet_20_Link">Présidentielle 2027 : le réchauffement climatique s'impose comme un thème de campagne, y compris à droite</text:a> (%10/%08/%2026/06%CEST)</text:p>
        </text:list-item>
        <text:list-item>
          <text:p text:style-name="List_20_1_Content"><text:a xlink:type="simple" xlink:href="https://www.radiofrance.fr/franceinter/podcasts/les-cles-de-l-elysee/les-cles-de-l-elysee-du-dimanche-09-aout-2026-7046046" text:style-name="Internet_20_link" text:visited-style-name="Visited_20_Internet_20_Link">Élection 1995 : quand Jacques Chirac crée la surprise en devançant Balladur, ultra-favori dans les sondages</text:a> (%09/%08/%2026/08%CEST)</text:p>
        </text:list-item>
        <text:list-item>
          <text:p text:style-name="List_20_1_Content"><text:a xlink:type="simple" xlink:href="https://www.radiofrance.fr/franceinter/podcasts/expression-directe/expression-directe-du-samedi-08-aout-2026-9764570" text:style-name="Internet_20_link" text:visited-style-name="Visited_20_Internet_20_Link">Expression directe du samedi 08 août 2026</text:a> (%08/%08/%2026/19%CEST)</text:p>
        </text:list-item>
        <text:list-item>
          <text:p text:style-name="List_20_1_Content"><text:a xlink:type="simple" xlink:href="https://www.radiofrance.fr/franceinter/podcasts/les-cles-de-l-elysee/les-cles-de-l-elysee-du-samedi-08-aout-2026-3187432" text:style-name="Internet_20_link" text:visited-style-name="Visited_20_Internet_20_Link">Élection 1981 : François Mitterrand annonce qu’il est pour l’abolition de la peine de mort</text:a> (%08/%08/%2026/08%CEST)</text:p>
        </text:list-item>
        <text:list-item>
          <text:p text:style-name="List_20_1_Content"><text:a xlink:type="simple" xlink:href="https://www.radiofrance.fr/franceinfo/podcasts/ces-chansons-qui-font-l-actu/ces-chansons-qui-font-l-actu-du-samedi-08-aout-2026-2204059" text:style-name="Internet_20_link" text:visited-style-name="Visited_20_Internet_20_Link">La banlieue selon Brigitte Fontaine</text:a> (%08/%08/%2026/06%CEST)</text:p>
        </text:list-item>
        <text:list-item>
          <text:p text:style-name="List_20_1_Content"><text:a xlink:type="simple" xlink:href="https://www.radiofrance.fr/franceculture/podcasts/questions-du-soir-le-debat/les-droits-des-peuples-autochtones-sont-ils-respectes-en-france-6468486" text:style-name="Internet_20_link" text:visited-style-name="Visited_20_Internet_20_Link">Les droits des peuples autochtones sont-ils respectés en France ?</text:a> (%07/%08/%2026/18%CEST)</text:p>
        </text:list-item>
        <text:list-item>
          <text:p text:style-name="List_20_1_Content"><text:a xlink:type="simple" xlink:href="https://www.radiofrance.fr/franceinfo/podcasts/l-edito-politique/l-edito-politique-du-vendredi-07-aout-2026-1963207" text:style-name="Internet_20_link" text:visited-style-name="Visited_20_Internet_20_Link">Édito. Yaël Braun-Pivet "dépassée" par les critiques sur le projet du nouveau pavillon d'accueil de l'Assemblée nationale</text:a> (%07/%08/%2026/07%CEST)</text:p>
        </text:list-item>
        <text:list-item>
          <text:p text:style-name="List_20_1_Content"><text:a xlink:type="simple" xlink:href="https://www.radiofrance.fr/franceinfo/podcasts/ils-ont-fait-l-actu/ils-ont-fait-l-actu-du-vendredi-07-aout-2026-3645865" text:style-name="Internet_20_link" text:visited-style-name="Visited_20_Internet_20_Link">"Je parlais comme à la SNCF, assez directement" : Jean-Pierre Farandou raconte ses premiers pas difficiles en politique</text:a> (%07/%08/%2026/06%CEST)</text:p>
        </text:list-item>
        <text:list-item>
          <text:p text:style-name="List_20_1_Content_Last"><text:a xlink:type="simple" xlink:href="https://www.radiofrance.fr/franceinter/podcasts/l-info-de-france-inter/christophe-barthes-maire-de-carcassonne-surnome-le-trump-occitan-3450310" text:style-name="Internet_20_link" text:visited-style-name="Visited_20_Internet_20_Link">Nouveaux maires 3/5 : Christophe Barthès, maire de Carcassonne surnommé le "Trump occitan"</text:a> (%05/%08/%2026/14%CEST)</text:p>
        </text:list-item>
      </text:list>
      <text:p text:style-name="Text_20_body"><text:span text:style-name="Strong_20_Emphasis"><text:span text:style-name="">Radio France Sciences Savoirs</text:span></text:span></text:p>
      <text:list text:style-name="List_20_1" text:continue-numbering="false">
        <text:list-item>
          <text:p text:style-name="List_20_1_Content_First"><text:a xlink:type="simple" xlink:href="https://www.radiofrance.fr/franceculture/podcasts/les-nuits-de-france-culture/les-matinees-du-mois-d-aout-un-mois-en-auvergne-7-19-l-agriculture-dans-le-cantal-1ere-diffusion-12-08-1980-2561145" text:style-name="Internet_20_link" text:visited-style-name="Visited_20_Internet_20_Link">Les matinées du mois d'août - Un mois en Auvergne 7/19 : L’agriculture dans le Cantal  (1ère diffusion : 12/08/1980)</text:a> (%12/%08/%2026/02%CEST)</text:p>
        </text:list-item>
        <text:list-item>
          <text:p text:style-name="List_20_1_Content"><text:a xlink:type="simple" xlink:href="https://www.radiofrance.fr/franceinter/podcasts/le-18-20-le-telephone-sonne/le-telephone-sonne-du-mardi-11-aout-2026-2580311" text:style-name="Internet_20_link" text:visited-style-name="Visited_20_Internet_20_Link">Éclipse solaire : êtes-vous toujours fascinés par les phénomènes célestes ?</text:a> (%11/%08/%2026/19%CEST)</text:p>
        </text:list-item>
        <text:list-item>
          <text:p text:style-name="List_20_1_Content"><text:a xlink:type="simple" xlink:href="https://www.radiofrance.fr/franceinter/podcasts/l-info-de-france-inter/en-espagne-ou-l-eclipse-sera-totale-400-000-touristes-sont-attendus-2087802" text:style-name="Internet_20_link" text:visited-style-name="Visited_20_Internet_20_Link">En Espagne où l'éclipse sera totale, 400 000 touristes sont attendus</text:a> (%11/%08/%2026/18%CEST)</text:p>
        </text:list-item>
        <text:list-item>
          <text:p text:style-name="List_20_1_Content"><text:a xlink:type="simple" xlink:href="https://www.radiofrance.fr/franceinfo/podcasts/l-info-de-l-histoire/l-info-de-l-histoire-du-mardi-11-aout-2026-9268717" text:style-name="Internet_20_link" text:visited-style-name="Visited_20_Internet_20_Link">"La force tranquille" : le slogan réussi par excellence ?</text:a> (%11/%08/%2026/17%CEST)</text:p>
        </text:list-item>
        <text:list-item>
          <text:p text:style-name="List_20_1_Content"><text:a xlink:type="simple" xlink:href="https://www.radiofrance.fr/franceculture/podcasts/ils-ont-change-le-monde/le-costume-cravate-8003097" text:style-name="Internet_20_link" text:visited-style-name="Visited_20_Internet_20_Link">Les vêtements qui ont changé le monde  : Le costume cravate</text:a> (%11/%08/%2026/11%CEST)</text:p>
        </text:list-item>
        <text:list-item>
          <text:p text:style-name="List_20_1_Content"><text:a xlink:type="simple" xlink:href="https://www.radiofrance.fr/franceinter/podcasts/sous-le-soleil-de-platon/sous-le-soleil-de-platon-du-mardi-11-aout-2026-1236646" text:style-name="Internet_20_link" text:visited-style-name="Visited_20_Internet_20_Link">Martin Solveig : Comment fait-on pour se réinventer ?</text:a> (%11/%08/%2026/09%CEST)</text:p>
        </text:list-item>
        <text:list-item>
          <text:p text:style-name="List_20_1_Content"><text:a xlink:type="simple" xlink:href="https://www.radiofrance.fr/franceinter/podcasts/c-est-prouve/c-est-prouve-chronique-science-du-mardi-11-aout-2026-8611062" text:style-name="Internet_20_link" text:visited-style-name="Visited_20_Internet_20_Link">La science du papier de toilette</text:a> (%11/%08/%2026/08%CEST)</text:p>
        </text:list-item>
        <text:list-item>
          <text:p text:style-name="List_20_1_Content"><text:a xlink:type="simple" xlink:href="https://www.radiofrance.fr/franceinter/podcasts/les-mots-nouveaux/des-mots-nouveaux-du-mardi-11-aout-2026-7970522" text:style-name="Internet_20_link" text:visited-style-name="Visited_20_Internet_20_Link">Les bails</text:a> (%11/%08/%2026/08%CEST)</text:p>
        </text:list-item>
        <text:list-item>
          <text:p text:style-name="List_20_1_Content"><text:a xlink:type="simple" xlink:href="https://www.radiofrance.fr/franceinter/podcasts/un-ete-avec/un-ete-avec-nietzsche-du-mardi-11-aout-2026-9648533" text:style-name="Internet_20_link" text:visited-style-name="Visited_20_Internet_20_Link">Un été avec Nietzsche  32/40 : On crève l’écran, l’écran nous crève</text:a> (%11/%08/%2026/07%CEST)</text:p>
        </text:list-item>
        <text:list-item>
          <text:p text:style-name="List_20_1_Content"><text:a xlink:type="simple" xlink:href="https://www.radiofrance.fr/franceinter/podcasts/l-invite-de-7h50/l-invite-de-7h50-du-mardi-11-aout-2026-2592850" text:style-name="Internet_20_link" text:visited-style-name="Visited_20_Internet_20_Link">L'éclipse est "un phénomène sociétal" qui "nous relie avec nos ancêtres", affirme le chercheur Guillaume Hébrard</text:a> (%11/%08/%2026/07%CEST)</text:p>
        </text:list-item>
        <text:list-item>
          <text:p text:style-name="List_20_1_Content"><text:a xlink:type="simple" xlink:href="https://www.radiofrance.fr/franceculture/podcasts/l-invite-e-des-matins-d-ete/mjc-associations-maisons-de-quartier-pourquoi-ces-lieux-disparaissent-ils-7759767" text:style-name="Internet_20_link" text:visited-style-name="Visited_20_Internet_20_Link">MJC, maisons de quartier : pourquoi les lieux associatifs disparaissent-ils ?</text:a> (%11/%08/%2026/07%CEST)</text:p>
        </text:list-item>
        <text:list-item>
          <text:p text:style-name="List_20_1_Content"><text:a xlink:type="simple" xlink:href="https://www.radiofrance.fr/franceinfo/podcasts/le-billet-sciences-de-bill-francois/le-billet-sciences-du-mardi-11-aout-2026-7714986" text:style-name="Internet_20_link" text:visited-style-name="Visited_20_Internet_20_Link">Des poissons tropicaux de la Mer Rouge partent à la conquête de la Méditerranée</text:a> (%11/%08/%2026/06%CEST)</text:p>
        </text:list-item>
        <text:list-item>
          <text:p text:style-name="List_20_1_Content"><text:a xlink:type="simple" xlink:href="https://www.radiofrance.fr/franceculture/podcasts/les-nuits-de-france-culture/nuits-magnetiques-au-nom-de-selene-3-4-jeux-de-lune-sur-l-eau-tranquille-1ere-diffusion-09-01-1997-3888104" text:style-name="Internet_20_link" text:visited-style-name="Visited_20_Internet_20_Link">Nuits magnétiques - Au nom de Séléné 3/4 : Jeux de Lune sur l'eau tranquille (1ère diffusion : 09/01/1997)</text:a> (%11/%08/%2026/05%CEST)</text:p>
        </text:list-item>
        <text:list-item>
          <text:p text:style-name="List_20_1_Content"><text:a xlink:type="simple" xlink:href="https://www.radiofrance.fr/franceculture/podcasts/les-nuits-de-france-culture/les-matinees-du-mois-d-aout-un-mois-en-auvergne-6-19-les-volcans-1ere-diffusion-11-08-1980-9195181" text:style-name="Internet_20_link" text:visited-style-name="Visited_20_Internet_20_Link">Les matinées du mois d'août - Un mois en Auvergne 6/19 : Les volcans (1ère diffusion : 11/08/1980)</text:a> (%11/%08/%2026/02%CEST)</text:p>
        </text:list-item>
        <text:list-item>
          <text:p text:style-name="List_20_1_Content"><text:a xlink:type="simple" xlink:href="https://www.radiofrance.fr/franceinfo/podcasts/l-info-de-l-histoire/l-info-de-l-histoire-du-lundi-10-aout-2026-1024625" text:style-name="Internet_20_link" text:visited-style-name="Visited_20_Internet_20_Link">"Mitterrand président" : l'histoire d'un manque d'imagination ?</text:a> (%10/%08/%2026/17%CEST)</text:p>
        </text:list-item>
        <text:list-item>
          <text:p text:style-name="List_20_1_Content"><text:a xlink:type="simple" xlink:href="https://www.radiofrance.fr/franceculture/podcasts/le-son-des-francophones/le-cambodge-pays-francophone-8862637" text:style-name="Internet_20_link" text:visited-style-name="Visited_20_Internet_20_Link">Le Cambodge, la mémoire en création  : Le Cambodge, pays francophone ?</text:a> (%10/%08/%2026/12%CEST)</text:p>
        </text:list-item>
        <text:list-item>
          <text:p text:style-name="List_20_1_Content"><text:a xlink:type="simple" xlink:href="https://www.radiofrance.fr/franceculture/podcasts/ils-ont-change-le-monde/le-sari-5917935" text:style-name="Internet_20_link" text:visited-style-name="Visited_20_Internet_20_Link">Les vêtements qui ont changé le monde  : Le sari</text:a> (%10/%08/%2026/11%CEST)</text:p>
        </text:list-item>
        <text:list-item>
          <text:p text:style-name="List_20_1_Content"><text:a xlink:type="simple" xlink:href="https://www.radiofrance.fr/francemusique/le-konpa-la-bande-son-du-peuple-haitien-7337662" text:style-name="Internet_20_link" text:visited-style-name="Visited_20_Internet_20_Link">Le konpa, la bande-son du peuple haïtien</text:a> (%10/%08/%2026/09%CEST)</text:p>
        </text:list-item>
        <text:list-item>
          <text:p text:style-name="List_20_1_Content"><text:a xlink:type="simple" xlink:href="https://www.radiofrance.fr/franceinter/podcasts/sous-le-soleil-de-platon/sous-le-soleil-de-platon-du-lundi-10-aout-2026-7902079" text:style-name="Internet_20_link" text:visited-style-name="Visited_20_Internet_20_Link">Irène Fenoglio : comment le passé nous métamorphose ?</text:a> (%10/%08/%2026/09%CEST)</text:p>
        </text:list-item>
        <text:list-item>
          <text:p text:style-name="List_20_1_Content_Last"><text:a xlink:type="simple" xlink:href="https://www.radiofrance.fr/franceinter/podcasts/c-est-prouve/c-est-prouve-chronique-science-du-lundi-10-aout-2026-5652295" text:style-name="Internet_20_link" text:visited-style-name="Visited_20_Internet_20_Link">Le paradoxe des parapluies d'Einstein</text:a> (%10/%08/%2026/08%CEST)</text:p>
        </text:list-item>
      </text:list>
      <text:p text:style-name="Text_20_body"><text:span text:style-name="Strong_20_Emphasis"><text:span text:style-name="">Radio France Société</text:span></text:span></text:p>
      <text:list text:style-name="List_20_1" text:continue-numbering="false">
        <text:list-item>
          <text:p text:style-name="List_20_1_Content_First"><text:a xlink:type="simple" xlink:href="https://www.radiofrance.fr/franceculture/podcasts/les-nuits-de-france-culture/les-matinees-du-mois-d-aout-un-mois-en-auvergne-7-19-l-agriculture-dans-le-cantal-1ere-diffusion-12-08-1980-2561145" text:style-name="Internet_20_link" text:visited-style-name="Visited_20_Internet_20_Link">Les matinées du mois d'août - Un mois en Auvergne 7/19 : L’agriculture dans le Cantal  (1ère diffusion : 12/08/1980)</text:a> (%12/%08/%2026/02%CEST)</text:p>
        </text:list-item>
        <text:list-item>
          <text:p text:style-name="List_20_1_Content"><text:a xlink:type="simple" xlink:href="https://www.radiofrance.fr/francebleu/podcasts/ici-en-bourgogne/a-nolay-l-histoire-prend-vie-a-la-nuit-tombee-5690720" text:style-name="Internet_20_link" text:visited-style-name="Visited_20_Internet_20_Link">À Nolay, l’Histoire prend vie à la nuit tombée !</text:a> (%11/%08/%2026/18%CEST)</text:p>
        </text:list-item>
        <text:list-item>
          <text:p text:style-name="List_20_1_Content"><text:a xlink:type="simple" xlink:href="https://www.radiofrance.fr/franceculture/podcasts/journal-de-18h/journal-de-18h-emission-du-mardi-11-aout-2026-2811456" text:style-name="Internet_20_link" text:visited-style-name="Visited_20_Internet_20_Link">Fin du démarchage téléphonique en France : quel impact sur l’emploi au  Maroc ?</text:a> (%11/%08/%2026/18%CEST)</text:p>
        </text:list-item>
        <text:list-item>
          <text:p text:style-name="List_20_1_Content"><text:a xlink:type="simple" xlink:href="https://www.radiofrance.fr/franceinfo/podcasts/bientot-chez-vous/bientot-chez-vous-du-mardi-11-aout-2026-8221972" text:style-name="Internet_20_link" text:visited-style-name="Visited_20_Internet_20_Link">En Corée du Sud, des parents programment la date de naissance idéale de leur enfant à l'aide de l'IA</text:a> (%11/%08/%2026/15%CEST)</text:p>
        </text:list-item>
        <text:list-item>
          <text:p text:style-name="List_20_1_Content"><text:a xlink:type="simple" xlink:href="https://www.radiofrance.fr/franceinter/podcasts/l-info-de-france-inter/chaleur-et-secheresse-le-parc-de-centrales-nucleaires-francais-a-atteint-un-record-de-puissance-indisponible-4034160" text:style-name="Internet_20_link" text:visited-style-name="Visited_20_Internet_20_Link">Chaleur et sécheresse : le parc de centrales nucléaires français a atteint un record de puissance indisponible</text:a> (%11/%08/%2026/13%CEST)</text:p>
        </text:list-item>
        <text:list-item>
          <text:p text:style-name="List_20_1_Content"><text:a xlink:type="simple" xlink:href="https://www.radiofrance.fr/franceinter/podcasts/le-debat-de-midi/le-debat-de-midi-du-mardi-11-aout-2026-9883896" text:style-name="Internet_20_link" text:visited-style-name="Visited_20_Internet_20_Link">Faut-il être célibataire pour être libre ?</text:a> (%11/%08/%2026/12%CEST)</text:p>
        </text:list-item>
        <text:list-item>
          <text:p text:style-name="List_20_1_Content"><text:a xlink:type="simple" xlink:href="https://www.radiofrance.fr/franceinter/podcasts/l-info-de-france-inter/chou-fleur-carotte-ces-legumes-dont-le-prix-risque-d-augmenter-a-l-automne-a-cause-de-la-chaleur-et-de-la-secheresse-8850361" text:style-name="Internet_20_link" text:visited-style-name="Visited_20_Internet_20_Link">Chou-fleur, carotte : ces légumes dont le prix risque d'augmenter à l'automne à cause de la chaleur et de la sécheresse</text:a> (%11/%08/%2026/11%CEST)</text:p>
        </text:list-item>
        <text:list-item>
          <text:p text:style-name="List_20_1_Content"><text:a xlink:type="simple" xlink:href="https://www.radiofrance.fr/francebleu/podcasts/carte-blanche-a/le-programme-de-rheinblick-avec-julien-steinhauser-7267716" text:style-name="Internet_20_link" text:visited-style-name="Visited_20_Internet_20_Link">Le programme de Rheinblick avec Julien Steinhauser</text:a> (%11/%08/%2026/11%CEST)</text:p>
        </text:list-item>
        <text:list-item>
          <text:p text:style-name="List_20_1_Content"><text:a xlink:type="simple" xlink:href="https://www.radiofrance.fr/franceinter/podcasts/grand-bien-vous-fasse/grand-bien-vous-fasse-c-est-l-ete-aussi-du-mardi-11-aout-2026-5102633" text:style-name="Internet_20_link" text:visited-style-name="Visited_20_Internet_20_Link">Grandes vacances, la fabrique à souvenirs</text:a> (%11/%08/%2026/10%CEST)</text:p>
        </text:list-item>
        <text:list-item>
          <text:p text:style-name="List_20_1_Content"><text:a xlink:type="simple" xlink:href="https://www.radiofrance.fr/francebleu/podcasts/bienvenue-chez-vous-ici-paris-ile-de-france/noyades-comment-favoriser-l-apprentissage-de-la-natation-chez-les-jeunes-9636910" text:style-name="Internet_20_link" text:visited-style-name="Visited_20_Internet_20_Link">Noyades : comment favoriser l'apprentissage de la natation chez les jeunes ?</text:a> (%11/%08/%2026/09%CEST)</text:p>
        </text:list-item>
        <text:list-item>
          <text:p text:style-name="List_20_1_Content"><text:a xlink:type="simple" xlink:href="https://www.radiofrance.fr/franceinter/podcasts/dans-l-oeil-de/dans-la-presse-du-mardi-11-aout-2026-3563730" text:style-name="Internet_20_link" text:visited-style-name="Visited_20_Internet_20_Link">Dans la presse : Arnaques aux aspirantes mannequins, violences vicariantes et la hausse des vocations de pompiers</text:a> (%11/%08/%2026/08%CEST)</text:p>
        </text:list-item>
        <text:list-item>
          <text:p text:style-name="List_20_1_Content"><text:a xlink:type="simple" xlink:href="https://www.radiofrance.fr/franceculture/podcasts/avoir-20-ans-avec/alexandra-david-neel-l-eveil-d-une-exploratrice-1620810" text:style-name="Internet_20_link" text:visited-style-name="Visited_20_Internet_20_Link">Alexandra David-Néel, l'éveil d'une exploratrice</text:a> (%11/%08/%2026/08%CEST)</text:p>
        </text:list-item>
        <text:list-item>
          <text:p text:style-name="List_20_1_Content"><text:a xlink:type="simple" xlink:href="https://www.radiofrance.fr/franceinter/podcasts/l-invite-de-8h20-le-grand-entretien/l-invite-de-8h20-le-grand-entretien-du-mardi-11-aout-2026-2078185" text:style-name="Internet_20_link" text:visited-style-name="Visited_20_Internet_20_Link">Hausse de la mortalité infantile en France : "On est face à une crise sociale, sociétale et territoriale"</text:a> (%11/%08/%2026/08%CEST)</text:p>
        </text:list-item>
        <text:list-item>
          <text:p text:style-name="List_20_1_Content"><text:a xlink:type="simple" xlink:href="https://www.radiofrance.fr/franceinfo/podcasts/les-documents-franceinfo/donald-trump-signe-un-decret-contre-le-vaccin-combine-contre-la-rougeole-les-oreillons-et-la-rubeole-4622450" text:style-name="Internet_20_link" text:visited-style-name="Visited_20_Internet_20_Link">Donald Trump signe un décret contre le vaccin combiné contre la rougeole, les oreillons et la rubéole</text:a> (%11/%08/%2026/08%CEST)</text:p>
        </text:list-item>
        <text:list-item>
          <text:p text:style-name="List_20_1_Content"><text:a xlink:type="simple" xlink:href="https://www.radiofrance.fr/franceinfo/podcasts/l-oeil-de-julie/l-oeil-de-julie-du-mardi-11-aout-2026-4523633" text:style-name="Internet_20_link" text:visited-style-name="Visited_20_Internet_20_Link">Le rappeur Vink et ses JT particuliers font des millions de vues sur les réseaux sociaux</text:a> (%11/%08/%2026/07%CEST)</text:p>
        </text:list-item>
        <text:list-item>
          <text:p text:style-name="List_20_1_Content"><text:a xlink:type="simple" xlink:href="https://www.radiofrance.fr/franceinfo/podcasts/les-documents-franceinfo/jimmy-gressier-decu-par-sa-performance-mais-revanchard-aux-championnats-d-europe-d-athletisme-3114546" text:style-name="Internet_20_link" text:visited-style-name="Visited_20_Internet_20_Link">Jimmy Gressier déçu par sa performance mais revanchard aux championnats d'Europe d'athlétisme</text:a> (%11/%08/%2026/07%CEST)</text:p>
        </text:list-item>
        <text:list-item>
          <text:p text:style-name="List_20_1_Content"><text:a xlink:type="simple" xlink:href="https://www.radiofrance.fr/franceinfo/podcasts/les-documents-franceinfo/aux-championnats-d-europe-de-natation-l-ambiance-bouillante-porte-l-equipe-de-france-et-rappelle-paris-2024-7444422" text:style-name="Internet_20_link" text:visited-style-name="Visited_20_Internet_20_Link">Aux Championnats d'Europe de natation, l'ambiance bouillante porte l'équipe de France et rappelle Paris 2024</text:a> (%11/%08/%2026/07%CEST)</text:p>
        </text:list-item>
        <text:list-item>
          <text:p text:style-name="List_20_1_Content"><text:a xlink:type="simple" xlink:href="https://www.radiofrance.fr/francebleu/podcasts/l-info-d-ici-ici-champagne-ardenne/ca-me-donne-le-sourire-ce-centre-de-lutte-contre-le-cancer-a-reims-adopte-un-labrador-pour-apaiser-les-patients-1584632" text:style-name="Internet_20_link" text:visited-style-name="Visited_20_Internet_20_Link">"Ça me donne le sourire", ce centre de lutte contre le cancer à Reims adopte un labrador pour apaiser les patients</text:a> (%11/%08/%2026/07%CEST)</text:p>
        </text:list-item>
        <text:list-item>
          <text:p text:style-name="List_20_1_Content"><text:a xlink:type="simple" xlink:href="https://www.radiofrance.fr/francebleu/podcasts/l-info-d-ici-ici-alsace/le-combat-de-la-famille-de-dimitri-perrier-6-ans-apres-sa-mort-au-centre-hospitalier-de-rouffach-5344826" text:style-name="Internet_20_link" text:visited-style-name="Visited_20_Internet_20_Link">Le combat de la famille de Dimitri Perrier, 6 ans après sa mort au centre hospitalier de Rouffach</text:a> (%11/%08/%2026/07%CEST)</text:p>
        </text:list-item>
        <text:list-item>
          <text:p text:style-name="List_20_1_Content_Last"><text:a xlink:type="simple" xlink:href="https://www.radiofrance.fr/francebleu/podcasts/l-info-d-ici-ici-herault/c-est-une-grande-tristesse-les-habitants-de-port-marianne-emus-apres-une-rixe-mortelle-pour-un-jeune-de-16-ans-5234812" text:style-name="Internet_20_link" text:visited-style-name="Visited_20_Internet_20_Link">"C'est une grande tristesse" : les habitants de Port Marianne émus après une rixe mortelle pour un jeune de 16 ans</text:a> (%11/%08/%2026/07%CEST)</text:p>
        </text:list-item>
      </text:list>
      <text:p text:style-name="Text_20_body"><text:span text:style-name="Strong_20_Emphasis"><text:span text:style-name="">Radio France Vie Quotidienne</text:span></text:span></text:p>
      <text:list text:style-name="List_20_1" text:continue-numbering="false">
        <text:list-item>
          <text:p text:style-name="List_20_1_Content_First"><text:a xlink:type="simple" xlink:href="https://www.radiofrance.fr/francebleu/podcasts/allo-l-office-de-tourisme-ici-provence/nos-conseils-pour-visiter-ampus-et-chateaudouble-cet-ete-deux-villages-preserves-loin-des-foules-en-dracenie-9532419" text:style-name="Internet_20_link" text:visited-style-name="Visited_20_Internet_20_Link">Nos conseils pour visiter Ampus et Châteaudouble cet été : deux villages préservés loin des foules en Dracénie</text:a> (%11/%08/%2026/16%CEST)</text:p>
        </text:list-item>
        <text:list-item>
          <text:p text:style-name="List_20_1_Content"><text:a xlink:type="simple" xlink:href="https://www.radiofrance.fr/francebleu/podcasts/l-evenement-ici-elsass/les-nuits-du-fruehmess-a-itterswiller-6597200" text:style-name="Internet_20_link" text:visited-style-name="Visited_20_Internet_20_Link">Les Nuits du Fruehmess à Itterswiller</text:a> (%11/%08/%2026/12%CEST)</text:p>
        </text:list-item>
        <text:list-item>
          <text:p text:style-name="List_20_1_Content"><text:a xlink:type="simple" xlink:href="https://www.radiofrance.fr/francebleu/podcasts/une-minute-pour-une-nouvelle-famille/une-minute-pour-une-nouvelle-famille-4911090" text:style-name="Internet_20_link" text:visited-style-name="Visited_20_Internet_20_Link">Une minute pour une nouvelle famille</text:a> (%11/%08/%2026/11%CEST)</text:p>
        </text:list-item>
        <text:list-item>
          <text:p text:style-name="List_20_1_Content"><text:a xlink:type="simple" xlink:href="https://www.radiofrance.fr/franceculture/podcasts/ils-ont-change-le-monde/le-costume-cravate-8003097" text:style-name="Internet_20_link" text:visited-style-name="Visited_20_Internet_20_Link">Les vêtements qui ont changé le monde  : Le costume cravate</text:a> (%11/%08/%2026/11%CEST)</text:p>
        </text:list-item>
        <text:list-item>
          <text:p text:style-name="List_20_1_Content"><text:a xlink:type="simple" xlink:href="https://www.radiofrance.fr/franceinter/podcasts/grand-bien-vous-fasse/grand-bien-vous-fasse-c-est-l-ete-aussi-du-mardi-11-aout-2026-5102633" text:style-name="Internet_20_link" text:visited-style-name="Visited_20_Internet_20_Link">Grandes vacances, la fabrique à souvenirs</text:a> (%11/%08/%2026/10%CEST)</text:p>
        </text:list-item>
        <text:list-item>
          <text:p text:style-name="List_20_1_Content"><text:a xlink:type="simple" xlink:href="https://www.radiofrance.fr/francebleu/podcasts/les-incontournables-des-offices-du-tourisme/les-incontournables-des-offices-de-tourisme-6859047" text:style-name="Internet_20_link" text:visited-style-name="Visited_20_Internet_20_Link">Entre safran et fromages de chèvre : deux belles découvertes au cœur de l’Auvergne</text:a> (%11/%08/%2026/09%CEST)</text:p>
        </text:list-item>
        <text:list-item>
          <text:p text:style-name="List_20_1_Content"><text:a xlink:type="simple" xlink:href="https://www.radiofrance.fr/francebleu/podcasts/bienvenue-chez-vous-le-dossier-du-jour/methodes-d-apprentissage-comment-accompagner-son-enfant-sans-stresser-4128033" text:style-name="Internet_20_link" text:visited-style-name="Visited_20_Internet_20_Link">Méthodes d'apprentissage : comment accompagner son enfant sans stresser</text:a> (%11/%08/%2026/09%CEST)</text:p>
        </text:list-item>
        <text:list-item>
          <text:p text:style-name="List_20_1_Content"><text:a xlink:type="simple" xlink:href="https://www.radiofrance.fr/francebleu/podcasts/les-experts-ici-rcfm/l-eclipse-solaire-du-mercredi-12-aout-2026-avec-lucien-luciani-president-du-club-ajaccien-d-astronomie-8521879" text:style-name="Internet_20_link" text:visited-style-name="Visited_20_Internet_20_Link">L'éclipse solaire du mercredi 12 août 2026 avec Lucien Luciani, président du club ajaccien d'astronomie</text:a> (%11/%08/%2026/09%CEST)</text:p>
        </text:list-item>
        <text:list-item>
          <text:p text:style-name="List_20_1_Content"><text:a xlink:type="simple" xlink:href="https://www.radiofrance.fr/francebleu/podcasts/bienvenue-chez-vous-ici-orleans/justice-francaise-magistrats-tribunaux-avocats-qui-fait-quoi-et-comment-ca-fonctionne-8740082" text:style-name="Internet_20_link" text:visited-style-name="Visited_20_Internet_20_Link">Justice française : magistrats, tribunaux, avocats… qui fait quoi et comment ça fonctionne ?</text:a> (%11/%08/%2026/09%CEST)</text:p>
        </text:list-item>
        <text:list-item>
          <text:p text:style-name="List_20_1_Content"><text:a xlink:type="simple" xlink:href="https://www.radiofrance.fr/francebleu/podcasts/bienvenue-chez-vous-le-baladeur-de-l-ete/a-gravelines-un-ete-entre-patrimoine-culture-et-activites-nautiques-2374187" text:style-name="Internet_20_link" text:visited-style-name="Visited_20_Internet_20_Link">À Gravelines, un été entre patrimoine, culture et activités nautiques</text:a> (%11/%08/%2026/09%CEST)</text:p>
        </text:list-item>
        <text:list-item>
          <text:p text:style-name="List_20_1_Content"><text:a xlink:type="simple" xlink:href="https://www.radiofrance.fr/francebleu/podcasts/le-coup-de-coeur-ici-orleans/orleans-joue-trois-jours-de-jeux-de-decouvertes-et-de-rencontres-au-campo-santo-4162466" text:style-name="Internet_20_link" text:visited-style-name="Visited_20_Internet_20_Link">Orléans Joue : trois jours de jeux, de découvertes et de rencontres au Campo Santo</text:a> (%11/%08/%2026/08%CEST)</text:p>
        </text:list-item>
        <text:list-item>
          <text:p text:style-name="List_20_1_Content"><text:a xlink:type="simple" xlink:href="https://www.radiofrance.fr/francebleu/podcasts/l-invite-du-dernier-cafe/festival-sun-sea-a-canet-un-tribute-acdc-base-sur-l-humour-et-la-parodie-4441575" text:style-name="Internet_20_link" text:visited-style-name="Visited_20_Internet_20_Link">Festival  Sun &amp;amp; Sea à Canet : un tribute ACDC basé sur l'humour et la parodie</text:a> (%11/%08/%2026/08%CEST)</text:p>
        </text:list-item>
        <text:list-item>
          <text:p text:style-name="List_20_1_Content"><text:a xlink:type="simple" xlink:href="https://www.radiofrance.fr/francebleu/podcasts/l-invite-de-8h48-ici-nord/arras-la-citadelle-redevient-le-theatre-du-spectacle-historique-vauban-6177464" text:style-name="Internet_20_link" text:visited-style-name="Visited_20_Internet_20_Link">Arras : la citadelle redevient le théâtre du spectacle historique Vauban</text:a> (%11/%08/%2026/08%CEST)</text:p>
        </text:list-item>
        <text:list-item>
          <text:p text:style-name="List_20_1_Content"><text:a xlink:type="simple" xlink:href="https://www.radiofrance.fr/franceculture/podcasts/avoir-20-ans-avec/alexandra-david-neel-l-eveil-d-une-exploratrice-1620810" text:style-name="Internet_20_link" text:visited-style-name="Visited_20_Internet_20_Link">Alexandra David-Néel, l'éveil d'une exploratrice</text:a> (%11/%08/%2026/08%CEST)</text:p>
        </text:list-item>
        <text:list-item>
          <text:p text:style-name="List_20_1_Content"><text:a xlink:type="simple" xlink:href="https://www.radiofrance.fr/francebleu/podcasts/les-pronostics-hippiques-d-herve-fortin/quinte-a-deauville-du-mardi-11-aout-les-pronostics-d-herve-fortin-1745943" text:style-name="Internet_20_link" text:visited-style-name="Visited_20_Internet_20_Link">Quinté à Deauville du mardi 11 août : les pronostics d'Hervé Fortin</text:a> (%11/%08/%2026/08%CEST)</text:p>
        </text:list-item>
        <text:list-item>
          <text:p text:style-name="List_20_1_Content"><text:a xlink:type="simple" xlink:href="https://www.radiofrance.fr/francebleu/podcasts/jason-et-ses-anes-ici-normandie/souleuvre-en-bocage-j-ai-demande-si-je-pouvais-courir-un-semi-marathon-avec-un-ane-2558491" text:style-name="Internet_20_link" text:visited-style-name="Visited_20_Internet_20_Link">Souleuvre-en-Bocage : j'ai demandé si je pouvais courir un semi-marathon… avec un âne</text:a> (%11/%08/%2026/08%CEST)</text:p>
        </text:list-item>
        <text:list-item>
          <text:p text:style-name="List_20_1_Content"><text:a xlink:type="simple" xlink:href="https://www.radiofrance.fr/francebleu/podcasts/le-carnet-de-route-ici-normandie/le-carnet-de-route-a-l-aigle-un-programme-a-faire-en-famille-dans-la-capitale-du-pays-d-ouche-1310931" text:style-name="Internet_20_link" text:visited-style-name="Visited_20_Internet_20_Link">Le carnet de route à L'Aigle : un programme a faire en famille dans la capitale du Pays d’Ouche</text:a> (%11/%08/%2026/07%CEST)</text:p>
        </text:list-item>
        <text:list-item>
          <text:p text:style-name="List_20_1_Content"><text:a xlink:type="simple" xlink:href="https://www.radiofrance.fr/francebleu/podcasts/un-animal-a-adopter-ici-provence/gaia-petite-chatte-un-peu-timide-mais-caline-vous-attend-a-la-spa-de-flayosc-6620399" text:style-name="Internet_20_link" text:visited-style-name="Visited_20_Internet_20_Link">Gaïa, petite chatte un peu timide mais câline, vous attend à la SPA de Flayosc</text:a> (%11/%08/%2026/06%CEST)</text:p>
        </text:list-item>
        <text:list-item>
          <text:p text:style-name="List_20_1_Content"><text:a xlink:type="simple" xlink:href="https://www.radiofrance.fr/francebleu/podcasts/la-place-du-village-avec-philippe-et-jean-noel-deparis-a-la-decouverte-des-savoie/des-mines-qui-valent-de-l-or-a-la-rosiere-montvalezan-1057509" text:style-name="Internet_20_link" text:visited-style-name="Visited_20_Internet_20_Link">Des mines qui valent de l'or à la Rosière-Montvalezan</text:a> (%11/%08/%2026/06%CEST)</text:p>
        </text:list-item>
        <text:list-item>
          <text:p text:style-name="List_20_1_Content_Last"><text:a xlink:type="simple" xlink:href="https://www.radiofrance.fr/francebleu/podcasts/tous-au-jardin-ici-orleans/rosier-liane-pourquoi-cette-plante-peut-transformer-une-pergola-en-veritable-ecrin-fleuri-5326987" text:style-name="Internet_20_link" text:visited-style-name="Visited_20_Internet_20_Link">Rosier liane : pourquoi cette plante peut transformer une pergola en véritable écrin fleuri</text:a> (%11/%08/%2026/06%CEST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france24</dc:title>
  </office:meta>
</office:document-meta>
</file>