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etranger"/><text:bookmark-start text:name="__RefHeading___medias_sources_de_l_etranger_1"/><text:bookmark-start text:name="medias_sources_de_l_etranger"/>Médias &amp; Sources de l'Etranger<text:bookmark-end text:name="__RefHeading___medias_sources_de_l_etranger_1"/><text:bookmark-end text:name="medias_sources_de_l_etranger"/></text:h>
      <text:h text:style-name="Heading_20_2" text:outline-level="2"><text:bookmark-start text:name="__RefHeading___canada_2"/><text:bookmark-start text:name="canada"/>Canada<text:bookmark-end text:name="__RefHeading___canada_2"/><text:bookmark-end text:name="canada"/></text:h>
      <text:h text:style-name="Heading_20_2" text:outline-level="2"><text:bookmark-start text:name="__RefHeading___suisse_3"/><text:bookmark-start text:name="suisse"/>Suisse<text:bookmark-end text:name="__RefHeading___suisse_3"/><text:bookmark-end text:name="suisse"/></text:h>
      <text:p text:style-name="Text_20_body">Suisse</text:p>
      <text:p text:style-name="Text_20_body"><text:span text:style-name="Strong_20_Emphasis"/></text:p>
      <text:list text:style-name="List_20_1" text:continue-numbering="false"/>
      <text:h text:style-name="Heading_20_2" text:outline-level="2"><text:bookmark-start text:name="__RefHeading___u.s.a_4"/><text:bookmark-start text:name="u.s.a"/>U.S.A<text:bookmark-end text:name="__RefHeading___u.s.a_4"/><text:bookmark-end text:name="u.s.a"/></text:h>
      <text:h text:style-name="Heading_20_3" text:outline-level="3"><text:bookmark-start text:name="__RefHeading___npr_5"/><text:bookmark-start text:name="npr"/>NPR<text:bookmark-end text:name="__RefHeading___npr_5"/><text:bookmark-end text:name="npr"/></text:h>
      <text:p text:style-name="Text_20_body"><text:a xlink:type="simple" xlink:href="https://www.npr.org/" text:style-name="Internet_20_link" text:visited-style-name="Visited_20_Internet_20_Link">https://www.npr.org/</text:a>
<text:a xlink:type="simple" xlink:href="https://feeds.npr.org/1002/rss.xml" text:style-name="Internet_20_link" text:visited-style-name="Visited_20_Internet_20_Link">https://feeds.npr.org/1002/rss.xml</text:a></text:p>
      <text:list text:style-name="List_20_1" text:continue-numbering="false">
        <text:list-item>
          <text:p text:style-name="List_20_1_Content_First"><text:a xlink:type="simple" xlink:href="https://www.npr.org/2026/08/11/nx-s1-5928375/2026-south-carolina-special-primary-election-lindsey-graham-vacancy" text:style-name="Internet_20_link" text:visited-style-name="Visited_20_Internet_20_Link">In South Carolina, GOP Voters decide who they want to replace the late Sen. Lindsey Graham</text:a> de Gavin Jackson (%12/%08/%2026/00%CEST)</text:p>
        </text:list-item>
        <text:list-item>
          <text:p text:style-name="List_20_1_Content"><text:a xlink:type="simple" xlink:href="https://www.npr.org/2026/08/11/nx-s1-5928311/chuck-redd-kennedy-center" text:style-name="Internet_20_link" text:visited-style-name="Visited_20_Internet_20_Link">Kennedy Center must pay $250,000 in legal fees to musician who canceled in protest</text:a> de Anastasia Tsioulcas (%11/%08/%2026/22%CEST)</text:p>
        </text:list-item>
        <text:list-item>
          <text:p text:style-name="List_20_1_Content"><text:a xlink:type="simple" xlink:href="https://www.npr.org/2026/08/11/nx-s1-5928121/vaccine-schedule-trump-executive-order-parents-confusion" text:style-name="Internet_20_link" text:visited-style-name="Visited_20_Internet_20_Link">5 questions parents may have after Trump's latest vaccine move</text:a> de Selena Simmons-Duffin (%11/%08/%2026/22%CEST)</text:p>
        </text:list-item>
        <text:list-item>
          <text:p text:style-name="List_20_1_Content"><text:a xlink:type="simple" xlink:href="https://www.npr.org/2026/08/11/nx-s1-5927424/spider-man-destin-daniel-cretton" text:style-name="Internet_20_link" text:visited-style-name="Visited_20_Internet_20_Link">'Spider-Man' director found his connection to the world at the movies</text:a> de Tonya Mosley (%11/%08/%2026/18%CEST)</text:p>
        </text:list-item>
        <text:list-item>
          <text:p text:style-name="List_20_1_Content_Last"><text:a xlink:type="simple" xlink:href="https://www.npr.org/sections/planet-money/2026/08/11/g-s1-138059/the-secret-economics-inside-the-new-planet-money-board-game" text:style-name="Internet_20_link" text:visited-style-name="Visited_20_Internet_20_Link">The secret economics inside the new Planet Money board game</text:a> de Greg Rosalsky (%11/%08/%2026/12%CEST)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etranger</dc:title>
  </office:meta>
</office:document-meta>
</file>